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ememoire-freebsd"/><text:bookmark-start text:name="__RefHeading___liste_commandes_unix_1"/><text:bookmark-start text:name="liste_commandes_unix"/>Liste commandes UNIX<text:bookmark-end text:name="__RefHeading___liste_commandes_unix_1"/><text:bookmark-end text:name="liste_commandes_unix"/></text:h>
      <text:list text:style-name="List_20_1" text:continue-numbering="false">
        <text:list-item>
          <text:p text:style-name="List_20_1_Content_First"> <text:a xlink:type="simple" xlink:href="https://fr.wikipedia.org/wiki/Commandes_Unix" text:style-name="Internet_20_link" text:visited-style-name="Visited_20_Internet_20_Link">https://fr.wikipedia.org/wiki/Commandes_Unix</text:a></text:p>
        </text:list-item>
        <text:list-item>
          <text:p text:style-name="List_20_1_Content_Last"> <text:a xlink:type="simple" xlink:href="https://www.julp.fr/articles/19-3-1-freebsd.html" text:style-name="Internet_20_link" text:visited-style-name="Visited_20_Internet_20_Link">https://www.julp.fr/articles/19-3-1-freebsd.html</text:a></text:p>
        </text:list-item>
      </text:list>
      <text:h text:style-name="Heading_20_1" text:outline-level="1"><text:bookmark-start text:name="__RefHeading___programmation_bash_2"/><text:bookmark-start text:name="programmation_bash"/>Programmation BASH<text:bookmark-end text:name="__RefHeading___programmation_bash_2"/><text:bookmark-end text:name="programmation_bash"/></text:h>
      <text:list text:style-name="List_20_1" text:continue-numbering="false">
        <text:list-item>
          <text:p text:style-name="LastListParagraph_List_20_1_Content_First"> <text:a xlink:type="simple" xlink:href="https://fr.wikibooks.org/wiki/Programmation_Bash" text:style-name="Internet_20_link" text:visited-style-name="Visited_20_Internet_20_Link">https://fr.wikibooks.org/wiki/Programmation_Bash</text:a></text:p>
        </text:list-item>
      </text:list>
      <text:h text:style-name="Heading_20_1" text:outline-level="1"><text:bookmark-start text:name="__RefHeading___recuperer_le_systeme_3"/><text:bookmark-start text:name="recuperer_le_systeme"/>Récupérer le système<text:bookmark-end text:name="__RefHeading___recuperer_le_systeme_3"/><text:bookmark-end text:name="recuperer_le_systeme"/></text:h>
      <text:p text:style-name="Preformatted_20_Text"># /rescue/mount <text:line-break/><text:line-break/># /rescue/mount -rw /<text:line-break/><text:line-break/># fsck<text:line-break/><text:line-break/># /rescue/mount -a</text:p>
      <text:h text:style-name="Heading_20_1" text:outline-level="1"><text:bookmark-start text:name="__RefHeading___reseau_4"/><text:bookmark-start text:name="reseau"/>RESEAU<text:bookmark-end text:name="__RefHeading___reseau_4"/><text:bookmark-end text:name="reseau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ifconfig</text:span><text:line-break/><text:span text:style-name="highlight_kw2">ifconfig</text:span> wlan0 scan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ciconf <text:span text:style-name="highlight_re5">-lv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 pciconf <text:span text:style-name="highlight_re5">-lv</text:span> <text:span text:style-name="highlight_sy0">|</text:span> <text:span text:style-name="highlight_kw2">grep</text:span> <text:span text:style-name="highlight_re5">-B3</text:span> network</text:p>
          </table:table-cell>
        </table:table-row>
      </table:table>
      <text:p text:style-name="Text_20_body">Gestion de la connexion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<text:span text:style-name="highlight_kw2">cat</text:span> <text:span text:style-name="highlight_sy0">/</text:span>etc<text:span text:style-name="highlight_sy0">/</text:span>wpa_supplicant.conf</text:p>
          </table:table-cell>
        </table:table-row>
      </table:table>
      <text:p text:style-name="Text_20_body">Si gestion graphique wpa_cli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 pkg ins wifimgr</text:p>
          </table:table-cell>
        </table:table-row>
      </table:table>
      <text:h text:style-name="Heading_20_1" text:outline-level="1"><text:bookmark-start text:name="__RefHeading___information_sur_les_paquets_5"/><text:bookmark-start text:name="information_sur_les_paquets"/>Information sur les paquets<text:bookmark-end text:name="__RefHeading___information_sur_les_paquets_5"/><text:bookmark-end text:name="information_sur_les_paquets"/></text:h>
      <text:p text:style-name="Text_20_body">-d → dépendances
-D → message information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 pkg info <text:span text:style-name="highlight_re5">-D</text:span> plank</text:p>
          </table:table-cell>
        </table:table-row>
      </table:table>
      <text:p text:style-name="Text_20_body">Génrer un fichier lors de l'install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 pkg install gimp | tee install_gimp.log</text:span><text:line-break/><text:span text:style-name="highlight_kw2">sudo</text:span> pkg <text:span text:style-name="highlight_kw2">install</text:span> <text:span text:style-name="highlight_kw2">gimp</text:span> <text:span text:style-name="highlight_sy0">|</text:span> <text:span text:style-name="highlight_kw2">sudo</text:span> <text:span text:style-name="highlight_kw2">tee</text:span> install_gimp.log</text:p>
          </table:table-cell>
        </table:table-row>
      </table:table>
      <text:p text:style-name="Text_20_body">It shows the pkg-message for every installed package.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 pkg info <text:span text:style-name="highlight_re5">-aD</text:span></text:p>
          </table:table-cell>
        </table:table-row>
      </table:table>
      <text:h text:style-name="Heading_20_1" text:outline-level="1"><text:bookmark-start text:name="__RefHeading___ntpdate_6"/><text:bookmark-start text:name="ntpdate"/>ntpdate<text:bookmark-end text:name="__RefHeading___ntpdate_6"/><text:bookmark-end text:name="ntpdate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ntpdate <text:span text:style-name="highlight_re5">-v</text:span> <text:span text:style-name="highlight_re5">-b</text:span> ntp.unice.fr</text:p>
          </table:table-cell>
        </table:table-row>
      </table:table>
      <text:h text:style-name="Heading_20_1" text:outline-level="1"><text:bookmark-start text:name="__RefHeading___wine_fonts_7"/><text:bookmark-start text:name="wine_fonts"/>wine / fonts<text:bookmark-end text:name="__RefHeading___wine_fonts_7"/><text:bookmark-end text:name="wine_fonts"/></text:h>
      <text:p text:style-name="Text_20_body">Put this in ~/.config/fontconfig/fonts.conf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sy0">&lt;</text:span>?xml <text:span text:style-name="highlight_re2">version</text:span>=<text:span text:style-name="highlight_st0">"1.0"</text:span>?<text:span text:style-name="highlight_sy0">&gt;</text:span><text:line-break/><text:span text:style-name="highlight_sy0">&lt;!</text:span>DOCTYPE fontconfig SYSTEM <text:span text:style-name="highlight_st0">"fonts.dtd"</text:span><text:span text:style-name="highlight_sy0">&gt;</text:span><text:line-break/> <text:line-break/><text:span text:style-name="highlight_sy0">&lt;</text:span>fontconfig<text:span text:style-name="highlight_sy0">&gt;</text:span><text:line-break/> <text:line-break/><text:s text:c="2"/><text:span text:style-name="highlight_sy0">&lt;!</text:span>-- antialias all fonts --<text:span text:style-name="highlight_sy0">&gt;</text:span><text:line-break/><text:s text:c="2"/><text:span text:style-name="highlight_sy0">&lt;</text:span>match <text:span text:style-name="highlight_re2">target</text:span>=<text:span text:style-name="highlight_st0">"font"</text:span><text:span text:style-name="highlight_sy0">&gt;</text:span><text:line-break/><text:s text:c="4"/><text:span text:style-name="highlight_sy0">&lt;</text:span>edit <text:span text:style-name="highlight_re2">name</text:span>=<text:span text:style-name="highlight_st0">"antialias"</text:span> <text:span text:style-name="highlight_re2">mode</text:span>=<text:span text:style-name="highlight_st0">"assign"</text:span><text:span text:style-name="highlight_sy0">&gt;&lt;</text:span>bool<text:span text:style-name="highlight_sy0">&gt;</text:span><text:span text:style-name="highlight_kw2">true</text:span><text:span text:style-name="highlight_sy0">&lt;/</text:span>bool<text:span text:style-name="highlight_sy0">&gt;&lt;/</text:span>edit<text:span text:style-name="highlight_sy0">&gt;</text:span><text:line-break/><text:s text:c="4"/><text:span text:style-name="highlight_sy0">&lt;</text:span>edit <text:span text:style-name="highlight_re2">name</text:span>=<text:span text:style-name="highlight_st0">"hinting"</text:span><text:s text:c="3"/><text:span text:style-name="highlight_re2">mode</text:span>=<text:span text:style-name="highlight_st0">"assign"</text:span><text:span text:style-name="highlight_sy0">&gt;&lt;</text:span>bool<text:span text:style-name="highlight_sy0">&gt;</text:span><text:span text:style-name="highlight_kw2">true</text:span><text:span text:style-name="highlight_sy0">&lt;/</text:span>bool<text:span text:style-name="highlight_sy0">&gt;&lt;/</text:span>edit<text:span text:style-name="highlight_sy0">&gt;</text:span><text:line-break/><text:s text:c="4"/><text:span text:style-name="highlight_sy0">&lt;</text:span>edit <text:span text:style-name="highlight_re2">name</text:span>=<text:span text:style-name="highlight_st0">"hintstyle"</text:span> <text:span text:style-name="highlight_re2">mode</text:span>=<text:span text:style-name="highlight_st0">"assign"</text:span><text:span text:style-name="highlight_sy0">&gt;&lt;</text:span>const<text:span text:style-name="highlight_sy0">&gt;</text:span>hintslight<text:span text:style-name="highlight_sy0">&lt;/</text:span>const<text:span text:style-name="highlight_sy0">&gt;&lt;/</text:span>edit<text:span text:style-name="highlight_sy0">&gt;</text:span><text:line-break/><text:s text:c="4"/><text:span text:style-name="highlight_sy0">&lt;</text:span>edit <text:span text:style-name="highlight_re2">name</text:span>=<text:span text:style-name="highlight_st0">"rgba"</text:span><text:s text:c="6"/><text:span text:style-name="highlight_re2">mode</text:span>=<text:span text:style-name="highlight_st0">"assign"</text:span><text:span text:style-name="highlight_sy0">&gt;&lt;</text:span>const<text:span text:style-name="highlight_sy0">&gt;</text:span>rgb<text:span text:style-name="highlight_sy0">&lt;/</text:span>const<text:span text:style-name="highlight_sy0">&gt;</text:span> <text:span text:style-name="highlight_sy0">&lt;/</text:span>edit<text:span text:style-name="highlight_sy0">&gt;</text:span><text:line-break/><text:s text:c="4"/><text:span text:style-name="highlight_sy0">&lt;/</text:span>match<text:span text:style-name="highlight_sy0">&gt;</text:span><text:line-break/> <text:line-break/><text:span text:style-name="highlight_sy0">&lt;/</text:span>fontconfig<text:span text:style-name="highlight_sy0">&gt;</text:span></text:p>
          </table:table-cell>
        </table:table-row>
      </table:table>
      <text:h text:style-name="Heading_20_1" text:outline-level="1"><text:bookmark-start text:name="__RefHeading___gpart_8"/><text:bookmark-start text:name="gpart"/>gpart<text:bookmark-end text:name="__RefHeading___gpart_8"/><text:bookmark-end text:name="gpart"/></text:h>
      <text:p text:style-name="Text_20_body">Formater une clef USB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gpart destroy <text:span text:style-name="highlight_re5">-F</text:span> da0<text:line-break/>gpart create <text:span text:style-name="highlight_re5">-s</text:span> mbr da0<text:line-break/>gpart add <text:span text:style-name="highlight_re5">-t</text:span> fat32 da0<text:line-break/>newfs_msdos <text:span text:style-name="highlight_re5">-L</text:span> FILES <text:span text:style-name="highlight_re5">-F</text:span> <text:span text:style-name="highlight_nu0">32</text:span> <text:span text:style-name="highlight_sy0">/</text:span>dev<text:span text:style-name="highlight_sy0">/</text:span>da0s1</text:p>
          </table:table-cell>
        </table:table-row>
      </table:table>
      <text:h text:style-name="Heading_20_1" text:outline-level="1"><text:bookmark-start text:name="__RefHeading___monter_cd_dvd_9"/><text:bookmark-start text:name="monter_cd_dvd"/>Monter CD/DVD<text:bookmark-end text:name="__RefHeading___monter_cd_dvd_9"/><text:bookmark-end text:name="monter_cd_dvd"/></text:h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dmesg</text:span> <text:span text:style-name="highlight_sy0">|</text:span> <text:span text:style-name="highlight_kw2">egrep</text:span> <text:span text:style-name="highlight_re5">-i</text:span> <text:span text:style-name="highlight_st_h">'cd|dvd'</text:span></text:p>
          </table:table-cell>
        </table:table-row>
      </table:table>
      <text:p text:style-name="Text_20_body">Le monter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 <text:span text:style-name="highlight_kw2">mount</text:span> <text:span text:style-name="highlight_re5">-t</text:span> cd9660 <text:span text:style-name="highlight_sy0">/</text:span>dev<text:span text:style-name="highlight_sy0">/</text:span>cd0 <text:span text:style-name="highlight_sy0">/</text:span>media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3T18::39:51</meta:creation-date>
    <dc:creator>Generated</dc:creator>
    <dc:date>2026-08-13T18::39:51</dc:date>
    <dc:language>en-US</dc:language>
    <meta:editing-cycles>1</meta:editing-cycles>
    <meta:editing-duration>PT0S</meta:editing-duration>
    <dc:title>aidememoire-freebsd</dc:title>
  </office:meta>
</office:document-meta>
</file>