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ab6df0862fb6ce08c7330dc7685a68.png"/>
  <manifest:file-entry manifest:media-type="image/png" manifest:full-path="Pictures/1b0672147512672016435dacc9f72edc.png"/>
  <manifest:file-entry manifest:media-type="image/png" manifest:full-path="Pictures/b325d3f45a4a0e1dd6f0c197c8f08143.png"/>
  <manifest:file-entry manifest:media-type="image/png" manifest:full-path="Pictures/25892a67aa9da38152c94f02ea715106.png"/>
  <manifest:file-entry manifest:media-type="image/png" manifest:full-path="Pictures/b20dc8fce97e64d73a4409392e518918.png"/>
  <manifest:file-entry manifest:media-type="image/jpeg" manifest:full-path="Pictures/c00d33806d275e08e073d775b161c79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duiro:installer-arduino-fritzing-linux"/><text:bookmark-start text:name="__RefHeading___installer_arduino_et_fritzing_1"/><text:bookmark-start text:name="installer_arduino_et_fritzing"/>Installer Arduino et Fritzing<text:bookmark-end text:name="__RefHeading___installer_arduino_et_fritzing_1"/><text:bookmark-end text:name="installer_arduino_et_fritzing"/></text:h>
      <text:h text:style-name="Heading_20_2" text:outline-level="2"><text:bookmark-start text:name="__RefHeading___sources_2"/><text:bookmark-start text:name="sources"/>Sources<text:bookmark-end text:name="__RefHeading___sources_2"/><text:bookmark-end text:name="sources"/></text:h>
      <text:p text:style-name="Text_20_body"><text:a xlink:type="simple" xlink:href="https://www.arduino.cc/" text:style-name="Internet_20_link" text:visited-style-name="Visited_20_Internet_20_Link">https://www.arduino.cc/</text:a></text:p>
      <text:p text:style-name="Text_20_body"><text:a xlink:type="simple" xlink:href="http://fritzing.org/home/" text:style-name="Internet_20_link" text:visited-style-name="Visited_20_Internet_20_Link">http://fritzing.org/home/</text:a></text:p>
      <text:p text:style-name="Text_20_body"><text:span text:style-name="Strong_20_Emphasis">Attention</text:span>
Les commandes sont données avec aptitude comme gestionnaire de paquet (idem que <text:span text:style-name="Strong_20_Emphasis">apt</text:span> ou <text:span text:style-name="Strong_20_Emphasis">apt-get</text:span>)
L'exemple d'installation est donné pour du 64bit (AMD64) et pour la dernière version d'Arduino disponible (à ce jour la 1.8.8)
A adapter à vos besoins.</text:p>
      <text:h text:style-name="Heading_20_2" text:outline-level="2"><text:bookmark-start text:name="__RefHeading___ajouter_votre_utilsateur_aux_groupes_tty_et_dialout_3"/><text:bookmark-start text:name="ajouter_votre_utilsateur_aux_groupes_tty_et_dialout"/>1/ Ajouter votre utilsateur aux groupes tty et dialout<text:bookmark-end text:name="__RefHeading___ajouter_votre_utilsateur_aux_groupes_tty_et_dialout_3"/><text:bookmark-end text:name="ajouter_votre_utilsateur_aux_groupes_tty_et_dialout"/></text:h>
      <text:h text:style-name="Heading_20_3" text:outline-level="3"><text:bookmark-start text:name="__RefHeading___ajouter_votre_utilsateur_aux_groupes_tty_et_dialout_4"/><text:bookmark-start text:name="ajouter_votre_utilsateur_aux_groupes_tty_et_dialout1"/>1.1/ Ajouter votre utilsateur aux groupes tty et dialout<text:bookmark-end text:name="__RefHeading___ajouter_votre_utilsateur_aux_groupes_tty_et_dialout_4"/><text:bookmark-end text:name="ajouter_votre_utilsateur_aux_groupes_tty_et_dialout1"/></text:h>
      <table:table table:style-name="Table">
        <table:table-column table:style-name="odt_auto_style_table_column_1_1"/>
        <table:table-row>
          <table:table-cell office:value-type="string" table:style-name="tablecell">
            <text:p text:style-name="Preformatted_20_Text">$ <text:span text:style-name="highlight_kw2">sudo</text:span> addgroup <text:span text:style-name="highlight_re1">$USER</text:span> dialout<text:line-break/>$ <text:span text:style-name="highlight_kw2">sudo</text:span> addgroup <text:span text:style-name="highlight_re1">$USER</text:span> tty</text:p>
          </table:table-cell>
        </table:table-row>
      </table:table>
      <text:p text:style-name="Text_20_body">Se delogguer et se relogguer pour que les modifications soient prises en compte.</text:p>
      <text:h text:style-name="Heading_20_3" text:outline-level="3"><text:bookmark-start text:name="__RefHeading___verification_de_la_configuration_5"/><text:bookmark-start text:name="verification_de_la_configuration"/>1.2/ Vérification de la configuration<text:bookmark-end text:name="__RefHeading___verification_de_la_configuration_5"/><text:bookmark-end text:name="verification_de_la_configuration"/></text:h>
      <text:p text:style-name="Text_20_body">Pour vérifier que ces commandes soient bien prises en compte :</text:p>
      <table:table table:style-name="Table">
        <table:table-column table:style-name="odt_auto_style_table_column_2_1"/>
        <table:table-row>
          <table:table-cell office:value-type="string" table:style-name="tablecell">
            <text:p text:style-name="Preformatted_20_Text">$ <text:span text:style-name="highlight_kw2">groups</text:span><text:line-break/>ragnarok tty uucp dialout cdrom floppy <text:span text:style-name="highlight_kw2">sudo</text:span> audio dip video plugdev netdev</text:p>
          </table:table-cell>
        </table:table-row>
      </table:table>
      <text:p text:style-name="Text_20_body">Doit faire apparaître <text:span text:style-name="Strong_20_Emphasis">tty</text:span> et <text:span text:style-name="Strong_20_Emphasis">dialout</text:span></text:p>
      <text:p text:style-name="Text_20_body">Et l'Arduino va communiquer via ce device :
<text:span text:style-name="underline">Exemple pour une Arduino UNO R3</text:span></text:p>
      <table:table table:style-name="Table">
        <table:table-column table:style-name="odt_auto_style_table_column_3_1"/>
        <table:table-row>
          <table:table-cell office:value-type="string" table:style-name="tablecell">
            <text:p text:style-name="Preformatted_20_Text"><text:span text:style-name="highlight_kw2">ls</text:span> <text:span text:style-name="highlight_re5">-l</text:span> <text:span text:style-name="highlight_sy0">/</text:span>dev<text:span text:style-name="highlight_sy0">/</text:span>ttyACM<text:span text:style-name="highlight_sy0">*</text:span> <text:line-break/>crw-rw---- <text:span text:style-name="highlight_nu0">1</text:span> root dialout <text:span text:style-name="highlight_nu0">166</text:span>, <text:span text:style-name="highlight_nu0">0</text:span> janv. <text:span text:style-name="highlight_nu0">17</text:span> <text:span text:style-name="highlight_nu0">20</text:span>:<text:span text:style-name="highlight_nu0">22</text:span> <text:span text:style-name="highlight_sy0">/</text:span>dev<text:span text:style-name="highlight_sy0">/</text:span>ttyACM0</text:p>
          </table:table-cell>
        </table:table-row>
      </table:table>
      <text:p text:style-name="Text_20_body">Attention ce device n’apparaîtra que si la carte Arduino est branchée. Pas forcement un 0 comme chiffre à la fin de ttyACM, peut être un 1, 2, 3… Dépend de la configuration.
Mais ce device doit appartenir au groupe <text:span text:style-name="Strong_20_Emphasis">dialout</text:span>.</text:p>
      <text:p text:style-name="Text_20_body">Et cette commande, également carte branchée, doit faire apparaître votre carte</text:p>
      <table:table table:style-name="Table">
        <table:table-column table:style-name="odt_auto_style_table_column_4_1"/>
        <table:table-row>
          <table:table-cell office:value-type="string" table:style-name="tablecell">
            <text:p text:style-name="Preformatted_20_Text">$ lsusb <text:span text:style-name="highlight_sy0">|</text:span> <text:span text:style-name="highlight_kw2">grep</text:span> Arduino<text:line-break/>Bus 001 Device 003: ID <text:span text:style-name="highlight_nu0">2341</text:span>:0043 Arduino SA Uno R3 <text:span text:style-name="highlight_br0">(</text:span>CDC ACM<text:span text:style-name="highlight_br0">)</text:span></text:p>
          </table:table-cell>
        </table:table-row>
      </table:table>
      <text:p text:style-name="Text_20_body"><text:span text:style-name="Strong_20_Emphasis">Fork d'Arduino</text:span>
Il existe sur le marché des forks de cartes d'Arduino …
Pour un fork d'une carte UNO R3, la configuration est identique mais la carte va communiquer via un autre device comme ttyUSB0 ou 1, 2, 3…</text:p>
      <text:p text:style-name="Text_20_body"><text:span text:style-name="underline">Exemple pour une ATMEGA328P</text:span></text:p>
      <table:table table:style-name="Table">
        <table:table-column table:style-name="odt_auto_style_table_column_5_1"/>
        <table:table-row>
          <table:table-cell office:value-type="string" table:style-name="tablecell">
            <text:p text:style-name="Preformatted_20_Text"><text:span text:style-name="highlight_kw2">ls</text:span> <text:span text:style-name="highlight_re5">-l</text:span> <text:span text:style-name="highlight_sy0">/</text:span>dev<text:span text:style-name="highlight_sy0">/</text:span>ttyUSB<text:span text:style-name="highlight_sy0">*</text:span> <text:line-break/>crw-rw----+ <text:span text:style-name="highlight_nu0">1</text:span> root dialout <text:span text:style-name="highlight_nu0">188</text:span>,<text:s text:c="2"/><text:span text:style-name="highlight_nu0">0</text:span> janv. <text:span text:style-name="highlight_nu0">18</text:span> <text:span text:style-name="highlight_nu0">21</text:span>:<text:span text:style-name="highlight_nu0">51</text:span> <text:span text:style-name="highlight_sy0">/</text:span>dev<text:span text:style-name="highlight_sy0">/</text:span>ttyUSB0</text:p>
          </table:table-cell>
        </table:table-row>
      </table:table>
      <text:p text:style-name="Text_20_body">Lors du lancement de l'IDE d'Arduino, le port série sera donc différent et la carte aussi (ici on choisira une Arduino Duemilanone or Diecimila)</text:p>
      <text:h text:style-name="Heading_20_2" text:outline-level="2"><text:bookmark-start text:name="__RefHeading___installer_l_ide_d_arduino_6"/><text:bookmark-start text:name="installer_l_ide_d_arduino"/>2/ Installer l'IDE d'Arduino<text:bookmark-end text:name="__RefHeading___installer_l_ide_d_arduino_6"/><text:bookmark-end text:name="installer_l_ide_d_arduino"/></text:h>
      <text:h text:style-name="Heading_20_3" text:outline-level="3"><text:bookmark-start text:name="__RefHeading___installer_arduino_depuis_le_depot_officiel_de_votre_distribution_7"/><text:bookmark-start text:name="installer_arduino_depuis_le_depot_officiel_de_votre_distribution"/>2.1/ Installer Arduino depuis le dépôt officiel de votre distribution<text:bookmark-end text:name="__RefHeading___installer_arduino_depuis_le_depot_officiel_de_votre_distribution_7"/><text:bookmark-end text:name="installer_arduino_depuis_le_depot_officiel_de_votre_distribution"/></text:h>
      <text:p text:style-name="Text_20_body">Disponible dans les dépôts, cette version est fonctionnelle mais ce n'est pas la plus à jour.</text:p>
      <table:table table:style-name="Table">
        <table:table-column table:style-name="odt_auto_style_table_column_6_1"/>
        <table:table-row>
          <table:table-cell office:value-type="string" table:style-name="tablecell">
            <text:p text:style-name="Preformatted_20_Text">$ <text:span text:style-name="highlight_kw2">aptitude show</text:span> arduino<text:line-break/>Paquet : arduino<text:s text:c="40"/><text:line-break/>Version : <text:span text:style-name="highlight_nu0">2</text:span>:1.0.5+dfsg2-<text:span text:style-name="highlight_nu0">4.1</text:span><text:line-break/>État: non <text:span text:style-name="highlight_kw2">install</text:span>é<text:line-break/>Priorité : optionnel<text:line-break/>Section : electronics<text:line-break/>Responsable : Scott Howard <text:span text:style-name="highlight_sy0">&lt;</text:span>showard<text:span text:style-name="highlight_sy0">@</text:span>debian.org<text:span text:style-name="highlight_sy0">&gt;</text:span><text:line-break/>Architecture : all<text:line-break/>Taille décompressée : <text:span text:style-name="highlight_nu0">1</text:span> <text:span text:style-name="highlight_nu0">657</text:span> k<text:line-break/>Dépend: default-jre <text:span text:style-name="highlight_sy0">|</text:span> java6-runtime, libjna-java, librxtx-java <text:span text:style-name="highlight_br0">(</text:span><text:span text:style-name="highlight_sy0">&gt;</text:span>= 2.2pre2-<text:span text:style-name="highlight_nu0">3</text:span><text:span text:style-name="highlight_br0">)</text:span>,<text:line-break/><text:s text:c="8"/>arduino-core <text:span text:style-name="highlight_br0">(</text:span>= <text:span text:style-name="highlight_nu0">2</text:span>:1.0.5+dfsg2-<text:span text:style-name="highlight_nu0">4.1</text:span><text:span text:style-name="highlight_br0">)</text:span><text:line-break/>Recommande: extra-xdg-menus, policykit-<text:span text:style-name="highlight_nu0">1</text:span><text:line-break/>Description : EDI et bibliothèques pour carte d<text:span text:style-name="highlight_st_h">'expérimentation AVR<text:line-break/> Arduino est une plate-forme libre pour prototypages électroniques, basée sur du<text:line-break/> matériel et logiciel flexibles et faciles d'</text:span>utilisation. Elle est destinée aux<text:line-break/> artistes, concepteurs, passionnés et toute personne intéressée par la création<text:line-break/> d<text:span text:style-name="highlight_st_h">'objets ou d'</text:span>environnements interactifs. <text:line-break/> <text:line-break/> Ce paquet installera l<text:span text:style-name="highlight_st_h">'environnement de développement intégré qui permet<text:line-break/> d'</text:span>écrire des programmes, de vérifier le code, de le compiler et de le<text:line-break/> transférer sur la carte de développement Arduino. Des bibliothèques et des<text:line-break/> exemples de code seront également <text:span text:style-name="highlight_kw2">install</text:span>és.<text:line-break/>Site : http:<text:span text:style-name="highlight_sy0">//</text:span>www.arduino.cc<text:line-break/>Étiquettes: field::electronics, role::program</text:p>
          </table:table-cell>
        </table:table-row>
      </table:table>
      <text:p text:style-name="Text_20_body">L'installer</text:p>
      <table:table table:style-name="Table">
        <table:table-column table:style-name="odt_auto_style_table_column_7_1"/>
        <table:table-row>
          <table:table-cell office:value-type="string" table:style-name="tablecell">
            <text:p text:style-name="Preformatted_20_Text"><text:span text:style-name="highlight_kw2">sudo</text:span> <text:span text:style-name="highlight_kw2">aptitude install</text:span> arduino</text:p>
          </table:table-cell>
        </table:table-row>
      </table:table>
      <text:h text:style-name="Heading_20_3" text:outline-level="3"><text:bookmark-start text:name="__RefHeading___installer_la_derniere_version_de_l_ide_d_arduino_8"/><text:bookmark-start text:name="installer_la_derniere_version_de_l_ide_d_arduino"/>2.2/ Installer la dernière version de l'IDE d'Arduino<text:bookmark-end text:name="__RefHeading___installer_la_derniere_version_de_l_ide_d_arduino_8"/><text:bookmark-end text:name="installer_la_derniere_version_de_l_ide_d_arduino"/></text:h>
      <text:p text:style-name="Text_20_body">Si vous désirez bénéficier de la dernière version de l'IDE d'Arduino. Il faudra réaliser une installation manuelle.</text:p>
      <text:p text:style-name="Text_20_body">Récupérer et installer la dernière version d'Arduino</text:p>
      <table:table table:style-name="Table">
        <table:table-column table:style-name="odt_auto_style_table_column_8_1"/>
        <table:table-row>
          <table:table-cell office:value-type="string" table:style-name="tablecell">
            <text:p text:style-name="Preformatted_20_Text">$ <text:span text:style-name="highlight_kw2">wget</text:span> https:<text:span text:style-name="highlight_sy0">//</text:span>www.arduino.cc<text:span text:style-name="highlight_sy0">/</text:span>download.php?<text:span text:style-name="highlight_re2">f</text:span>=<text:span text:style-name="highlight_sy0">/</text:span>arduino-nightly-linux64.tar.xz<text:line-break/>$ <text:span text:style-name="highlight_kw2">tar</text:span> xvf download.php\?f\=<text:span text:style-name="highlight_sy0">%</text:span>2Farduino-nightly-linux64.tar.xz <text:line-break/>$ <text:span text:style-name="highlight_kw2">mv</text:span> arduino-nightly<text:span text:style-name="highlight_sy0">/</text:span> ~<text:span text:style-name="highlight_sy0">/</text:span>arduino-1.8.8<text:line-break/><text:span text:style-name="highlight_kw3">cd</text:span> ~<text:span text:style-name="highlight_sy0">/</text:span>arduino-1.8.8<text:line-break/>.<text:span text:style-name="highlight_sy0">/</text:span>install.sh</text:p>
          </table:table-cell>
        </table:table-row>
      </table:table>
      <text:p text:style-name="Text_20_body">Attention ne pas supprimer le dossier arduino-1.8.8</text:p>
      <text:p text:style-name="Text_20_body"><draw:frame draw:style-name="PluginODTAutoStyle_Frame_17_text_frame" draw:name="Frame1" text:anchor-type="paragraph" svg:width="289.134pt" draw:z-index="0" svg:min-height="1cm"><draw:text-box><table:table table:style-name="Table"><table:table-column table:style-name="odt_auto_style_table_column_9_1"/><table:table-row><table:table-cell office:value-type="string" table:style-name="tablecell"><text:p text:style-name="tablealignleft">A ce jour la version d'Arduino la plus récente est la 1.8.9</text:p></table:table-cell></table:table-row></table:table></draw:text-box></draw:frame></text:p>
      <text:h text:style-name="Heading_20_2" text:outline-level="2"><text:bookmark-start text:name="__RefHeading___installer_fritzing_9"/><text:bookmark-start text:name="installer_fritzing"/>3/ Installer Fritzing<text:bookmark-end text:name="__RefHeading___installer_fritzing_9"/><text:bookmark-end text:name="installer_fritzing"/></text:h>
      <text:h text:style-name="Heading_20_3" text:outline-level="3"><text:bookmark-start text:name="__RefHeading___qu_est-ce_que_fritzing_10"/><text:bookmark-start text:name="qu_est-ce_que_fritzing"/>3.2 Qu'est-ce que Fritzing ?<text:bookmark-end text:name="__RefHeading___qu_est-ce_que_fritzing_10"/><text:bookmark-end text:name="qu_est-ce_que_fritzing"/></text:h>
      <text:p text:style-name="Text_20_body"><text:span text:style-name="Strong_20_Emphasis">Fritzing</text:span> est un logiciel libre de conception de circuit imprimé qui permet de concevoir de façon entièrement graphique le circuit et d'en imprimer le typon.
Il permettra, entre autres, de dessiner vos branchements en la breadboard et la carte Arduino. Il génère également des vues schématiques et des circuits imprimés (permet également leur commande…).
Il peut également servir d'IDE pour programmer vos cartes Arduino.</text:p>
      <table:table table:style-name="Table">
        <table:table-column table:style-name="odt_auto_style_table_column_10_1"/>
        <table:table-row>
          <table:table-cell office:value-type="string" table:style-name="tablecell">
            <text:p text:style-name="Preformatted_20_Text">$ <text:span text:style-name="highlight_kw2">aptitude show</text:span> fritzing<text:line-break/>Paquet : fritzing<text:s text:c="39"/><text:line-break/>Version : 0.9.3b+dfsg-<text:span text:style-name="highlight_nu0">9</text:span><text:line-break/>État: <text:span text:style-name="highlight_kw2">install</text:span>é<text:line-break/>Automatiquement <text:span text:style-name="highlight_kw2">install</text:span>é: non<text:line-break/>Priorité : optionnel<text:line-break/>Section : electronics<text:line-break/>Responsable : Enrique Hernández Bello <text:span text:style-name="highlight_sy0">&lt;</text:span>ehbello<text:span text:style-name="highlight_sy0">@</text:span>gmail.com<text:span text:style-name="highlight_sy0">&gt;</text:span><text:line-break/>Architecture : amd64<text:line-break/>Taille décompressée : <text:span text:style-name="highlight_nu0">8</text:span> <text:span text:style-name="highlight_nu0">558</text:span> k<text:line-break/>Dépend: libc6 <text:span text:style-name="highlight_br0">(</text:span><text:span text:style-name="highlight_sy0">&gt;</text:span>= <text:span text:style-name="highlight_nu0">2.14</text:span><text:span text:style-name="highlight_br0">)</text:span>, libgcc1 <text:span text:style-name="highlight_br0">(</text:span><text:span text:style-name="highlight_sy0">&gt;</text:span>= <text:span text:style-name="highlight_nu0">1</text:span>:<text:span text:style-name="highlight_nu0">3.0</text:span><text:span text:style-name="highlight_br0">)</text:span>, libgit2-<text:span text:style-name="highlight_nu0">27</text:span> <text:span text:style-name="highlight_br0">(</text:span><text:span text:style-name="highlight_sy0">&gt;</text:span>= 0.26.0<text:span text:style-name="highlight_br0">)</text:span>, libgl1,<text:line-break/><text:s text:c="8"/>libqt5concurrent5 <text:span text:style-name="highlight_br0">(</text:span><text:span text:style-name="highlight_sy0">&gt;</text:span>= 5.0.2<text:span text:style-name="highlight_br0">)</text:span>, libqt5core5a <text:span text:style-name="highlight_br0">(</text:span><text:span text:style-name="highlight_sy0">&gt;</text:span>= 5.11.0~rc1<text:span text:style-name="highlight_br0">)</text:span>, libqt5gui5<text:line-break/><text:s text:c="8"/><text:span text:style-name="highlight_br0">(</text:span><text:span text:style-name="highlight_sy0">&gt;</text:span>= 5.3.0<text:span text:style-name="highlight_br0">)</text:span>, libqt5network5 <text:span text:style-name="highlight_br0">(</text:span><text:span text:style-name="highlight_sy0">&gt;</text:span>= 5.0.2<text:span text:style-name="highlight_br0">)</text:span>, libqt5printsupport5 <text:span text:style-name="highlight_br0">(</text:span><text:span text:style-name="highlight_sy0">&gt;</text:span>= 5.0.2<text:span text:style-name="highlight_br0">)</text:span>,<text:line-break/><text:s text:c="8"/>libqt5serialport5 <text:span text:style-name="highlight_br0">(</text:span><text:span text:style-name="highlight_sy0">&gt;</text:span>= 5.6.0<text:span text:style-name="highlight_br0">)</text:span>, libqt5sql5 <text:span text:style-name="highlight_br0">(</text:span><text:span text:style-name="highlight_sy0">&gt;</text:span>= 5.0.2<text:span text:style-name="highlight_br0">)</text:span>, libqt5svg5 <text:span text:style-name="highlight_br0">(</text:span><text:span text:style-name="highlight_sy0">&gt;</text:span>=<text:line-break/><text:s text:c="8"/>5.6.0~beta<text:span text:style-name="highlight_br0">)</text:span>, libqt5widgets5 <text:span text:style-name="highlight_br0">(</text:span><text:span text:style-name="highlight_sy0">&gt;</text:span>= 5.11.0~rc1<text:span text:style-name="highlight_br0">)</text:span>, libqt5xml5 <text:span text:style-name="highlight_br0">(</text:span><text:span text:style-name="highlight_sy0">&gt;</text:span>= 5.0.2<text:span text:style-name="highlight_br0">)</text:span>,<text:line-break/><text:s text:c="8"/>libstdc++<text:span text:style-name="highlight_nu0">6</text:span> <text:span text:style-name="highlight_br0">(</text:span><text:span text:style-name="highlight_sy0">&gt;</text:span>= <text:span text:style-name="highlight_nu0">5.2</text:span><text:span text:style-name="highlight_br0">)</text:span>, zlib1g <text:span text:style-name="highlight_br0">(</text:span><text:span text:style-name="highlight_sy0">&gt;</text:span>= <text:span text:style-name="highlight_nu0">1</text:span>:1.1.4<text:span text:style-name="highlight_br0">)</text:span>, fritzing-data <text:span text:style-name="highlight_br0">(</text:span>=<text:line-break/><text:s text:c="8"/>0.9.3b+dfsg-<text:span text:style-name="highlight_nu0">9</text:span><text:span text:style-name="highlight_br0">)</text:span>, libqt5sql5-sqlite, fritzing-parts<text:line-break/>Description : Easy-to-use electronic design software<text:line-break/> Fritzing is an open <text:span text:style-name="highlight_kw3">source</text:span> project designed to <text:span text:style-name="highlight_kw3">help</text:span> one transition from a<text:line-break/> prototype to a finished project. Aimed at <text:span text:style-name="highlight_kw2">users</text:span> <text:span text:style-name="highlight_kw2">who</text:span> want to produce or document<text:line-break/> circuits and experiments, one starts by building a physical prototype, <text:span text:style-name="highlight_kw1">then</text:span><text:line-break/> recreating it with Fritzing’s graphical editor. From there one can generate a<text:line-break/> schematic, PCB artwork, and PCB production files.<text:line-break/>Site : http:<text:span text:style-name="highlight_sy0">//</text:span>fritzing.org<text:line-break/>Étiquettes: field::electronics, implemented-in::c++, interface::graphical,<text:line-break/><text:s text:c="12"/>interface::x11, role::program, scope::application, uitoolkit::qt,<text:line-break/><text:s text:c="12"/>x11::application</text:p>
          </table:table-cell>
        </table:table-row>
      </table:table>
      <text:p text:style-name="Text_20_body">Et l'installer</text:p>
      <table:table table:style-name="Table">
        <table:table-column table:style-name="odt_auto_style_table_column_11_1"/>
        <table:table-row>
          <table:table-cell office:value-type="string" table:style-name="tablecell">
            <text:p text:style-name="Preformatted_20_Text"><text:span text:style-name="highlight_co4">$ </text:span><text:span text:style-name="highlight_kw2">sudo</text:span> <text:span text:style-name="highlight_kw2">aptitude install</text:span> fritzing</text:p>
          </table:table-cell>
        </table:table-row>
      </table:table>
      <text:h text:style-name="Heading_20_3" text:outline-level="3"><text:bookmark-start text:name="__RefHeading___en_images_11"/><text:bookmark-start text:name="en_images"/>3.2 En images<text:bookmark-end text:name="__RefHeading___en_images_11"/><text:bookmark-end text:name="en_images"/></text:h>
      <text:p text:style-name="Text_20_body">Pour se faire une idée, ça donne ce genre de chose :</text:p>
      <text:p text:style-name="Text_20_body"><draw:frame draw:style-name="mediacenter" draw:name="0" text:anchor-type="paragraph" draw:z-index="0" svg:width="10.583333333333cm" svg:height="5.7414583333333cm"><draw:image xlink:href="Pictures/1cab6df0862fb6ce08c7330dc7685a68.png" xlink:type="simple" xlink:show="embed" xlink:actuate="onLoad"/></draw:frame></text:p>
      <text:p text:style-name="Text_20_body"><draw:frame draw:style-name="mediacenter" draw:name="1" text:anchor-type="paragraph" draw:z-index="1" svg:width="10.583333333333cm" svg:height="5.73484375cm"><draw:image xlink:href="Pictures/1b0672147512672016435dacc9f72edc.png" xlink:type="simple" xlink:show="embed" xlink:actuate="onLoad"/></draw:frame></text:p>
      <text:p text:style-name="Text_20_body"><draw:frame draw:style-name="mediacenter" draw:name="2" text:anchor-type="paragraph" draw:z-index="2" svg:width="10.583333333333cm" svg:height="8.327868852459cm"><draw:image xlink:href="Pictures/b325d3f45a4a0e1dd6f0c197c8f08143.png" xlink:type="simple" xlink:show="embed" xlink:actuate="onLoad"/></draw:frame></text:p>
      <text:h text:style-name="Heading_20_3" text:outline-level="3"><text:bookmark-start text:name="__RefHeading___configurer_fritzing_comme_ide_arduino_12"/><text:bookmark-start text:name="configurer_fritzing_comme_ide_arduino"/>3.3 Configurer Fritzing comme IDE Arduino<text:bookmark-end text:name="__RefHeading___configurer_fritzing_comme_ide_arduino_12"/><text:bookmark-end text:name="configurer_fritzing_comme_ide_arduino"/></text:h>
      <text:p text:style-name="Text_20_body">Lancer Fritzing, puis <text:span text:style-name="Strong_20_Emphasis">Fichier</text:span>, <text:span text:style-name="Strong_20_Emphasis">Préférences</text:span>
<draw:frame draw:style-name="mediacenter" draw:name="3" text:anchor-type="paragraph" draw:z-index="3" svg:width="10.583333333333cm" svg:height="11.315513626834cm"><draw:image xlink:href="Pictures/25892a67aa9da38152c94f02ea715106.png" xlink:type="simple" xlink:show="embed" xlink:actuate="onLoad"/></draw:frame></text:p>
      <text:p text:style-name="Text_20_body">Indiquer comme Location l'endroit dossier contenant le programme Arduino.</text:p>
      <text:h text:style-name="Heading_20_2" text:outline-level="2"><text:bookmark-start text:name="__RefHeading___exemples_13"/><text:bookmark-start text:name="exemples"/>4. Exemples<text:bookmark-end text:name="__RefHeading___exemples_13"/><text:bookmark-end text:name="exemples"/></text:h>
      <text:p text:style-name="Text_20_body">Très simple un écran LCD, un capteur de température TMP36, un switch.
Réalisation d'un thermomètre. Pour économiser l'énergie, l'écran ne s'affiche que si on appuie sur le switch.
(pas obligé d'utiliser une pile. On peut utiliser l'alimenter en 5V via la prise USB du PC. Dans ce cas brancher : 5V de la carte au + de la breadboard et la masse au - de la breadbord.)</text:p>
      <text:p text:style-name="Text_20_body">Montage :</text:p>
      <text:p text:style-name="Text_20_body"><draw:frame draw:style-name="mediacenter" draw:name="4" text:anchor-type="paragraph" draw:z-index="4" svg:width="10.583333333333cm" svg:height="5.866847826087cm"><draw:image xlink:href="Pictures/b20dc8fce97e64d73a4409392e518918.png" xlink:type="simple" xlink:show="embed" xlink:actuate="onLoad"/></draw:frame></text:p>
      <text:p text:style-name="Text_20_body">Et le code associé :</text:p>
      <table:table table:style-name="Table">
        <table:table-column table:style-name="odt_auto_style_table_column_12_1"/>
        <table:table-row>
          <table:table-cell office:value-type="string" table:style-name="tablecell">
            <text:p text:style-name="Preformatted_20_Text"><text:span text:style-name="highlight_co0">#include &lt;LiquidCrystal.h&gt;</text:span><text:line-break/> <text:line-break/><text:span text:style-name="highlight_sy0">//</text:span> Décl des pins<text:line-break/><text:s text:c="3"/>const int sensorPin = A0;<text:line-break/><text:s text:c="3"/>const int switchPin = <text:span text:style-name="highlight_nu0">13</text:span> ;<text:line-break/><text:s text:c="3"/>int previousTmpSensorVal = <text:span text:style-name="highlight_nu0">0</text:span> ;<text:line-break/><text:s text:c="3"/>float voltage = <text:span text:style-name="highlight_nu0">0.0</text:span>;<text:line-break/><text:s text:c="3"/>float temperatureC = <text:span text:style-name="highlight_nu0">0.0</text:span>;<text:line-break/><text:s text:c="3"/>int switchState = <text:span text:style-name="highlight_nu0">0</text:span> ;<text:line-break/> <text:line-break/><text:span text:style-name="highlight_sy0">//</text:span> Constantes <text:span text:style-name="highlight_kw2">du</text:span> LCD<text:line-break/><text:s text:c="3"/>const int rs = <text:span text:style-name="highlight_nu0">12</text:span>, en = <text:span text:style-name="highlight_nu0">11</text:span>, d4 = <text:span text:style-name="highlight_nu0">5</text:span>, d5 = <text:span text:style-name="highlight_nu0">4</text:span>, d6 = <text:span text:style-name="highlight_nu0">3</text:span>, d7 = <text:span text:style-name="highlight_nu0">2</text:span>;<text:line-break/><text:s text:c="3"/>LiquidCrystal lcd<text:span text:style-name="highlight_br0">(</text:span>rs, en, d4, d5, d6, d7<text:span text:style-name="highlight_br0">)</text:span>;<text:line-break/> <text:line-break/>void setup<text:span text:style-name="highlight_br0">(</text:span><text:span text:style-name="highlight_br0">)</text:span> <text:span text:style-name="highlight_br0">{</text:span><text:line-break/><text:s text:c="2"/>pinMode<text:span text:style-name="highlight_br0">(</text:span><text:span text:style-name="highlight_nu0">13</text:span>, INPUT<text:span text:style-name="highlight_br0">)</text:span>;<text:line-break/><text:s text:c="2"/>lcd.begin<text:span text:style-name="highlight_br0">(</text:span><text:span text:style-name="highlight_nu0">16</text:span>,<text:span text:style-name="highlight_nu0">2</text:span><text:span text:style-name="highlight_br0">)</text:span>;<text:line-break/><text:s text:c="2"/>lcd.print<text:span text:style-name="highlight_br0">(</text:span><text:span text:style-name="highlight_st0">"Affichage"</text:span><text:span text:style-name="highlight_br0">)</text:span>;<text:line-break/><text:s text:c="2"/>lcd.setCursor<text:span text:style-name="highlight_br0">(</text:span><text:span text:style-name="highlight_nu0">0</text:span>,<text:span text:style-name="highlight_nu0">1</text:span><text:span text:style-name="highlight_br0">)</text:span>;<text:line-break/><text:s text:c="2"/>lcd.print<text:span text:style-name="highlight_br0">(</text:span><text:span text:style-name="highlight_st0">"Temperature"</text:span><text:span text:style-name="highlight_br0">)</text:span>;<text:line-break/><text:s text:c="2"/>delay<text:span text:style-name="highlight_br0">(</text:span><text:span text:style-name="highlight_nu0">1000</text:span><text:span text:style-name="highlight_br0">)</text:span>;<text:line-break/> <text:span text:style-name="highlight_sy0">//</text:span> Reinitialisation LCD<text:line-break/><text:s text:c="4"/>lcd.clear<text:span text:style-name="highlight_br0">(</text:span><text:span text:style-name="highlight_br0">)</text:span>;<text:line-break/><text:span text:style-name="highlight_br0">}</text:span><text:line-break/> <text:line-break/>void loop<text:span text:style-name="highlight_br0">(</text:span><text:span text:style-name="highlight_br0">)</text:span><text:s text:c="13"/><text:line-break/><text:span text:style-name="highlight_br0">{</text:span><text:line-break/> <text:span text:style-name="highlight_sy0">//</text:span> Lecture de la valeur <text:span text:style-name="highlight_kw2">du</text:span> capteur<text:line-break/><text:s text:c="4"/>int tmpSensorVal = analogRead<text:span text:style-name="highlight_br0">(</text:span>sensorPin<text:span text:style-name="highlight_br0">)</text:span>; <text:line-break/> <text:span text:style-name="highlight_sy0">//</text:span> Lecture de l<text:span text:style-name="highlight_st_h">'interrupteur<text:line-break/><text:s text:c="4"/>switchState = digitalRead(switchPin);<text:line-break/><text:s text:c="4"/>lcd.setCursor(15,1);<text:line-break/><text:s text:c="4"/>lcd.print(switchState);<text:line-break/> <text:line-break/><text:s text:c="2"/>// Valeurx Fixes du LCD<text:line-break/><text:s text:c="8"/>lcd.setCursor(8,0);<text:line-break/><text:s text:c="8"/>lcd.print("V:");<text:s text:c="3"/><text:line-break/><text:s text:c="8"/>lcd.setCursor(0,1);<text:line-break/><text:s text:c="8"/>lcd.print("Temp.:");<text:s text:c="3"/><text:line-break/><text:s text:c="8"/>lcd.setCursor(12,1);<text:line-break/><text:s text:c="8"/>lcd.print("C");<text:line-break/> <text:line-break/><text:s text:c="2"/>// Si changement capteur, on (re)calcule la temperature<text:line-break/><text:s text:c="7"/>if (tmpSensorVal != previousTmpSensorVal )<text:s text:c="2"/>{<text:line-break/><text:s text:c="7"/>// Calcul du volatge et conversion en degré Celsius<text:line-break/><text:s text:c="10"/>voltage = tmpSensorVal * 5.0;<text:line-break/><text:s text:c="10"/>voltage /= 1024.0;<text:line-break/><text:s text:c="10"/>temperatureC = (voltage - 0.5) * 100 ;<text:line-break/><text:s text:c="10"/>previousTmpSensorVal = tmpSensorVal ;<text:line-break/><text:s text:c="10"/>}<text:line-break/><text:s text:c="2"/>// Affichage sur demande (appui switch)<text:s text:c="3"/><text:line-break/><text:s text:c="7"/>if (switchState == 1) {<text:line-break/><text:s text:c="11"/>// Affichage LCD<text:line-break/><text:s text:c="14"/>lcd.display();<text:line-break/><text:s text:c="14"/>lcd.setCursor(0,0);<text:line-break/><text:s text:c="14"/>lcd.print(tmpSensorVal);<text:line-break/><text:s text:c="14"/>lcd.setCursor(10,0);<text:line-break/><text:s text:c="14"/>lcd.print(voltage);<text:line-break/><text:s text:c="14"/>lcd.setCursor(7,1);<text:line-break/><text:s text:c="14"/>lcd.print(temperatureC);<text:s text:c="3"/><text:line-break/><text:s text:c="14"/>delay(10000);<text:line-break/><text:s text:c="11"/>} else { // On éteint le LCD<text:line-break/><text:s text:c="14"/>lcd.noDisplay();<text:line-break/><text:s text:c="11"/>}<text:line-break/>delay(500); <text:line-break/>}</text:span></text:p>
          </table:table-cell>
        </table:table-row>
      </table:table>
      <text:p text:style-name="Text_20_body">Photo :</text:p>
      <text:p text:style-name="Text_20_body"><draw:frame draw:style-name="mediacenter" draw:name="5" text:anchor-type="paragraph" draw:z-index="5" svg:width="10.583333333333cm" svg:height="16.644273127753cm"><draw:image xlink:href="Pictures/c00d33806d275e08e073d775b161c79f.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9-10T10::10:00</meta:creation-date>
    <dc:creator>Generated</dc:creator>
    <dc:date>2026-09-10T10::10:00</dc:date>
    <dc:language>en-US</dc:language>
    <meta:editing-cycles>1</meta:editing-cycles>
    <meta:editing-duration>PT0S</meta:editing-duration>
    <dc:title>arduiro:installer-arduino-fritzing-linux</dc:title>
  </office:meta>
</office:document-meta>
</file>