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3b2465a53c395ed6b7b3740630c4b0c.jpg"/>
  <manifest:file-entry manifest:media-type="image/jpeg" manifest:full-path="Pictures/bff3517be1f394060ca1636acbfaac3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duiro:liens"/><text:bookmark-start text:name="__RefHeading___sites_materiel_arduiro_1"/><text:bookmark-start text:name="sites_materiel_arduiro"/>Sites Matériel Arduiro<text:bookmark-end text:name="__RefHeading___sites_materiel_arduiro_1"/><text:bookmark-end text:name="sites_materiel_arduiro"/></text:h>
      <text:list text:style-name="List_20_1" text:continue-numbering="false">
        <text:list-item>
          <text:p text:style-name="List_20_1_Content_First"> <text:a xlink:type="simple" xlink:href="https://www.generationrobots.com/fr/185-cartes-arduino" text:style-name="Internet_20_link" text:visited-style-name="Visited_20_Internet_20_Link">https://www.generationrobots.com/fr/185-cartes-arduino</text:a></text:p>
        </text:list-item>
        <text:list-item>
          <text:p text:style-name="List_20_1_Content"> <text:a xlink:type="simple" xlink:href="https://www.generationrobots.com/fr/173-kits-robotiques-pour-arduino" text:style-name="Internet_20_link" text:visited-style-name="Visited_20_Internet_20_Link">https://www.generationrobots.com/fr/173-kits-robotiques-pour-arduino</text:a></text:p>
        </text:list-item>
        <text:list-item>
          <text:p text:style-name="List_20_1_Content"> <text:a xlink:type="simple" xlink:href="https://www.generationrobots.com/fr/401827-grove-starter-kit-v3.html" text:style-name="Internet_20_link" text:visited-style-name="Visited_20_Internet_20_Link">https://www.generationrobots.com/fr/401827-grove-starter-kit-v3.html</text:a></text:p>
        </text:list-item>
        <text:list-item>
          <text:p text:style-name="List_20_1_Content"> <text:a xlink:type="simple" xlink:href="https://www.generationrobots.com/fr/402118-starter-kit-officiel-arduino-version-fran%C3%A7aise.html" text:style-name="Internet_20_link" text:visited-style-name="Visited_20_Internet_20_Link">https://www.generationrobots.com/fr/402118-starter-kit-officiel-arduino-version-fran%C3%A7aise.html</text:a></text:p>
        </text:list-item>
        <text:list-item>
          <text:p text:style-name="List_20_1_Content"> <text:a xlink:type="simple" xlink:href="https://boutique.semageek.com/fr/8-cartes-arduino" text:style-name="Internet_20_link" text:visited-style-name="Visited_20_Internet_20_Link">https://boutique.semageek.com/fr/8-cartes-arduino</text:a></text:p>
        </text:list-item>
        <text:list-item>
          <text:p text:style-name="List_20_1_Content"> <text:a xlink:type="simple" xlink:href="https://snootlab.com/shields-snootlab/90-snootlab-starter-kit.html" text:style-name="Internet_20_link" text:visited-style-name="Visited_20_Internet_20_Link">https://snootlab.com/shields-snootlab/90-snootlab-starter-kit.html</text:a></text:p>
        </text:list-item>
        <text:list-item>
          <text:p text:style-name="List_20_1_Content_Last"> <text:a xlink:type="simple" xlink:href="https://snootlab.com/70-01-shields-arduino-genuino" text:style-name="Internet_20_link" text:visited-style-name="Visited_20_Internet_20_Link">https://snootlab.com/70-01-shields-arduino-genuino</text:a></text:p>
        </text:list-item>
      </text:list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center" draw:name="0" text:anchor-type="paragraph" draw:z-index="0" svg:width="10.583333333333cm" svg:height="6.2177083333333cm"><draw:image xlink:href="Pictures/63b2465a53c395ed6b7b3740630c4b0c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1" text:anchor-type="paragraph" draw:z-index="1" svg:width="10.583333333333cm" svg:height="7.0681547619048cm"><draw:image xlink:href="Pictures/bff3517be1f394060ca1636acbfaac35.jp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9T07::48:15</meta:creation-date>
    <dc:creator>Generated</dc:creator>
    <dc:date>2026-09-09T07::48:15</dc:date>
    <dc:language>en-US</dc:language>
    <meta:editing-cycles>1</meta:editing-cycles>
    <meta:editing-duration>PT0S</meta:editing-duration>
    <dc:title>arduiro:liens</dc:title>
  </office:meta>
</office:document-meta>
</file>