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29aecab6d1e44cd1e44bdd3486fc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duiro:tmp36"/><text:bookmark-start text:name="__RefHeading___realiser_un_thermometre_tmp_36_avec_affichage_lcd_1"/><text:bookmark-start text:name="realiser_un_thermometre_tmp_36_avec_affichage_lcd"/>Réaliser un thermomètre (tmp 36) avec affichage LCD<text:bookmark-end text:name="__RefHeading___realiser_un_thermometre_tmp_36_avec_affichage_lcd_1"/><text:bookmark-end text:name="realiser_un_thermometre_tmp_36_avec_affichage_lcd"/></text:h>
      <text:h text:style-name="Heading_20_2" text:outline-level="2"><text:bookmark-start text:name="__RefHeading___le_code_2"/><text:bookmark-start text:name="le_code"/>Le code<text:bookmark-end text:name="__RefHeading___le_code_2"/><text:bookmark-end text:name="le_code"/></text:h>
      <text:p text:style-name="Preformatted_20_Text">#include &lt;LiquidCrystal.h&gt;<text:line-break/><text:line-break/>// Décl des pins<text:line-break/><text:s text:c="3"/>const int sensorPin = A0;<text:line-break/><text:s text:c="3"/>const int switchPin = 13 ;<text:line-break/><text:s text:c="3"/>int previousTmpSensorVal = 0 ;<text:line-break/><text:s text:c="3"/>float voltage = 0.0;<text:line-break/><text:s text:c="3"/>float temperatureC = 0.0;<text:line-break/><text:s text:c="3"/>int switchState = 0 ;<text:line-break/><text:line-break/>// Constantes du LCD<text:line-break/><text:s text:c="3"/>const int rs = 12, en = 11, d4 = 5, d5 = 4, d6 = 3, d7 = 2;<text:line-break/><text:s text:c="3"/>LiquidCrystal lcd(rs, en, d4, d5, d6, d7);<text:line-break/><text:line-break/>void setup() {<text:line-break/><text:s text:c="2"/>pinMode(13, INPUT);<text:line-break/><text:s text:c="2"/>lcd.begin(16,2);<text:line-break/><text:s text:c="2"/>lcd.print("Affichage");<text:line-break/><text:s text:c="2"/>lcd.setCursor(0,1);<text:line-break/><text:s text:c="2"/>lcd.print("Temperature");<text:line-break/><text:s text:c="2"/>delay(1000);<text:line-break/> // Reinitialisation LCD<text:line-break/><text:s text:c="4"/>lcd.clear();<text:line-break/>}<text:line-break/> <text:line-break/>void loop()<text:s text:c="13"/><text:line-break/>{<text:line-break/> // Lecture de la valeur du capteur<text:line-break/><text:s text:c="4"/>int tmpSensorVal = analogRead(sensorPin); <text:line-break/> // Lecture de l'interrupteur<text:line-break/><text:s text:c="4"/>switchState = digitalRead(switchPin);<text:line-break/><text:s text:c="4"/>lcd.setCursor(15,1);<text:line-break/><text:s text:c="4"/>lcd.print(switchState);<text:line-break/><text:line-break/><text:s text:c="2"/>// Valeurx Fixes du LCD<text:line-break/><text:s text:c="8"/>lcd.setCursor(8,0);<text:line-break/><text:s text:c="8"/>lcd.print("V:");<text:s text:c="3"/><text:line-break/><text:s text:c="8"/>lcd.setCursor(0,1);<text:line-break/><text:s text:c="8"/>lcd.print("Temp.:");<text:s text:c="3"/><text:line-break/><text:s text:c="8"/>lcd.setCursor(12,1);<text:line-break/><text:s text:c="8"/>lcd.print("C");<text:line-break/><text:line-break/><text:s text:c="2"/>// Si changement capteur, on (re)calcule la temperature<text:line-break/><text:s text:c="7"/>if (tmpSensorVal != previousTmpSensorVal )<text:s text:c="2"/>{<text:line-break/><text:s text:c="7"/>// Calcul du volatge et conversion en degré Celsius<text:line-break/><text:s text:c="10"/>voltage = tmpSensorVal * 5.0;<text:line-break/><text:s text:c="10"/>voltage /= 1024.0;<text:line-break/><text:s text:c="10"/>temperatureC = (voltage - 0.5) * 100 ;<text:line-break/><text:s text:c="10"/>previousTmpSensorVal = tmpSensorVal ;<text:line-break/><text:s text:c="10"/>}<text:line-break/><text:s text:c="2"/>// Affichage sur demande (appui switch)<text:s text:c="3"/><text:line-break/><text:s text:c="7"/>if (switchState == 1) {<text:line-break/><text:s text:c="11"/>// Affichage LCD<text:line-break/><text:s text:c="14"/>lcd.display();<text:line-break/><text:s text:c="14"/>lcd.setCursor(0,0);<text:line-break/><text:s text:c="14"/>lcd.print(tmpSensorVal);<text:line-break/><text:s text:c="14"/>lcd.setCursor(10,0);<text:line-break/><text:s text:c="14"/>lcd.print(voltage);<text:line-break/><text:s text:c="14"/>lcd.setCursor(7,1);<text:line-break/><text:s text:c="14"/>lcd.print(temperatureC);<text:s text:c="3"/><text:line-break/><text:s text:c="14"/>delay(10000);<text:line-break/><text:s text:c="11"/>} else { // On éteint le LCD<text:line-break/><text:s text:c="14"/>lcd.noDisplay();<text:line-break/><text:s text:c="11"/>}<text:line-break/>delay(500); <text:line-break/>}</text:p>
      <text:h text:style-name="Heading_20_2" text:outline-level="2"><text:bookmark-start text:name="__RefHeading___le_schema_3"/><text:bookmark-start text:name="le_schema"/>Le schéma<text:bookmark-end text:name="__RefHeading___le_schema_3"/><text:bookmark-end text:name="le_schema"/></text:h>
      <text:p text:style-name="Text_20_body"><draw:frame draw:style-name="mediacenter" draw:name="0" text:anchor-type="paragraph" draw:z-index="0" svg:width="10.583333333333cm" svg:height="5.866847826087cm"><draw:image xlink:href="Pictures/b629aecab6d1e44cd1e44bdd3486fce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23::21:26</meta:creation-date>
    <dc:creator>Generated</dc:creator>
    <dc:date>2026-08-25T23::21:26</dc:date>
    <dc:language>en-US</dc:language>
    <meta:editing-cycles>1</meta:editing-cycles>
    <meta:editing-duration>PT0S</meta:editing-duration>
    <dc:title>arduiro:tmp36</dc:title>
  </office:meta>
</office:document-meta>
</file>