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388e18490e8043ad462d8c02db1ae6.png"/>
  <manifest:file-entry manifest:media-type="image/png" manifest:full-path="Pictures/cbfb9222e22e6c4580fe4554d3705c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utoherberement"/>Freebox mini 4K</text:p>
      <text:p text:style-name="Text_20_body">Préalable via le panel d'utilisateur free.fr</text:p>
      <text:list text:style-name="List_20_1" text:continue-numbering="false">
        <text:list-item>
          <text:p text:style-name="List_20_1_Content_First"> Demander  une adresse IP fixe V4 full-stack</text:p>
        </text:list-item>
        <text:list-item>
          <text:p text:style-name="List_20_1_Content_Last"> Déblocage port SMTP</text:p>
        </text:list-item>
      </text:list>
      <text:p text:style-name="Text_20_body"><draw:frame draw:style-name="media" draw:name="0" text:anchor-type="as-char" draw:z-index="0" svg:width="10.583333333333cm" svg:height="5.1766304347826cm"><draw:image xlink:href="Pictures/df388e18490e8043ad462d8c02db1ae6.png" xlink:type="simple" xlink:show="embed" xlink:actuate="onLoad"/></draw:frame><draw:frame draw:style-name="media" draw:name="1" text:anchor-type="as-char" draw:z-index="1" svg:width="10.583333333333cm" svg:height="5.3198638247484cm"><draw:image xlink:href="Pictures/cbfb9222e22e6c4580fe4554d3705cfc.png" xlink:type="simple" xlink:show="embed" xlink:actuate="onLoad"/></draw:frame></text:p>
      <text:p text:style-name="Text_20_body">Prélable via le panel de <text:a xlink:type="simple" xlink:href="http://mafreebox.freebox.fr/" text:style-name="Internet_20_link" text:visited-style-name="Visited_20_Internet_20_Link">Ma freebo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5T23::15:31</meta:creation-date>
    <dc:creator>Generated</dc:creator>
    <dc:date>2026-08-15T23::15:31</dc:date>
    <dc:language>en-US</dc:language>
    <meta:editing-cycles>1</meta:editing-cycles>
    <meta:editing-duration>PT0S</meta:editing-duration>
    <dc:title>autoherberement</dc:title>
  </office:meta>
</office:document-meta>
</file>