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678222e33b89ef70e27087a2f8002b84.png"/>
  <manifest:file-entry manifest:media-type="image/png" manifest:full-path="Pictures/c4bcf8a618499080a561a211f553c157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hess"/><text:bookmark-start text:name="__RefHeading___les_echecs_sous_linux_1"/><text:bookmark-start text:name="les_echecs_sous_linux"/>Les échecs sous Linux<text:bookmark-end text:name="__RefHeading___les_echecs_sous_linux_1"/><text:bookmark-end text:name="les_echecs_sous_linux"/></text:h>
      <text:p text:style-name="Text_20_body">2 logiciels
scid et scid vs pc</text:p>
      <text:h text:style-name="Heading_20_2" text:outline-level="2"><text:bookmark-start text:name="__RefHeading___installer_scid_2"/><text:bookmark-start text:name="installer_scid"/>Installer scid<text:bookmark-end text:name="__RefHeading___installer_scid_2"/><text:bookmark-end text:name="installer_scid"/></text:h>
      <text:p text:style-name="Text_20_body">Récupérer la dernière version
<text:a xlink:type="simple" xlink:href="http://scid.sourceforge.net/" text:style-name="Internet_20_link" text:visited-style-name="Visited_20_Internet_20_Link">http://scid.sourceforge.net/</text:a></text:p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<text:span text:style-name="highlight_kw3">cd</text:span> ~<text:span text:style-name="highlight_sy0">/</text:span>Téléchargements<text:span text:style-name="highlight_sy0">/</text:span><text:line-break/><text:span text:style-name="highlight_kw2">tar</text:span> xvzf scid-4.7.0_x64_linux.tar.gz <text:line-break/><text:span text:style-name="highlight_kw3">cd</text:span> scid-4.7.0<text:span text:style-name="highlight_sy0">/</text:span><text:line-break/>.<text:span text:style-name="highlight_sy0">/</text:span>scid</text:p>
          </table:table-cell>
        </table:table-row>
      </table:table>
      <text:p text:style-name="Text_20_body"><draw:frame draw:style-name="mediacenter" draw:name="0" text:anchor-type="paragraph" draw:z-index="0" svg:width="21.166666666667cm" style:rel-width="100%" svg:height="12.306673052363cm" style:rel-height="scale"><draw:image xlink:href="Pictures/678222e33b89ef70e27087a2f8002b84.png" xlink:type="simple" xlink:show="embed" xlink:actuate="onLoad"/></draw:frame></text:p>
      <text:h text:style-name="Heading_20_2" text:outline-level="2"><text:bookmark-start text:name="__RefHeading___installer_scid_vs_pc_3"/><text:bookmark-start text:name="installer_scid_vs_pc"/>Installer scid vs pc<text:bookmark-end text:name="__RefHeading___installer_scid_vs_pc_3"/><text:bookmark-end text:name="installer_scid_vs_pc"/></text:h>
      <text:p text:style-name="Text_20_body">Récupérer les sources
<text:a xlink:type="simple" xlink:href="https://sourceforge.net/projects/scidvspc/" text:style-name="Internet_20_link" text:visited-style-name="Visited_20_Internet_20_Link">https://sourceforge.net/projects/scidvspc/</text:a></text:p>
      <text:p text:style-name="Text_20_body">Les installer</text:p>
      <text:p text:style-name="Text_20_body">Installer les dépendances suivantes :</text:p>
      <table:table table:style-name="Table">
        <table:table-column table:style-name="odt_auto_style_table_column_2_1"/>
        <table:table-row>
          <table:table-cell office:value-type="string" table:style-name="tablecell">
            <text:p text:style-name="Preformatted_20_Text"><text:span text:style-name="highlight_kw2">su</text:span> -<text:line-break/><text:span text:style-name="highlight_kw2">apt-get install</text:span> tcl tk tcl-dev tk-dev zlibc</text:p>
          </table:table-cell>
        </table:table-row>
      </table:table>
      <table:table table:style-name="Table">
        <table:table-column table:style-name="odt_auto_style_table_column_3_1"/>
        <table:table-row>
          <table:table-cell office:value-type="string" table:style-name="tablecell">
            <text:p text:style-name="Preformatted_20_Text"><text:span text:style-name="highlight_kw3">cd</text:span> ~<text:span text:style-name="highlight_sy0">/</text:span>Téléchargement<text:line-break/><text:span text:style-name="highlight_kw2">tar</text:span> xvzf scid_vs_pc-<text:span text:style-name="highlight_nu0">4.21</text:span>.tgz<text:line-break/><text:span text:style-name="highlight_kw3">cd</text:span><text:s text:c="2"/>scid_vs_pc-<text:span text:style-name="highlight_nu0">4.21</text:span><text:span text:style-name="highlight_sy0">/</text:span><text:line-break/>.<text:span text:style-name="highlight_sy0">/</text:span>configure<text:line-break/><text:span text:style-name="highlight_kw2">make</text:span><text:line-break/><text:span text:style-name="highlight_kw2">sh</text:span> scid</text:p>
          </table:table-cell>
        </table:table-row>
      </table:table>
      <text:p text:style-name="Text_20_body">Si installation définitive</text:p>
      <table:table table:style-name="Table">
        <table:table-column table:style-name="odt_auto_style_table_column_4_1"/>
        <table:table-row>
          <table:table-cell office:value-type="string" table:style-name="tablecell">
            <text:p text:style-name="Preformatted_20_Text"><text:span text:style-name="highlight_kw2">su</text:span> -<text:line-break/><text:span text:style-name="highlight_kw2">make</text:span> <text:span text:style-name="highlight_kw2">install</text:span></text:p>
          </table:table-cell>
        </table:table-row>
      </table:table>
      <text:p text:style-name="Text_20_body"><draw:frame draw:style-name="mediacenter" draw:name="1" text:anchor-type="paragraph" draw:z-index="1" svg:width="21.166666666667cm" style:rel-width="100%" svg:height="13.740791896869cm" style:rel-height="scale"><draw:image xlink:href="Pictures/c4bcf8a618499080a561a211f553c157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  <style:style style:family="text">
</style:style>
    <style:style style:family="text">
</style:style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 "Mort"</meta:generator>
    <meta:initial-creator>Generated</meta:initial-creator>
    <meta:creation-date>2026-09-01T01::12:11</meta:creation-date>
    <dc:creator>Generated</dc:creator>
    <dc:date>2026-09-01T01::12:11</dc:date>
    <dc:language>en-US</dc:language>
    <meta:editing-cycles>1</meta:editing-cycles>
    <meta:editing-duration>PT0S</meta:editing-duration>
    <dc:title>chess</dc:title>
  </office:meta>
</office:document-meta>
</file>