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amav"/><text:bookmark-start text:name="__RefHeading___clamavautomatisation_avancee_1"/><text:bookmark-start text:name="clamavautomatisation_avancee"/>ClamAV : automatisation avancée<text:bookmark-end text:name="__RefHeading___clamavautomatisation_avancee_1"/><text:bookmark-end text:name="clamavautomatisation_avancee"/></text:h>
      <text:p text:style-name="Text_20_body">Voici une proposition en deux temps pour gérer <text:span text:style-name="Strong_20_Emphasis">freshclam</text:span> et <text:span text:style-name="Strong_20_Emphasis">clamAV</text:span> sur un serveur (ou un PC personnel).</text:p>
      <text:p text:style-name="Text_20_body">Cet how to suppose que <text:span text:style-name="Strong_20_Emphasis">fresclam</text:span> et <text:span text:style-name="Strong_20_Emphasis">clamav</text:span> soient installés sur le PC (et éventuellement <text:span text:style-name="Strong_20_Emphasis">clamav-daemon</text:span>) .</text:p>
      <text:p text:style-name="Text_20_body"><text:span text:style-name="Strong_20_Emphasis">//1- Gestion automatiser de la mise à jour de la base de virus via **fresclam</text:span>
2- Utiliser <text:span text:style-name="Strong_20_Emphasis">clamAV</text:span> de façon intelligent afin de réduire au mieux la charge serveur (si scan de gros disque)//**</text:p>
      <text:p text:style-name="Text_20_body"><text:span text:style-name="Strong_20_Emphasis">PS</text:span>,
- j'ai mis sudo (mais on peut aussi utiliser un compte root (#)
- idem, j'ai mis nano car installé de base, mais on peut utiliser micro qui est plus induitif</text:p>
      <text:p text:style-name="Text_20_body"><text:span text:style-name="Strong_20_Emphasis">PS2</text:span>,
Les scripts sont stockés ici, dans un répertoire : <text:span text:style-name="Strong_20_Emphasis">/root/scripts/clamAV/</text:span>
Je trouve cela plus clair de les regrouper au même endroit, ensuite libre à vous.
Si vous voulez les stocker ailleurs, c'est possible, à vous d'adapter les configurations.</text:p>
      <text:h text:style-name="Heading_20_1" text:outline-level="1"><text:bookmark-start text:name="__RefHeading___script_de_verification_si_mise_a_jour_de_la_base_est_necessaire_2"/><text:bookmark-start text:name="script_de_verification_si_mise_a_jour_de_la_base_est_necessaire"/>Script de vérification si mise à jour de la base est nécessaire<text:bookmark-end text:name="__RefHeading___script_de_verification_si_mise_a_jour_de_la_base_est_necessaire_2"/><text:bookmark-end text:name="script_de_verification_si_mise_a_jour_de_la_base_est_necessaire"/></text:h>
      <text:p text:style-name="Text_20_body">Tout d'abord, créons un script dont le but sera de ne lancer la mise  à jour de la base de données ClamAV que si celle -ci <text:span text:style-name="Strong_20_Emphasis">date de plus de X heures (par exemple 24 h)</text:span>.
Cela évite de gaspiller de la bande passante ou des ressources si le système redémarre souvent.
Un ensemble de log seront également générés.</text:p>
      <table:table table:style-name="Table">
        <table:table-column table:style-name="odt_auto_style_table_column_1_1"/>
        <table:table-row>
          <table:table-cell office:value-type="string" table:style-name="tablecell">
            <text:p text:style-name="Preformatted_20_Text">sudo nano /root/scripts/clamAV/freshclam-auto.sh</text:p>
          </table:table-cell>
        </table:table-row>
      </table:table>
      <text:p text:style-name="Text_20_body">Avec le contenu</text:p>
      <table:table table:style-name="Table">
        <table:table-column table:style-name="odt_auto_style_table_column_2_1"/>
        <table:table-row>
          <table:table-cell office:value-type="string" table:style-name="tablecell">
            <text:p text:style-name="Preformatted_20_Text">#!/bin/bash<text:line-break/># Script : freshclam-auto.sh<text:line-break/># Objectif : mettre à jour la base ClamAV uniquement si elle a plus de 24h<text:line-break/> <text:line-break/>LOGFILE="/var/log/freshclam-update.log"<text:line-break/>DBDIR="/var/lib/clamav"<text:line-break/>MAX_AGE_HOURS=24<text:line-break/> <text:line-break/># Trouver le fichier principal de la base (daily.cvd ou daily.cld)<text:line-break/>DBFILE=$(ls -t "$DBDIR"/daily.* 2&gt;/dev/null | head -n 1)<text:line-break/> <text:line-break/># Si la base existe, calculer son âge<text:line-break/>if [ -f "$DBFILE" ]; then<text:line-break/><text:s text:c="4"/>LAST_UPDATE=$(stat -c %Y "$DBFILE")<text:line-break/><text:s text:c="4"/>NOW=$(date +%s)<text:line-break/><text:s text:c="4"/>AGE_HOURS=$(( (NOW - LAST_UPDATE) / 3600 ))<text:line-break/> <text:line-break/><text:s text:c="4"/>if [ "$AGE_HOURS" -lt "$MAX_AGE_HOURS" ]; then<text:line-break/><text:s text:c="8"/>echo "$(date '+%F %T') - Base récente ($AGE_HOURS h), mise à jour ignorée." &gt;&gt; "$LOGFILE"<text:line-break/><text:s text:c="8"/>exit 0<text:line-break/><text:s text:c="4"/>fi<text:line-break/>fi<text:line-break/> <text:line-break/># Si la base n’existe pas ou trop vieille, on met à jour<text:line-break/>echo "$(date '+%F %T') - Lancement de freshclam..." &gt;&gt; "$LOGFILE"<text:line-break/>/usr/bin/freshclam --quiet &gt;&gt; "$LOGFILE" 2&gt;&amp;1<text:line-break/>RET=$?<text:line-break/> <text:line-break/>if [ "$RET" -eq 0 ]; then<text:line-break/><text:s text:c="4"/>echo "$(date '+%F %T') - Mise à jour réussie." &gt;&gt; "$LOGFILE"<text:line-break/>else<text:line-break/><text:s text:c="4"/>echo "$(date '+%F %T') - Erreur freshclam (code $RET)." &gt;&gt; "$LOGFILE"<text:line-break/>fi</text:p>
          </table:table-cell>
        </table:table-row>
      </table:table>
      <text:p text:style-name="Text_20_body">On le sauvegarde et on le rend exécutable</text:p>
      <table:table table:style-name="Table">
        <table:table-column table:style-name="odt_auto_style_table_column_3_1"/>
        <table:table-row>
          <table:table-cell office:value-type="string" table:style-name="tablecell">
            <text:p text:style-name="Preformatted_20_Text">sudo chmod +x /root/scripts/clamAV/freshclam-auto.sh</text:p>
          </table:table-cell>
        </table:table-row>
      </table:table>
      <text:p text:style-name="Text_20_body">Maintenant, on crée une unité <text:span text:style-name="Strong_20_Emphasis">systemd</text:span> (se lancera 10 minutes après le démarrage) et lancera le script précédent.</text:p>
      <text:p text:style-name="Text_20_body">Crée le fichier** /etc/systemd/system/freshclam.service** :</text:p>
      <table:table table:style-name="Table">
        <table:table-column table:style-name="odt_auto_style_table_column_4_1"/>
        <table:table-row>
          <table:table-cell office:value-type="string" table:style-name="tablecell">
            <text:p text:style-name="Preformatted_20_Text">[Unit]<text:line-break/>Description=Update ClamAV database 10 minutes after boot (only if outdated)<text:line-break/>After=network-online.target<text:line-break/>Wants=network-online.target<text:line-break/> <text:line-break/>[Service]<text:line-break/>Type=oneshot<text:line-break/>ExecStartPre=/bin/sleep 600<text:line-break/>ExecStart=/root/scripts/clamAV/freshclam-auto.sh<text:line-break/>Nice=19<text:line-break/>IOSchedulingClass=idle<text:line-break/> <text:line-break/>[Install]<text:line-break/>WantedBy=multi-user.target</text:p>
          </table:table-cell>
        </table:table-row>
      </table:table>
      <text:p text:style-name="Text_20_body">On recharge systemd, on active ce script et le lance :</text:p>
      <table:table table:style-name="Table">
        <table:table-column table:style-name="odt_auto_style_table_column_5_1"/>
        <table:table-row>
          <table:table-cell office:value-type="string" table:style-name="tablecell">
            <text:p text:style-name="Preformatted_20_Text">sudo systemctl daemon-reload<text:line-break/>sudo systemctl enable freshclam.service<text:line-break/>sudo systemctl start freshclam.service</text:p>
          </table:table-cell>
        </table:table-row>
      </table:table>
      <text:p text:style-name="Text_20_body">On peut également vérifier les logs :</text:p>
      <table:table table:style-name="Table">
        <table:table-column table:style-name="odt_auto_style_table_column_6_1"/>
        <table:table-row>
          <table:table-cell office:value-type="string" table:style-name="tablecell">
            <text:p text:style-name="Preformatted_20_Text">cat /var/log/freshclam-update.log</text:p>
          </table:table-cell>
        </table:table-row>
      </table:table>
      <text:p text:style-name="Text_20_body">(Optionnel, mais bien utile ;) ), configurer la rotation du log</text:p>
      <text:p text:style-name="Text_20_body">Créer le fichier <text:span text:style-name="Strong_20_Emphasis">/etc/logrotate.d/freshclam-update</text:span> avec le contenu</text:p>
      <table:table table:style-name="Table">
        <table:table-column table:style-name="odt_auto_style_table_column_7_1"/>
        <table:table-row>
          <table:table-cell office:value-type="string" table:style-name="tablecell">
            <text:p text:style-name="Preformatted_20_Text">/var/log/freshclam-update.log {<text:line-break/><text:s text:c="4"/>weekly<text:line-break/><text:s text:c="4"/>rotate 4<text:line-break/><text:s text:c="4"/>compress<text:line-break/><text:s text:c="4"/>missingok<text:line-break/><text:s text:c="4"/>notifempty<text:line-break/><text:s text:c="4"/>create 640 root adm<text:line-break/>}</text:p>
          </table:table-cell>
        </table:table-row>
      </table:table>
      <text:p text:style-name="Text_20_body">Afin de vérifier sa bonne prise en charge et tester la configuration sans attendre la rotation réelle :</text:p>
      <table:table table:style-name="Table">
        <table:table-column table:style-name="odt_auto_style_table_column_8_1"/>
        <table:table-row>
          <table:table-cell office:value-type="string" table:style-name="tablecell">
            <text:p text:style-name="Preformatted_20_Text">sudo logrotate --debug /etc/logrotate.conf</text:p>
          </table:table-cell>
        </table:table-row>
      </table:table>
      <text:p text:style-name="Text_20_body">Ce qui donnera finalement dans l’arborescence des logs</text:p>
      <table:table table:style-name="Table">
        <table:table-column table:style-name="odt_auto_style_table_column_9_1"/>
        <table:table-row>
          <table:table-cell office:value-type="string" table:style-name="tablecell">
            <text:p text:style-name="Preformatted_20_Text">/var/log/freshclam-update.log<text:s text:c="7"/># log actuel<text:line-break/>/var/log/freshclam-update.log.1.gz<text:s text:c="2"/># 1 semaine avant<text:line-break/>/var/log/freshclam-update.log.2.gz<text:s text:c="2"/># 2 semaines avant<text:line-break/>/var/log/freshclam-update.log.3.gz<text:s text:c="2"/># 3 semaines avant<text:line-break/>/var/log/freshclam-update.log.4.gz<text:s text:c="2"/># 4 semaines avant</text:p>
          </table:table-cell>
        </table:table-row>
      </table:table>
      <text:p text:style-name="Text_20_body">Et voici un exemple de leur contenu</text:p>
      <table:table table:style-name="Table">
        <table:table-column table:style-name="odt_auto_style_table_column_10_1"/>
        <table:table-row>
          <table:table-cell office:value-type="string" table:style-name="tablecell">
            <text:p text:style-name="Preformatted_20_Text">/var/log/freshclam-update.log<text:line-break/>2025-11-13 10:12:00 - Lancement de freshclam...<text:line-break/>2025-11-13 10:12:05 - Mise à jour réussie.<text:line-break/> <text:line-break/>/var/log/freshclam-update.log.1.gz<text:line-break/>2025-11-06 10:12:00 - Lancement de freshclam...<text:line-break/>2025-11-06 10:12:05 - Mise à jour réussie.<text:line-break/>2025-11-06 11:12:00 - Base récente (1 h), mise à jour ignorée.<text:line-break/>2025-11-06 12:12:00 - Base récente (1 h), mise à jour ignorée.</text:p>
          </table:table-cell>
        </table:table-row>
      </table:table>
      <text:p text:style-name="Text_20_body">Bonus, voici un petit script Bash pratique qui te permet de voir rapidement les dernières mises à jour de ClamAV, en parcourant automatiquement le fichier de log actuel et les anciens logs compressés.</text:p>
      <text:p text:style-name="Text_20_body">Créer le script** /root/scripts/clamAV/freshclam-log.sh** avec le contenu suivant :</text:p>
      <table:table table:style-name="Table">
        <table:table-column table:style-name="odt_auto_style_table_column_11_1"/>
        <table:table-row>
          <table:table-cell office:value-type="string" table:style-name="tablecell">
            <text:p text:style-name="Preformatted_20_Text">#!/bin/bash<text:line-break/># Script pour afficher les dernières mises à jour ClamAV<text:line-break/># Prend en compte le log actuel et les logs compressés<text:line-break/> <text:line-break/>LOGDIR="/var/log"<text:line-break/>LOGFILE="freshclam-update.log"<text:line-break/>NUM_LINES=20<text:s text:c="2"/># nombre de lignes à afficher<text:line-break/> <text:line-break/>echo "===== Dernières mises à jour ClamAV ====="<text:line-break/> <text:line-break/># Affiche le log actuel<text:line-break/>if [ -f "$LOGDIR/$LOGFILE" ]; then<text:line-break/><text:s text:c="4"/>echo "--- Log actuel ($LOGFILE) ---"<text:line-break/><text:s text:c="4"/>tail -n $NUM_LINES "$LOGDIR/$LOGFILE"<text:line-break/>fi<text:line-break/> <text:line-break/># Affiche les logs compressés<text:line-break/>for f in $(ls -1t $LOGDIR/$LOGFILE.*.gz 2&gt;/dev/null); do<text:line-break/><text:s text:c="4"/>echo "--- Log compressé ($(basename $f)) ---"<text:line-break/><text:s text:c="4"/>zcat "$f" | tail -n $NUM_LINES<text:line-break/>done</text:p>
          </table:table-cell>
        </table:table-row>
      </table:table>
      <text:p text:style-name="Text_20_body">Comme d'habitude, on le rend exécutable</text:p>
      <table:table table:style-name="Table">
        <table:table-column table:style-name="odt_auto_style_table_column_12_1"/>
        <table:table-row>
          <table:table-cell office:value-type="string" table:style-name="tablecell">
            <text:p text:style-name="Preformatted_20_Text">sudo chmod +x /usr/local/bin/freshclam-log.sh</text:p>
          </table:table-cell>
        </table:table-row>
      </table:table>
      <text:p text:style-name="Text_20_body">Et on peut le tester </text:p>
      <table:table table:style-name="Table">
        <table:table-column table:style-name="odt_auto_style_table_column_13_1"/>
        <table:table-row>
          <table:table-cell office:value-type="string" table:style-name="tablecell">
            <text:p text:style-name="Preformatted_20_Text">sudo /usr/local/bin/freshclam-log.sh</text:p>
          </table:table-cell>
        </table:table-row>
      </table:table>
      <text:p text:style-name="Text_20_body">Ce qui donnera une sortie de ce style</text:p>
      <table:table table:style-name="Table">
        <table:table-column table:style-name="odt_auto_style_table_column_14_1"/>
        <table:table-row>
          <table:table-cell office:value-type="string" table:style-name="tablecell">
            <text:p text:style-name="Preformatted_20_Text">===== Dernières mises à jour ClamAV =====<text:line-break/>--- Log actuel (freshclam-update.log) ---<text:line-break/>2025-11-13 10:12:00 - Lancement de freshclam...<text:line-break/>2025-11-13 10:12:05 - Mise à jour réussie.<text:line-break/> <text:line-break/>--- Log compressé (freshclam-update.log.1.gz) ---<text:line-break/>2025-11-06 10:12:00 - Lancement de freshclam...<text:line-break/>2025-11-06 10:12:05 - Mise à jour réussie.<text:line-break/>2025-11-06 11:12:00 - Base récente (1 h), mise à jour ignorée.<text:line-break/>2025-11-06 12:12:00 - Base récente (1 h), mise à jour ignorée.</text:p>
          </table:table-cell>
        </table:table-row>
      </table:table>
      <text:h text:style-name="Heading_20_2" text:outline-level="2"><text:bookmark-start text:name="__RefHeading___scanner_son_systeme_3"/><text:bookmark-start text:name="scanner_son_systeme"/>Scanner son système<text:bookmark-end text:name="__RefHeading___scanner_son_systeme_3"/><text:bookmark-end text:name="scanner_son_systeme"/></text:h>
      <text:p text:style-name="Text_20_body">On va écrire un script intelligent pour ne scanner que les fichiers modifiés depuis la dernière exécution, ce qui est idéal pour des disques volumineux (comme des disques contenant plein de MP3 par exemple). Cela réduira drastiquement le temps et la charge.</text:p>
      <text:p text:style-name="Text_20_body"><text:span text:style-name="Strong_20_Emphasis">Principe</text:span></text:p>
      <text:list text:style-name="List_20_1" text:continue-numbering="false">
        <text:list-item>
          <text:p text:style-name="List_20_1_Content_First"> Pour chaque disque, on garde une date de dernière exécution dans un fichier de suivi (/var/log/clamscan-last-&lt;disk&gt;.timestamp).</text:p>
        </text:list-item>
        <text:list-item>
          <text:p text:style-name="List_20_1_Content"> On utilise find pour ne sélectionner que les fichiers modifiés après cette date (-newermt).</text:p>
        </text:list-item>
        <text:list-item>
          <text:p text:style-name="List_20_1_Content"> On scanne uniquement ces fichiers avec clamscan -i.</text:p>
        </text:list-item>
        <text:list-item>
          <text:p text:style-name="List_20_1_Content_Last"> On met à jour la date de dernière exécution après le scan.</text:p>
        </text:list-item>
      </text:list>
      <text:p text:style-name="Text_20_body"><text:span text:style-name="Strong_20_Emphasis">Les avantages</text:span></text:p>
      <text:list text:style-name="List_20_1" text:continue-numbering="false">
        <text:list-item>
          <text:p text:style-name="List_20_1_Content_First"> Ultra rapide sur gros disques : scan uniquement les fichiers nouveaux ou modifiés.</text:p>
        </text:list-item>
        <text:list-item>
          <text:p text:style-name="List_20_1_Content"> Scan incrémental → gain énorme sur les gros disques (MP3, vidéos…)</text:p>
        </text:list-item>
        <text:list-item>
          <text:p text:style-name="List_20_1_Content"> Alertes email immédiates en cas de virus.</text:p>
        </text:list-item>
        <text:list-item>
          <text:p text:style-name="List_20_1_Content"> Lock par disque → pas de scans simultanés sur le même disque</text:p>
        </text:list-item>
        <text:list-item>
          <text:p text:style-name="List_20_1_Content"> Logs propres : historique conservé dans /var/log/clamscan-auto.log.</text:p>
        </text:list-item>
        <text:list-item>
          <text:p text:style-name="List_20_1_Content"> Priorité CPU et I/O très faible → serveur reste réactif</text:p>
        </text:list-item>
        <text:list-item>
          <text:p text:style-name="List_20_1_Content_Last"> Compatible avec logrotate.</text:p>
        </text:list-item>
      </text:list>
      <text:p text:style-name="Text_20_body">Créer le script <text:span text:style-name="Strong_20_Emphasis">/root/scripts/clamAV/clamscan-timer-inc-lock.sh</text:span> avec le contenu suivant</text:p>
      <table:table table:style-name="Table">
        <table:table-column table:style-name="odt_auto_style_table_column_15_1"/>
        <table:table-row>
          <table:table-cell office:value-type="string" table:style-name="tablecell">
            <text:p text:style-name="Preformatted_20_Text">#!/bin/bash<text:line-break/># Scan ClamAV incrémental avec priorité CPU/I/O faible et lock<text:line-break/># Usage : cron toutes les heures<text:line-break/> <text:line-break/>LOGFILE="/var/log/clamscan-auto.log"<text:line-break/>MAILTO="admin@example.com"<text:s text:c="2"/># &lt;-- mettre ton email<text:line-break/>CURRENT_HOUR=$(date '+%H')<text:line-break/> <text:line-break/># Disques et horaires (heures pleines)<text:line-break/>declare -A MOUNTS_SCHEDULE=(<text:line-break/><text:s text:c="4"/>["/diskTOTO"]="02"<text:line-break/><text:s text:c="4"/>["/diskTITI"]="03"<text:line-break/><text:s text:c="4"/>["/diskTATA"]="04"<text:line-break/><text:s text:c="4"/>["/"]="05"<text:line-break/>)<text:line-break/> <text:line-break/>for MOUNT in "${!MOUNTS_SCHEDULE[@]}"; do<text:line-break/><text:s text:c="4"/>if [ "${MOUNTS_SCHEDULE[$MOUNT]}" == "$CURRENT_HOUR" ]; then<text:line-break/><text:s text:c="8"/>DATE=$(date '+%F %T')<text:line-break/><text:s text:c="8"/>echo "===== Scan ClamAV incrémental sur $MOUNT démarré à $DATE =====" &gt;&gt; "$LOGFILE"<text:line-break/> <text:line-break/><text:s text:c="8"/>if mountpoint -q "$MOUNT"; then<text:line-break/> <text:line-break/><text:s text:c="12"/># Lock par disque pour éviter scans simultanés<text:line-break/><text:s text:c="12"/>LOCKFILE="/var/run/clamscan-$(basename "$MOUNT").lock"<text:line-break/><text:s text:c="12"/>exec 200&gt;"$LOCKFILE"<text:line-break/><text:s text:c="12"/>if ! flock -n 200; then<text:line-break/><text:s text:c="16"/>echo "Scan sur $MOUNT déjà en cours. Ignoré." &gt;&gt; "$LOGFILE"<text:line-break/><text:s text:c="16"/>continue<text:line-break/><text:s text:c="12"/>fi<text:line-break/> <text:line-break/><text:s text:c="12"/># Fichier de suivi de la dernière exécution<text:line-break/><text:s text:c="12"/>TIMESTAMP_FILE="/var/log/clamscan-last-$(basename "$MOUNT").timestamp"<text:line-break/><text:s text:c="12"/>if [ -f "$TIMESTAMP_FILE" ]; then<text:line-break/><text:s text:c="16"/>LAST_RUN=$(cat "$TIMESTAMP_FILE")<text:line-break/><text:s text:c="12"/>else<text:line-break/><text:s text:c="16"/>LAST_RUN="1970-01-01 00:00:00"<text:line-break/><text:s text:c="12"/>fi<text:line-break/> <text:line-break/><text:s text:c="12"/># Liste temporaire de fichiers modifiés depuis le dernier scan<text:line-break/><text:s text:c="12"/>FILE_LIST=$(mktemp)<text:line-break/><text:s text:c="12"/>find "$MOUNT" -type f -newermt "$LAST_RUN" &gt; "$FILE_LIST"<text:line-break/> <text:line-break/><text:s text:c="12"/>if [ -s "$FILE_LIST" ]; then<text:line-break/><text:s text:c="16"/># Limiter l’usage CPU et I/O avec nice et ionice<text:line-break/><text:s text:c="16"/>SCAN_OUTPUT=$(ionice -c3 nice -n19 xargs -a "$FILE_LIST" /usr/bin/clamscan -i 2&gt;&amp;1)<text:line-break/><text:s text:c="16"/>echo "$SCAN_OUTPUT" &gt;&gt; "$LOGFILE"<text:line-break/> <text:line-break/><text:s text:c="16"/># Alerte mail si virus trouvé<text:line-break/><text:s text:c="16"/>if echo "$SCAN_OUTPUT" | grep -q "FOUND"; then<text:line-break/><text:s text:c="20"/>echo -e "Sujet: [ALERTE] Virus détecté sur $MOUNT\n\n$SCAN_OUTPUT" | /usr/sbin/sendmail "$MAILTO"<text:line-break/><text:s text:c="16"/>fi<text:line-break/><text:s text:c="12"/>else<text:line-break/><text:s text:c="16"/>echo "Aucun fichier modifié depuis le dernier scan." &gt;&gt; "$LOGFILE"<text:line-break/><text:s text:c="12"/>fi<text:line-break/> <text:line-break/><text:s text:c="12"/>rm -f "$FILE_LIST"<text:line-break/><text:s text:c="12"/>date '+%F %T' &gt; "$TIMESTAMP_FILE"<text:line-break/> <text:line-break/><text:s text:c="8"/>else<text:line-break/><text:s text:c="12"/>echo "Ignoré : $MOUNT n'est pas monté." &gt;&gt; "$LOGFILE"<text:line-break/><text:s text:c="8"/>fi<text:line-break/> <text:line-break/><text:s text:c="8"/>echo "===== Scan terminé à $(date '+%F %T') =====" &gt;&gt; "$LOGFILE"<text:line-break/><text:s text:c="8"/>echo "" &gt;&gt; "$LOGFILE"<text:line-break/><text:s text:c="4"/>fi<text:line-break/>done</text:p>
          </table:table-cell>
        </table:table-row>
      </table:table>
      <text:p text:style-name="Text_20_body">Il va falloir que vous adaptiez cette fonction bash à votre environnement </text:p>
      <table:table table:style-name="Table">
        <table:table-column table:style-name="odt_auto_style_table_column_16_1"/>
        <table:table-row>
          <table:table-cell office:value-type="string" table:style-name="tablecell">
            <text:p text:style-name="Preformatted_20_Text">declare -A MOUNTS_SCHEDULE=(<text:line-break/><text:s text:c="4"/>["/diskTOTO"]="02"<text:line-break/><text:s text:c="4"/>["/diskTITI"]="03"<text:line-break/><text:s text:c="4"/>["/diskTATA"]="04"<text:line-break/><text:s text:c="4"/>["/"]="05"<text:line-break/>)</text:p>
          </table:table-cell>
        </table:table-row>
      </table:table>
      <text:p text:style-name="Text_20_body">Y mettre le point de montage de votre disque et l'heure souhaitée de lancement de l'analyse à coté. Seules des heures pleines sont possibles afin de limiter la charge du serveur.</text:p>
      <text:p text:style-name="Text_20_body">Pensez également à adapter cette ligne</text:p>
      <table:table table:style-name="Table">
        <table:table-column table:style-name="odt_auto_style_table_column_17_1"/>
        <table:table-row>
          <table:table-cell office:value-type="string" table:style-name="tablecell">
            <text:p text:style-name="Preformatted_20_Text">MAILTO="admin@example.com"<text:s text:c="2"/># &lt;-- Y mettre votre email</text:p>
          </table:table-cell>
        </table:table-row>
      </table:table>
      <text:p text:style-name="Text_20_body">On va positionner ce script sur un <text:span text:style-name="Strong_20_Emphasis">cron</text:span> qui se lancera toutes les heures</text:p>
      <table:table table:style-name="Table">
        <table:table-column table:style-name="odt_auto_style_table_column_18_1"/>
        <table:table-row>
          <table:table-cell office:value-type="string" table:style-name="tablecell">
            <text:p text:style-name="Preformatted_20_Text">0 * * * * /root/scripts/clamAV/clamscan-timer-inc-lock.sh</text:p>
          </table:table-cell>
        </table:table-row>
      </table:table>
      <text:p text:style-name="Text_20_body">Reste ensuite à gérer les logs générés de façon propre</text:p>
      <text:p text:style-name="Text_20_body">Créer le fichier <text:span text:style-name="Strong_20_Emphasis">/etc/logrotate.d/clamscan-auto</text:span> avec le contenu suivant :</text:p>
      <table:table table:style-name="Table">
        <table:table-column table:style-name="odt_auto_style_table_column_19_1"/>
        <table:table-row>
          <table:table-cell office:value-type="string" table:style-name="tablecell">
            <text:p text:style-name="Preformatted_20_Text">/var/log/clamscan-auto.log {<text:line-break/><text:s text:c="4"/>weekly<text:line-break/><text:s text:c="4"/>rotate 4<text:line-break/><text:s text:c="4"/>compress<text:line-break/><text:s text:c="4"/>missingok<text:line-break/><text:s text:c="4"/>notifempty<text:line-break/><text:s text:c="4"/>create 640 root adm<text:line-break/>}</text:p>
          </table:table-cell>
        </table:table-row>
      </table:table>
      <text:p text:style-name="Text_20_body">Les logs seront compressés après rotation et seules les 4 dernières semaines seront conservées.</text:p>
      <text:p text:style-name="Text_20_body"><draw:frame draw:style-name="PluginODTAutoStyle_Frame_39_text_frame" draw:name="Frame1" text:anchor-type="paragraph" svg:width="289.134pt" draw:z-index="0" svg:min-height="1cm"><draw:text-box><table:table table:style-name="Table"><table:table-column table:style-name="odt_auto_style_table_column_20_1"/><table:table-row><table:table-cell office:value-type="string" table:style-name="tablecell"><text:p text:style-name="tablealignleft">Bonus</text:p></table:table-cell></table:table-row></table:table></draw:text-box></draw:frame></text:p>
      <text:p text:style-name="Text_20_body">BONUS ! Si sur votre serveur vous utilisez un “<text:span text:style-name="Strong_20_Emphasis">dashboard</text:span>” à la connexion ou en appel, voici une fonction qui permettra d'insérer la date des derniers scans (avec couleur qui évolue en fonction de celle ci) ou affichera “Jamais” si jamais scanné.</text:p>
      <table:table table:style-name="Table">
        <table:table-column table:style-name="odt_auto_style_table_column_21_1"/>
        <table:table-row>
          <table:table-cell office:value-type="string" table:style-name="tablecell">
            <text:p text:style-name="Preformatted_20_Text"># --- Dernier passage ClamAV avec couleur ---<text:line-break/>print_clamav_last_run() {<text:line-break/><text:s text:c="4"/>local mount=$1<text:line-break/><text:s text:c="4"/>local ts_file="/var/log/clamscan-last-$(basename "$mount").timestamp"<text:line-break/><text:s text:c="4"/>local color=$GREEN<text:line-break/><text:s text:c="4"/>local last_run="Jamais"<text:line-break/> <text:line-break/><text:s text:c="4"/>if [ -f "$ts_file" ]; then<text:line-break/><text:s text:c="8"/>last_run=$(cat "$ts_file")<text:line-break/><text:s text:c="8"/># Calculer l'âge du scan en heures<text:line-break/><text:s text:c="8"/>local last_epoch=$(date -d "$last_run" +%s)<text:line-break/><text:s text:c="8"/>local now_epoch=$(date +%s)<text:line-break/><text:s text:c="8"/>local age_hours=$(( (now_epoch - last_epoch) / 3600 ))<text:line-break/> <text:line-break/><text:s text:c="8"/>if [ "$age_hours" -le 24 ]; then<text:line-break/><text:s text:c="12"/>color=$GREEN<text:line-break/><text:s text:c="8"/>elif [ "$age_hours" -le 72 ]; then<text:line-break/><text:s text:c="12"/>color=$ORANGE<text:line-break/><text:s text:c="8"/>else<text:line-break/><text:s text:c="12"/>color=$RED<text:line-break/><text:s text:c="8"/>fi<text:line-break/><text:s text:c="4"/>else<text:line-break/><text:s text:c="8"/>color=$RED<text:line-break/><text:s text:c="4"/>fi<text:line-break/> <text:line-break/><text:s text:c="4"/>printf "<text:s text:c="3"/>Dernier scan ClamAV le %s : ${color}%s${RESET}\n" "$mount" "$last_run"<text:line-break/>}</text:p>
          </table:table-cell>
        </table:table-row>
      </table:table>
      <text:p text:style-name="Text_20_body">Et pour insérer les entrées, ajouter les lignes suivantes à votre dashboard</text:p>
      <table:table table:style-name="Table">
        <table:table-column table:style-name="odt_auto_style_table_column_22_1"/>
        <table:table-row>
          <table:table-cell office:value-type="string" table:style-name="tablecell">
            <text:p text:style-name="Preformatted_20_Text">echo "💽 Disques :"<text:line-break/>MOUNTS=("/diskTOTO" "/diskTITI" "/diskTATA" "/")<text:line-break/>for MOUNT in "${MOUNTS[@]}"; do<text:line-break/><text:s text:c="4"/>print_clamav_last_run "$MOUNT"</text:p>
          </table:table-cell>
        </table:table-row>
      </table:table>
      <text:p text:style-name="Text_20_body">Bah, voilà, je pense avoir fait le tou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7T06::56:37</meta:creation-date>
    <dc:creator>Generated</dc:creator>
    <dc:date>2026-08-17T06::56:37</dc:date>
    <dc:language>en-US</dc:language>
    <meta:editing-cycles>1</meta:editing-cycles>
    <meta:editing-duration>PT0S</meta:editing-duration>
    <dc:title>clamav</dc:title>
  </office:meta>
</office:document-meta>
</file>