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shboard-rpi"/><text:bookmark-start text:name="__RefHeading___dashboard_raspberry_1"/><text:bookmark-start text:name="dashboard_raspberry"/>Dashboard Raspberry<text:bookmark-end text:name="__RefHeading___dashboard_raspberry_1"/><text:bookmark-end text:name="dashboard_raspberry"/></text:h>
      <text:p text:style-name="Text_20_body">Juste un petit tableau de bord de l'état de santé de votre raspberry (perso. un raspberry 4B), mais fonctionnel sur un pi zero et un 5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!/bin/bash<text:line-break/># ==========================================<text:line-break/># Dashboard Raspberry Pi complet<text:line-break/># Barres alignées, disques "utilisé/total", utilisateurs<text:line-break/># ==========================================<text:line-break/> <text:line-break/># --- Couleurs ---<text:line-break/>RED="\e[31m"<text:line-break/>ORANGE="\e[33m"<text:line-break/>GREEN="\e[32m"<text:line-break/>CYAN="\e[36m"<text:line-break/>RESET="\e[0m"<text:line-break/> <text:line-break/>BAR_LEN=20<text:s text:c="8"/># longueur barre<text:line-break/>VALUE_COL=35<text:s text:c="6"/># colonne fixe pour aligner toutes les barres<text:line-break/> <text:line-break/># --- Fonction barre ASCII ---<text:line-break/>bar() {<text:line-break/><text:s text:c="4"/>local pct=$1<text:line-break/><text:s text:c="4"/>local length=$2<text:line-break/><text:s text:c="4"/>local filled=$((pct * length / 100))<text:line-break/><text:s text:c="4"/>local empty=$((length - filled))<text:line-break/><text:s text:c="4"/>local color=$GREEN<text:line-break/><text:s text:c="4"/>if [ "$pct" -ge 90 ]; then color=$RED<text:line-break/><text:s text:c="4"/>elif [ "$pct" -ge 70 ]; then color=$ORANGE<text:line-break/><text:s text:c="4"/>fi<text:line-break/><text:s text:c="4"/>printf "${color}["<text:line-break/><text:s text:c="4"/>for ((i=0;i&lt;filled;i++)); do printf "#"; done<text:line-break/><text:s text:c="4"/>for ((i=0;i&lt;empty;i++)); do printf "-"; done<text:line-break/><text:s text:c="4"/>printf "]${RESET}\n"<text:line-break/>}<text:line-break/> <text:line-break/># --- Affiche ligne avec barre alignée ---<text:line-break/>print_line() {<text:line-break/><text:s text:c="4"/>local label="$1"<text:line-break/><text:s text:c="4"/>local value="$2"<text:line-break/><text:s text:c="4"/>local pct=$3<text:line-break/><text:s text:c="4"/>local padding=$((VALUE_COL - ${#label} - ${#value}))<text:line-break/><text:s text:c="4"/>[ $padding -lt 1 ] &amp;&amp; padding=1<text:line-break/><text:s text:c="4"/>printf "%s: %s%*s" "$label" "$value" $padding ""<text:line-break/><text:s text:c="4"/>bar "$pct" $BAR_LEN<text:line-break/>}<text:line-break/> <text:line-break/># --- CPU load et uptime ---<text:line-break/>get_cpu_uptime() {<text:line-break/><text:s text:c="4"/>echo "🕧 CPU Load / Uptime :"<text:line-break/><text:tab/>uptime<text:line-break/><text:tab/>echo ""<text:line-break/>}<text:line-break/> <text:line-break/> <text:line-break/># --- Température CPU ---<text:line-break/>get_temp() {<text:line-break/><text:s text:c="4"/>if [ -f /sys/class/thermal/thermal_zone0/temp ]; then<text:line-break/><text:s text:c="8"/>RAW=$(cat /sys/class/thermal/thermal_zone0/temp)<text:line-break/><text:s text:c="8"/>TEMP=$(awk "BEGIN {printf \"%.0f\", $RAW/1000}")<text:line-break/><text:s text:c="8"/>print_line "Temp CPU" "${TEMP}°C" "$TEMP"<text:line-break/><text:s text:c="4"/>fi<text:line-break/>}<text:line-break/> <text:line-break/># --- RAM / Swap ---<text:line-break/>get_memory() {<text:line-break/><text:s text:c="4"/>MEM_TOTAL=$(free -m | awk '/^Mem:/ {print $2}')<text:line-break/><text:s text:c="4"/>MEM_USED=$(free -m | awk '/^Mem:/ {print $3}')<text:line-break/><text:s text:c="4"/>MEM_PCT=$((MEM_USED * 100 / MEM_TOTAL))<text:line-break/> <text:line-break/><text:s text:c="4"/>SWAP_TOTAL=$(free -m | awk '/^Swap:/ {print $2}')<text:line-break/><text:s text:c="4"/>SWAP_USED=$(free -m | awk '/^Swap:/ {print $3}')<text:line-break/><text:s text:c="4"/>SWAP_PCT=$((SWAP_TOTAL==0 ? 0 : SWAP_USED * 100 / SWAP_TOTAL))<text:line-break/> <text:line-break/><text:s text:c="4"/>print_line "RAM" "${MEM_USED}/${MEM_TOTAL} MB" "$MEM_PCT"<text:line-break/><text:s text:c="4"/>print_line "Swap" "${SWAP_USED}/${SWAP_TOTAL} MB" "$SWAP_PCT"<text:line-break/>}<text:line-break/> <text:line-break/># --- CPU Load + consommation ---<text:line-break/>get_cpu_load() {<text:line-break/><text:s text:c="4"/>read cpu user nice system idle iowait irq softirq steal guest &lt; /proc/stat<text:line-break/><text:s text:c="4"/>total1=$((user+nice+system+idle+iowait+irq+softirq+steal))<text:line-break/><text:s text:c="4"/>idle1=$((idle+iowait))<text:line-break/><text:s text:c="4"/>sleep 0.5<text:line-break/><text:s text:c="4"/>read cpu user nice system idle iowait irq softirq steal guest &lt; /proc/stat<text:line-break/><text:s text:c="4"/>total2=$((user+nice+system+idle+iowait+irq+softirq+steal))<text:line-break/><text:s text:c="4"/>idle2=$((idle+iowait))<text:line-break/><text:s text:c="4"/>total_diff=$((total2 - total1))<text:line-break/><text:s text:c="4"/>idle_diff=$((idle2 - idle1))<text:line-break/><text:s text:c="4"/>CPU_LOAD=$((total_diff==0 ? 0 : (100*(total_diff-idle_diff)/total_diff)))<text:line-break/><text:s text:c="4"/>power=$(awk -v cpu_load_val=$CPU_LOAD 'BEGIN {printf "%.2f", 3.5 + (cpu_load_val/100)*3}')<text:line-break/><text:s text:c="4"/>print_line "CPU Load" "${CPU_LOAD}% | ${power} W" "$CPU_LOAD"<text:line-break/>}<text:line-break/> <text:line-break/># --- Top 3 processus CPU ---<text:line-break/>top_processes() {<text:line-break/><text:tab/>echo ""<text:line-break/><text:s text:c="4"/>echo -e "⚙️<text:s text:c="2"/>Top 3 processus CPU :"<text:line-break/><text:s text:c="4"/>ps -eo pid,comm,%cpu --sort=-%cpu | head -n 4<text:line-break/><text:s text:c="4"/>echo ""<text:line-break/>}<text:line-break/> <text:line-break/># --- Disques ---<text:line-break/>print_disk_info() {<text:line-break/><text:s text:c="4"/>MOUNT=$1<text:line-break/><text:s text:c="4"/>INFO=$(df -h "$MOUNT" 2&gt;/dev/null | tail -1 | awk '{print $1, $2, $3, $4, $5}')<text:line-break/><text:s text:c="4"/>if [ -n "$INFO" ]; then<text:line-break/><text:s text:c="8"/>USED=$(echo "$INFO" | awk '{print $3}')<text:line-break/><text:s text:c="8"/>TOTAL=$(echo "$INFO" | awk '{print $2}')<text:line-break/><text:s text:c="8"/>USAGE=$(echo "$INFO" | awk '{print $5}' | tr -d '%')<text:line-break/><text:s text:c="8"/>VALUE="${USED}/${TOTAL}"<text:line-break/><text:s text:c="8"/>print_line "<text:s text:c="3"/>Disk $MOUNT" "$VALUE" "$USAGE"<text:line-break/><text:s text:c="4"/>fi<text:line-break/>}<text:line-break/> <text:line-break/># --- IPs ---<text:line-break/>print_ip() {<text:line-break/><text:s text:c="4"/>IP4=$(ip -4 addr show scope global | grep inet | awk '{print $2}' | cut -d/ -f1 | head -n1)<text:line-break/><text:s text:c="4"/>IP6=$(ip -6 addr show scope global | grep inet6 | awk '{print $2}' | cut -d/ -f1 | head -n1)<text:line-break/><text:s text:c="4"/>echo -e "🌐 IPv4 : $IP4\n🌐 IPv6 : $IP6\n"<text:line-break/>}<text:line-break/> <text:line-break/># --- Kernel ---<text:line-break/>get_kernel() {<text:line-break/><text:s text:c="4"/>echo -e "🖧<text:s text:c="2"/>Kernel : $(uname -r)\n"<text:line-break/>}<text:line-break/> <text:line-break/># --- Vérification undervoltage ---<text:line-break/>check_undervoltage() {<text:line-break/><text:s text:c="4"/>if ! command -v vcgencmd &amp;&gt;/dev/null; then<text:line-break/><text:s text:c="8"/>echo "ℹ️ vcgencmd non disponible"<text:line-break/><text:s text:c="8"/>return<text:line-break/><text:s text:c="4"/>fi<text:line-break/><text:s text:c="4"/>if [ ! -r /dev/vcio ]; then<text:line-break/><text:s text:c="8"/>echo "⚠️ Accès à /dev/vcio refusé"<text:line-break/><text:s text:c="8"/>return<text:line-break/><text:s text:c="4"/>fi<text:line-break/><text:s text:c="4"/>THROTTLE=$(vcgencmd get_throttled 2&gt;/dev/null)<text:line-break/><text:s text:c="4"/>if [[ $THROTTLE != "throttled=0x0" ]]; then<text:line-break/><text:s text:c="8"/>echo -e "⚠️ Undervoltage / Throttling détecté ($THROTTLE)\n"<text:line-break/><text:s text:c="4"/>else<text:line-break/><text:s text:c="8"/>echo -e "✅ Alimentation OK\n"<text:line-break/><text:s text:c="4"/>fi<text:line-break/>}<text:line-break/> <text:line-break/># --- Utilisateurs connectés ---<text:line-break/>print_users() {<text:line-break/><text:s text:c="4"/>echo -e "👥 Utilisateurs connectés :"<text:line-break/><text:s text:c="4"/>printf "%-12s | %-10s | %-8s\n" "Utilisateur" "Terminal" "Depuis"<text:line-break/><text:s text:c="4"/>echo "----------------------------------------"<text:line-break/><text:s text:c="4"/>who | awk '{printf "%-12s | %-10s | %-8s\n", $1, $2, $5}'<text:line-break/><text:s text:c="4"/>echo ""<text:line-break/>}<text:line-break/> <text:line-break/># --- Dernier passage ClamAV avec couleur ---<text:line-break/>print_clamav_last_run() {<text:line-break/><text:s text:c="4"/>local mount=$1<text:line-break/><text:s text:c="4"/>local ts_file="/var/log/clamscan-last-$(basename "$mount").timestamp"<text:line-break/><text:s text:c="4"/>local color=$GREEN<text:line-break/><text:s text:c="4"/>local last_run="never"<text:line-break/> <text:line-break/><text:s text:c="4"/>if [ -f "$ts_file" ]; then<text:line-break/><text:s text:c="8"/>last_run=$(cat "$ts_file")<text:line-break/><text:s text:c="8"/># Calculer l'âge du scan en heures<text:line-break/><text:s text:c="8"/>local last_epoch=$(date -d "$last_run" +%s)<text:line-break/><text:s text:c="8"/>local now_epoch=$(date +%s)<text:line-break/><text:s text:c="8"/>local age_hours=$(( (now_epoch - last_epoch) / 3600 ))<text:line-break/> <text:line-break/><text:s text:c="8"/>if [ "$age_hours" -le 24 ]; then<text:line-break/><text:s text:c="12"/>color=$GREEN<text:line-break/><text:s text:c="8"/>elif [ "$age_hours" -le 72 ]; then<text:line-break/><text:s text:c="12"/>color=$ORANGE<text:line-break/><text:s text:c="8"/>else<text:line-break/><text:s text:c="12"/>color=$RED<text:line-break/><text:s text:c="8"/>fi<text:line-break/><text:s text:c="4"/>else<text:line-break/><text:s text:c="8"/>color=$RED<text:line-break/><text:s text:c="4"/>fi<text:line-break/> <text:line-break/><text:s text:c="4"/>printf "<text:s text:c="3"/>ClamAV last scan on %s : ${color}%s${RESET}\n" "$mount" "$last_run"<text:line-break/>}<text:line-break/> <text:line-break/># --- Rapsberry modèle ---<text:line-break/>RASPBERRY_MODEL=$(cat /sys/firmware/devicetree/base/model<text:s text:c="2"/>| tr -d '\0')<text:line-break/> <text:line-break/># --- Exécution principale ---<text:line-break/>echo -e "${CYAN}===== Dashboard Raspberry Pi (Final) =====${RESET}\n"<text:line-break/> <text:line-break/>echo -e "🍓💻 ${ORANGE} ${RASPBERRY_MODEL} ${RESET}\n"<text:line-break/> <text:line-break/>echo "🖥️<text:s text:c="2"/>General"<text:line-break/>get_temp<text:line-break/>get_memory<text:line-break/>get_cpu_load<text:line-break/>top_processes<text:line-break/>get_cpu_uptime<text:line-break/>print_users<text:line-break/> <text:line-break/>echo "💽 Disques :"<text:line-break/>MOUNTS=("/diskTOTO" "/diskTITA" "/diskTATA" "/")<text:line-break/>for MOUNT in "${MOUNTS[@]}"; do<text:line-break/><text:s text:c="4"/>print_disk_info "$MOUNT"<text:line-break/><text:s text:c="4"/>print_clamav_last_run "$MOUNT"<text:line-break/>done<text:line-break/>echo ""<text:line-break/> <text:line-break/>print_ip<text:line-break/>get_kernel<text:line-break/>check_undervoltage<text:line-break/> <text:line-break/>echo -e "${CYAN}==============================================${RESET}"</text:p>
          </table:table-cell>
        </table:table-row>
      </table:table>
      <text:p text:style-name="Text_20_body">Vous avez juste à adapter la section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echo "💽 Disques :"<text:line-break/>MOUNTS=("/diskTOTO" "/diskTITA" "/diskTATA" "/")<text:line-break/>for MOUNT in "${MOUNTS[@]}"; do<text:line-break/><text:s text:c="4"/>print_disk_info "$MOUNT"<text:line-break/><text:s text:c="4"/>print_clamav_last_run "$MOUNT"<text:line-break/>done<text:line-break/>echo ""</text:p>
          </table:table-cell>
        </table:table-row>
      </table:table>
      <text:p text:style-name="Text_20_body">En mettant les disques que vous souhaitez analyser</text:p>
      <text:p text:style-name="Text_20_body">Commenter la ligne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4"/>print_clamav_last_run "$MOUNT"</text:p>
          </table:table-cell>
        </table:table-row>
      </table:table>
      <text:p text:style-name="Text_20_body">Si vous n'avez pas installer ça <text:a xlink:type="simple" xlink:href="https://cbiot.fr/dokuwiki/clamav" text:style-name="Internet_20_link" text:visited-style-name="Visited_20_Internet_20_Link">https://cbiot.fr/dokuwiki/clama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7T06::56:45</meta:creation-date>
    <dc:creator>Generated</dc:creator>
    <dc:date>2026-08-17T06::56:45</dc:date>
    <dc:language>en-US</dc:language>
    <meta:editing-cycles>1</meta:editing-cycles>
    <meta:editing-duration>PT0S</meta:editing-duration>
    <dc:title>dashboard-rpi</dc:title>
  </office:meta>
</office:document-meta>
</file>