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uke"/>Attention ce n'est pas un How To pour craquer Duke Nukem mais bien pour le faire tourner sous Linux sans wine ou truc du genre. Steam propose bien une version de Duke Nukem mais non compatible Linux / FreeBSD.
Ce how to nécessite donc d'avoir un “vrai” Duke Nukem.</text:p>
      <text:h text:style-name="Heading_20_1" text:outline-level="1"><text:bookmark-start text:name="__RefHeading___sous_linux_1"/><text:bookmark-start text:name="sous_linux"/>Sous Linux<text:bookmark-end text:name="__RefHeading___sous_linux_1"/><text:bookmark-end text:name="sous_linux"/></text:h>
      <text:h text:style-name="Heading_20_1" text:outline-level="1"><text:bookmark-start text:name="__RefHeading___recuperer_eduke32_2"/><text:bookmark-start text:name="recuperer_eduke32"/>Recupérer eduke32<text:bookmark-end text:name="__RefHeading___recuperer_eduke32_2"/><text:bookmark-end text:name="recuperer_eduke32"/></text:h>
      <text:p text:style-name="Text_20_body">Soit via leur site <text:a xlink:type="simple" xlink:href="http://eduke32.com/" text:style-name="Internet_20_link" text:visited-style-name="Visited_20_Internet_20_Link">http://eduke32.com/</text:a></text:p>
      <text:p text:style-name="Text_20_body">Soit directement
[code]cd ~
mkdir -p DukeNukem/Duke3d/
cd DukeNukem
wget <text:a xlink:type="simple" xlink:href="https://dukeworld.com/eduke32/synthesis/latest/eduke32_src_20190518-7657.tar.xz" text:style-name="Internet_20_link" text:visited-style-name="Visited_20_Internet_20_Link">https://dukeworld.com/eduke32/synthesis/latest/eduke32_src_20190518-7657.tar.xz</text:a>
tar Jxvf eduke32_src_20190518-7657.tar.xz eduke32_20190518-7657/[/code]</text:p>
      <text:h text:style-name="Heading_20_1" text:outline-level="1"><text:bookmark-start text:name="__RefHeading___installer_les_dependances_necessaires_a_la_compilation_de_eduke32_3"/><text:bookmark-start text:name="installer_les_dependances_necessaires_a_la_compilation_de_eduke32"/>Installer les dépendances nécessaires à la compilation de eduke32<text:bookmark-end text:name="__RefHeading___installer_les_dependances_necessaires_a_la_compilation_de_eduke32_3"/><text:bookmark-end text:name="installer_les_dependances_necessaires_a_la_compilation_de_eduke32"/></text:h>
      <text:p text:style-name="Text_20_body">[code]sudo apt-get install build-essential nasm libgl1-mesa-dev libglu1-mesa-dev libsdl1.2-dev libsdl-mixer1.2-dev libsdl2-dev libsdl2-mixer-dev flac libflac-dev libvorbis-dev libvpx-dev libgtk2.0-dev freepats[/code]</text:p>
      <text:p text:style-name="Text_20_body">[code]cd eduke32_20190518-7657[/code]
Lancer un make… plusieurs options de compilations sont disponibles. Voir le site de eduke32….
[code]make
…………
Linked mapster32
Building: make  -s
-rwxr-xr-x 1 ragnarok ragnarok 2468584 mai   31 18:11 eduke32
-rwxr-xr-x 1 ragnarok ragnarok 1811752 mai   31 18:12 mapster32
…………
[/code]</text:p>
      <text:p text:style-name="Text_20_body">Deux exécutables seront alors créés : [u]eduke32[/u] (lanceur du jeu) et [u]mapster32[/u] (éditeur de cartes)</text:p>
      <text:h text:style-name="Heading_20_1" text:outline-level="1"><text:bookmark-start text:name="__RefHeading___copier_le_fichier_de_duke_4"/><text:bookmark-start text:name="copier_le_fichier_de_duke"/>Copier le fichier de Duke<text:bookmark-end text:name="__RefHeading___copier_le_fichier_de_duke_4"/><text:bookmark-end text:name="copier_le_fichier_de_duke"/></text:h>
      <text:p text:style-name="Text_20_body">Maintenant prendre une copie de Duke Nukem (Exemple Atomic)
On peut l'acheter sur steam et récupérer le fichier nécessaire après installation ou le copier depuis un CD-ROM de Duke Nukem.</text:p>
      <text:p text:style-name="Text_20_body">[code]cp /media/Endroit/Ou/Se/tTrouve/Le/Fichier/DUKE3D.GRP ~/DukeNukem/Duke3d/[/code]</text:p>
      <text:h text:style-name="Heading_20_1" text:outline-level="1"><text:bookmark-start text:name="__RefHeading___activer_eduke32_5"/><text:bookmark-start text:name="activer_eduke32"/>Activer eduke32<text:bookmark-end text:name="__RefHeading___activer_eduke32_5"/><text:bookmark-end text:name="activer_eduke32"/></text:h>
      <text:p text:style-name="Text_20_body">On copie les executables de eduke32 dans le même répertoire que le fichier DUKE3D.GRP de Duke Nukem
[code]cp ~/DukeNukem/eduke32_20190518-7657/eduke32 ~/DukeNukem/Duke3d/
cp ~/DukeNukem/eduke32_20190518-7657/mapster32 ~/DukeNukem/Duke3d/[/code]</text:p>
      <text:h text:style-name="Heading_20_1" text:outline-level="1"><text:bookmark-start text:name="__RefHeading___lancer_le_jeu_6"/><text:bookmark-start text:name="lancer_le_jeu"/>Lancer le jeu<text:bookmark-end text:name="__RefHeading___lancer_le_jeu_6"/><text:bookmark-end text:name="lancer_le_jeu"/></text:h>
      <text:p text:style-name="Text_20_body">[code]cd ~/DukeNukem/Duke3d/
./eduke32[/code]</text:p>
      <text:h text:style-name="Heading_20_1" text:outline-level="1"><text:bookmark-start text:name="__RefHeading___shoot_first_think_never_7"/><text:bookmark-start text:name="shoot_first_think_never"/>Shoot first, think never....<text:bookmark-end text:name="__RefHeading___shoot_first_think_never_7"/><text:bookmark-end text:name="shoot_first_think_never"/></text:h>
      <text:h text:style-name="Heading_20_1" text:outline-level="1"><text:bookmark-start text:name="__RefHeading___creer_un_lanceur_terminal_8"/><text:bookmark-start text:name="creer_un_lanceur_terminal"/>Créer un lanceur (terminal)<text:bookmark-end text:name="__RefHeading___creer_un_lanceur_terminal_8"/><text:bookmark-end text:name="creer_un_lanceur_terminal"/></text:h>
      <text:p text:style-name="Text_20_body">[code]cd ~/DukeNukem/
nano duke3d.sh[/code]</text:p>
      <text:p text:style-name="Text_20_body">avec le contenu
[code]cat duke3d.sh
cd /home/$USER/DukeNukem/Duke3d/
./eduke32[/code]</text:p>
      <text:p text:style-name="Text_20_body">puis créer l'alias
[code]nano ~/.bash_aliases
alias duke=“~/DukeNukem/duke3d.sh”[/code]</text:p>
      <text:p text:style-name="Text_20_body">Recharger la configuration de bash
[code]source ~/.bashrc [/code]</text:p>
      <text:p text:style-name="Text_20_body">Ouvrir un terminal et lancer Duke
[code]duke[/code]</text:p>
      <text:p text:style-name="Text_20_body">[size=150][u]Créer un lanceur (graphique)[/u][/size]</text:p>
      <text:p text:style-name="Text_20_body">Créer un lanceur qui pointera sur le shell script créé (/home/$USER/DukeNukem/duke3d.s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9-15T06::41:51</meta:creation-date>
    <dc:creator>Generated</dc:creator>
    <dc:date>2026-09-15T06::41:51</dc:date>
    <dc:language>en-US</dc:language>
    <meta:editing-cycles>1</meta:editing-cycles>
    <meta:editing-duration>PT0S</meta:editing-duration>
    <dc:title>duke</dc:title>
  </office:meta>
</office:document-meta>
</file>