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9064e9bf685504026a4d16a102f8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lainshell"/><text:bookmark-start text:name="__RefHeading___explainshell_1"/><text:bookmark-start text:name="explainshell"/>ExplainShell<text:bookmark-end text:name="__RefHeading___explainshell_1"/><text:bookmark-end text:name="explainshell"/></text:h>
      <text:p text:style-name="Text_20_body">ExplainShell est un outil qui analyse votre commande Linux et qui vous ressort les documentations des fonctions utilisées (parse les 30 000 pages de man d'Ubuntu).</text:p>
      <text:p text:style-name="Text_20_body">Le principe est simple : vous entrez votre commande dans le champ dédié et vous obtenez une explication simple et graphique de celle-ci.</text:p>
      <text:h text:style-name="Heading_20_1" text:outline-level="1"><text:bookmark-start text:name="__RefHeading___lien_2"/><text:bookmark-start text:name="lien"/>Lien<text:bookmark-end text:name="__RefHeading___lien_2"/><text:bookmark-end text:name="lien"/></text:h>
      <text:p text:style-name="Text_20_body">Un exemple vaut mieux qu'un long discours.</text:p>
      <text:list text:style-name="List_20_1" text:continue-numbering="false">
        <text:list-item>
          <text:p text:style-name="List_20_1_Content_First"> <text:a xlink:type="simple" xlink:href="https://explainshell.com/" text:style-name="Internet_20_link" text:visited-style-name="Visited_20_Internet_20_Link">Explain Shell</text:a></text:p>
        </text:list-item>
        <text:list-item>
          <text:p text:style-name="List_20_1_Content_Last"> <text:a xlink:type="simple" xlink:href="https://github.com/idank/explainshell" text:style-name="Internet_20_link" text:visited-style-name="Visited_20_Internet_20_Link">Git d'Explian Shell</text:a></text:p>
        </text:list-item>
      </text:list>
      <text:p text:style-name="Text_20_body"><draw:frame draw:style-name="mediacenter" draw:name="0" text:anchor-type="paragraph" draw:z-index="0" svg:width="10.583333333333cm" svg:height="5.7493243243243cm"><draw:image xlink:href="Pictures/6a9064e9bf685504026a4d16a102f8a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2T14::36:36</meta:creation-date>
    <dc:creator>Generated</dc:creator>
    <dc:date>2026-09-12T14::36:36</dc:date>
    <dc:language>en-US</dc:language>
    <meta:editing-cycles>1</meta:editing-cycles>
    <meta:editing-duration>PT0S</meta:editing-duration>
    <dc:title>explainshell</dc:title>
  </office:meta>
</office:document-meta>
</file>