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2040b5162b16e2ea1b068791eb2b280.png"/>
  <manifest:file-entry manifest:media-type="image/png" manifest:full-path="Pictures/1e933371adf52ecee2f02ec54d129c1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dupes"/><text:bookmark-start text:name="__RefHeading___fdupes_et_la_recherche_de_doublons_1"/><text:bookmark-start text:name="fdupes_et_la_recherche_de_doublons"/>fdupes et la recherche de doublons<text:bookmark-end text:name="__RefHeading___fdupes_et_la_recherche_de_doublons_1"/><text:bookmark-end text:name="fdupes_et_la_recherche_de_doublons"/></text:h>
      <text:p text:style-name="Text_20_body"><text:span text:style-name="Strong_20_Emphasis">fdupes</text:span> est utilitaire en ligne de commande qui permet de retrouver très rapidement les fichiers en doublon présents sur vos espaces de stockage.
Pour repérer les doublons, il ne se base pas sur le nom des fichiers mais les identifie en comparant <text:span text:style-name="Strong_20_Emphasis">la signature MD5 des fichiers suivie d'une comparaison octet à octet</text:span>.
Cet utilitaire, écrit en C, sous licence MIT, possède de très nombreuses options afin de répertorier, supprimer et remplacer les fichiers.</text:p>
      <text:p text:style-name="Text_20_body"><text:span text:style-name="underline">Voici la chaîne de comparaison utilisée</text:span></text:p>
      <text:p text:style-name="Preformatted_20_Text">1/ Comparaison de taille<text:line-break/>2/ Comparaison de signature MD5 partielle<text:line-break/>3/ Comparaison de signature MD5 complète<text:line-break/>4/ Comparaison octet à octet.</text:p>
      <text:h text:style-name="Heading_20_2" text:outline-level="2"><text:bookmark-start text:name="__RefHeading___installation_2"/><text:bookmark-start text:name="installation"/>Installation<text:bookmark-end text:name="__RefHeading___installation_2"/><text:bookmark-end text:name="installation"/></text:h>
      <text:p text:style-name="Text_20_body">Sous base DEBIAN</text:p>
      <table:table table:style-name="Table">
        <table:table-column table:style-name="odt_auto_style_table_column_1_1"/>
        <table:table-row>
          <table:table-cell office:value-type="string" table:style-name="tablecell">
            <text:p text:style-name="Preformatted_20_Text"><text:span text:style-name="highlight_co4"># </text:span><text:span text:style-name="highlight_kw2">apt-get install</text:span> fdupes</text:p>
          </table:table-cell>
        </table:table-row>
      </table:table>
      <text:p text:style-name="Text_20_body">Sous base UBUNTU</text:p>
      <table:table table:style-name="Table">
        <table:table-column table:style-name="odt_auto_style_table_column_2_1"/>
        <table:table-row>
          <table:table-cell office:value-type="string" table:style-name="tablecell">
            <text:p text:style-name="Preformatted_20_Text"><text:span text:style-name="highlight_co4">$ </text:span><text:span text:style-name="highlight_kw2">sudo</text:span> <text:span text:style-name="highlight_kw2">apt-get install</text:span> fdupes</text:p>
          </table:table-cell>
        </table:table-row>
      </table:table>
      <text:p text:style-name="Text_20_body">Sous freeBSD, depuis les repos</text:p>
      <table:table table:style-name="Table">
        <table:table-column table:style-name="odt_auto_style_table_column_3_1"/>
        <table:table-row>
          <table:table-cell office:value-type="string" table:style-name="tablecell">
            <text:p text:style-name="Preformatted_20_Text"> <text:span text:style-name="highlight_co0"># pkg install fdupes</text:span></text:p>
          </table:table-cell>
        </table:table-row>
      </table:table>
      <text:p text:style-name="Text_20_body">Sous freeBSD, depuis les ports</text:p>
      <table:table table:style-name="Table">
        <table:table-column table:style-name="odt_auto_style_table_column_4_1"/>
        <table:table-row>
          <table:table-cell office:value-type="string" table:style-name="tablecell">
            <text:p text:style-name="Preformatted_20_Text"><text:span text:style-name="highlight_co0"># cd /usr/ports/sysutils/fdupes/</text:span><text:line-break/><text:span text:style-name="highlight_co0"># make install clean</text:span></text:p>
          </table:table-cell>
        </table:table-row>
      </table:table>
      <text:h text:style-name="Heading_20_2" text:outline-level="2"><text:bookmark-start text:name="__RefHeading___utilisation_3"/><text:bookmark-start text:name="utilisation"/>Utilisation<text:bookmark-end text:name="__RefHeading___utilisation_3"/><text:bookmark-end text:name="utilisation"/></text:h>
      <text:p text:style-name="Text_20_body"><draw:frame draw:style-name="PluginODTAutoStyle_Frame_9_text_frame" draw:name="Frame1" text:anchor-type="paragraph" svg:width="289.134pt" draw:z-index="0" svg:min-height="1cm"><draw:text-box><table:table table:style-name="Table"><table:table-column table:style-name="odt_auto_style_table_column_5_1"/><table:table-row><table:table-cell office:value-type="string" table:style-name="tablecell"><text:p text:style-name="tablealignleft">Syntaxe : </text:p><table:table table:style-name="Table"><table:table-column table:style-name="odt_auto_style_table_column_6_1"/><table:table-row><table:table-cell office:value-type="string" table:style-name="tablecell"><text:p text:style-name="Preformatted_20_Text"> fdupes <text:span text:style-name="highlight_sy0">&lt;</text:span>option<text:span text:style-name="highlight_sy0">&gt;</text:span> <text:span text:style-name="highlight_sy0">&lt;</text:span>répertoire<text:span text:style-name="highlight_sy0">&gt;</text:span></text:p></table:table-cell></table:table-row></table:table></table:table-cell></table:table-row></table:table></draw:text-box></draw:frame></text:p>
      <text:p text:style-name="Text_20_body">Soit un répertoire, <text:span text:style-name="Strong_20_Emphasis">dupli-test</text:span> contenant 3 fichiers distincts de nom et de contenu.</text:p>
      <table:table table:style-name="Table">
        <table:table-column table:style-name="odt_auto_style_table_column_7_1"/>
        <table:table-row>
          <table:table-cell office:value-type="string" table:style-name="tablecell">
            <text:p text:style-name="Preformatted_20_Text">$ <text:span text:style-name="highlight_kw2">ls</text:span> test-dupli<text:span text:style-name="highlight_sy0">/</text:span><text:line-break/>aze1.txt<text:s text:c="2"/>aze3.txt<text:s text:c="2"/>aze.txt</text:p>
          </table:table-cell>
        </table:table-row>
      </table:table>
      <text:p text:style-name="Text_20_body">Utilisons un GUI et copions les, via <text:span text:style-name="Strong_20_Emphasis">ctrl +C / ctrl + V</text:span> :</text:p>
      <table:table table:style-name="Table">
        <table:table-column table:style-name="odt_auto_style_table_column_8_1"/>
        <table:table-row>
          <table:table-cell office:value-type="string" table:style-name="tablecell">
            <text:p text:style-name="Preformatted_20_Text">$ <text:span text:style-name="highlight_kw2">ls</text:span> test-dupli<text:span text:style-name="highlight_sy0">/</text:span><text:line-break/><text:span text:style-name="highlight_st_h">'aze1 (copie 1).txt'</text:span><text:s text:c="2"/><text:span text:style-name="highlight_st_h">'aze3 (copie 1).txt'</text:span><text:s text:c="2"/><text:span text:style-name="highlight_st_h">'aze (copie 1).txt'</text:span><text:line-break/><text:span text:style-name="highlight_st_h">'aze1 (copie 2).txt'</text:span><text:s text:c="2"/><text:span text:style-name="highlight_st_h">'aze3 (copie 2).txt'</text:span><text:s text:c="2"/><text:span text:style-name="highlight_st_h">'aze (copie 2).txt'</text:span><text:line-break/><text:span text:style-name="highlight_st_h">'aze1 (copie 3).txt'</text:span><text:s text:c="2"/><text:span text:style-name="highlight_st_h">'aze3 (copie 3).txt'</text:span><text:s text:c="2"/><text:span text:style-name="highlight_st_h">'aze (copie 3).txt'</text:span><text:line-break/><text:span text:style-name="highlight_st_h">'aze1 (copie 4).txt'</text:span><text:s text:c="2"/><text:span text:style-name="highlight_st_h">'aze3 (copie 4).txt'</text:span><text:s text:c="2"/><text:span text:style-name="highlight_st_h">'aze (copie 4).txt'</text:span><text:line-break/><text:span text:style-name="highlight_st_h">'aze1 (copie 5).txt'</text:span><text:s text:c="2"/><text:span text:style-name="highlight_st_h">'aze3 (copie 5).txt'</text:span><text:s text:c="2"/><text:span text:style-name="highlight_st_h">'aze (copie 5).txt'</text:span><text:line-break/><text:span text:style-name="highlight_st_h">'aze1 (copie 6).txt'</text:span><text:s text:c="2"/><text:span text:style-name="highlight_st_h">'aze3 (copie 6).txt'</text:span><text:s text:c="2"/><text:span text:style-name="highlight_st_h">'aze (copie 6).txt'</text:span><text:line-break/> aze1.txt<text:s text:c="14"/>aze3.txt<text:s text:c="14"/>aze.txt</text:p>
          </table:table-cell>
        </table:table-row>
      </table:table>
      <text:p text:style-name="Text_20_body">Pour rechercher les doublons, en être informé, sans aucune autre action, pas besoin d'option :</text:p>
      <table:table table:style-name="Table">
        <table:table-column table:style-name="odt_auto_style_table_column_9_1"/>
        <table:table-row>
          <table:table-cell office:value-type="string" table:style-name="tablecell">
            <text:p text:style-name="Preformatted_20_Text">$ fdupes<text:s text:c="2"/>test-dupli<text:span text:style-name="highlight_sy0">/</text:span><text:line-break/>test-dupli<text:span text:style-name="highlight_sy0">/</text:span>aze3.txt<text:s text:c="21"/><text:line-break/>test-dupli<text:span text:style-name="highlight_sy0">/</text:span>aze3 <text:span text:style-name="highlight_br0">(</text:span>copie <text:span text:style-name="highlight_nu0">1</text:span><text:span text:style-name="highlight_br0">)</text:span>.txt<text:line-break/>test-dupli<text:span text:style-name="highlight_sy0">/</text:span>aze3 <text:span text:style-name="highlight_br0">(</text:span>copie <text:span text:style-name="highlight_nu0">3</text:span><text:span text:style-name="highlight_br0">)</text:span>.txt<text:line-break/>test-dupli<text:span text:style-name="highlight_sy0">/</text:span>aze3 <text:span text:style-name="highlight_br0">(</text:span>copie <text:span text:style-name="highlight_nu0">2</text:span><text:span text:style-name="highlight_br0">)</text:span>.txt<text:line-break/>test-dupli<text:span text:style-name="highlight_sy0">/</text:span>aze3 <text:span text:style-name="highlight_br0">(</text:span>copie <text:span text:style-name="highlight_nu0">6</text:span><text:span text:style-name="highlight_br0">)</text:span>.txt<text:line-break/>test-dupli<text:span text:style-name="highlight_sy0">/</text:span>aze3 <text:span text:style-name="highlight_br0">(</text:span>copie <text:span text:style-name="highlight_nu0">5</text:span><text:span text:style-name="highlight_br0">)</text:span>.txt<text:line-break/>test-dupli<text:span text:style-name="highlight_sy0">/</text:span>aze3 <text:span text:style-name="highlight_br0">(</text:span>copie <text:span text:style-name="highlight_nu0">4</text:span><text:span text:style-name="highlight_br0">)</text:span>.txt<text:line-break/> <text:line-break/>test-dupli<text:span text:style-name="highlight_sy0">/</text:span>aze.txt<text:line-break/>test-dupli<text:span text:style-name="highlight_sy0">/</text:span>aze <text:span text:style-name="highlight_br0">(</text:span>copie <text:span text:style-name="highlight_nu0">1</text:span><text:span text:style-name="highlight_br0">)</text:span>.txt<text:line-break/>test-dupli<text:span text:style-name="highlight_sy0">/</text:span>aze <text:span text:style-name="highlight_br0">(</text:span>copie <text:span text:style-name="highlight_nu0">3</text:span><text:span text:style-name="highlight_br0">)</text:span>.txt<text:line-break/>test-dupli<text:span text:style-name="highlight_sy0">/</text:span>aze <text:span text:style-name="highlight_br0">(</text:span>copie <text:span text:style-name="highlight_nu0">2</text:span><text:span text:style-name="highlight_br0">)</text:span>.txt<text:line-break/>test-dupli<text:span text:style-name="highlight_sy0">/</text:span>aze <text:span text:style-name="highlight_br0">(</text:span>copie <text:span text:style-name="highlight_nu0">5</text:span><text:span text:style-name="highlight_br0">)</text:span>.txt<text:line-break/>test-dupli<text:span text:style-name="highlight_sy0">/</text:span>aze <text:span text:style-name="highlight_br0">(</text:span>copie <text:span text:style-name="highlight_nu0">4</text:span><text:span text:style-name="highlight_br0">)</text:span>.txt<text:line-break/>test-dupli<text:span text:style-name="highlight_sy0">/</text:span>aze <text:span text:style-name="highlight_br0">(</text:span>copie <text:span text:style-name="highlight_nu0">6</text:span><text:span text:style-name="highlight_br0">)</text:span>.txt<text:line-break/> <text:line-break/>test-dupli<text:span text:style-name="highlight_sy0">/</text:span>aze1.txt<text:line-break/>test-dupli<text:span text:style-name="highlight_sy0">/</text:span>aze1 <text:span text:style-name="highlight_br0">(</text:span>copie <text:span text:style-name="highlight_nu0">1</text:span><text:span text:style-name="highlight_br0">)</text:span>.txt<text:line-break/>test-dupli<text:span text:style-name="highlight_sy0">/</text:span>aze1 <text:span text:style-name="highlight_br0">(</text:span>copie <text:span text:style-name="highlight_nu0">3</text:span><text:span text:style-name="highlight_br0">)</text:span>.txt<text:line-break/>test-dupli<text:span text:style-name="highlight_sy0">/</text:span>aze1 <text:span text:style-name="highlight_br0">(</text:span>copie <text:span text:style-name="highlight_nu0">2</text:span><text:span text:style-name="highlight_br0">)</text:span>.txt<text:line-break/>test-dupli<text:span text:style-name="highlight_sy0">/</text:span>aze1 <text:span text:style-name="highlight_br0">(</text:span>copie <text:span text:style-name="highlight_nu0">4</text:span><text:span text:style-name="highlight_br0">)</text:span>.txt<text:line-break/>test-dupli<text:span text:style-name="highlight_sy0">/</text:span>aze1 <text:span text:style-name="highlight_br0">(</text:span>copie <text:span text:style-name="highlight_nu0">6</text:span><text:span text:style-name="highlight_br0">)</text:span>.txt<text:line-break/>test-dupli<text:span text:style-name="highlight_sy0">/</text:span>aze1 <text:span text:style-name="highlight_br0">(</text:span>copie <text:span text:style-name="highlight_nu0">5</text:span><text:span text:style-name="highlight_br0">)</text:span>.txt</text:p>
          </table:table-cell>
        </table:table-row>
      </table:table>
      <text:p text:style-name="Text_20_body"><text:span text:style-name="underline">Pour rechercher les doublons, en être informé, et connaitre l'espace disque qu'ils utilisent, <text:span text:style-name="Strong_20_Emphasis">utiliser l'option -S (Size)</text:span> :</text:span> </text:p>
      <table:table table:style-name="Table">
        <table:table-column table:style-name="odt_auto_style_table_column_10_1"/>
        <table:table-row>
          <table:table-cell office:value-type="string" table:style-name="tablecell">
            <text:p text:style-name="Preformatted_20_Text">$ fdupes <text:span text:style-name="highlight_re5">-S</text:span> test-dupli<text:span text:style-name="highlight_sy0">/</text:span><text:line-break/><text:span text:style-name="highlight_nu0">13</text:span> bytes each:<text:s text:c="26"/><text:line-break/>test-dupli<text:span text:style-name="highlight_sy0">/</text:span>aze3.txt<text:line-break/>test-dupli<text:span text:style-name="highlight_sy0">/</text:span>aze3 <text:span text:style-name="highlight_br0">(</text:span>copie <text:span text:style-name="highlight_nu0">1</text:span><text:span text:style-name="highlight_br0">)</text:span>.txt<text:line-break/>....<text:line-break/>test-dupli<text:span text:style-name="highlight_sy0">/</text:span>aze3 <text:span text:style-name="highlight_br0">(</text:span>copie <text:span text:style-name="highlight_nu0">4</text:span><text:span text:style-name="highlight_br0">)</text:span>.txt<text:line-break/> <text:line-break/><text:span text:style-name="highlight_nu0">169</text:span> bytes each:<text:line-break/>test-dupli<text:span text:style-name="highlight_sy0">/</text:span>aze.txt<text:line-break/>test-dupli<text:span text:style-name="highlight_sy0">/</text:span>aze <text:span text:style-name="highlight_br0">(</text:span>copie <text:span text:style-name="highlight_nu0">1</text:span><text:span text:style-name="highlight_br0">)</text:span>.txt<text:line-break/>....<text:line-break/>test-dupli<text:span text:style-name="highlight_sy0">/</text:span>aze <text:span text:style-name="highlight_br0">(</text:span>copie <text:span text:style-name="highlight_nu0">6</text:span><text:span text:style-name="highlight_br0">)</text:span>.txt<text:line-break/> <text:line-break/><text:span text:style-name="highlight_nu0">49</text:span> bytes each:<text:line-break/>test-dupli<text:span text:style-name="highlight_sy0">/</text:span>aze1.txt<text:line-break/>test-dupli<text:span text:style-name="highlight_sy0">/</text:span>aze1 <text:span text:style-name="highlight_br0">(</text:span>copie <text:span text:style-name="highlight_nu0">1</text:span><text:span text:style-name="highlight_br0">)</text:span>.txt<text:line-break/>....<text:line-break/>test-dupli<text:span text:style-name="highlight_sy0">/</text:span>aze1 <text:span text:style-name="highlight_br0">(</text:span>copie <text:span text:style-name="highlight_nu0">5</text:span><text:span text:style-name="highlight_br0">)</text:span>.txt</text:p>
          </table:table-cell>
        </table:table-row>
      </table:table>
      <text:p text:style-name="Text_20_body">__ Pour supprimer les doublons, <text:span text:style-name="Strong_20_Emphasis">utiliser l'option -d (delete)</text:span> :__</text:p>
      <text:p text:style-name="Text_20_body">Pour chaque doublon, une liste sera proposée, il faudra indiquer le fichier à préserver et les autres seront marqués à supprimer.</text:p>
      <text:p text:style-name="Text_20_body"><draw:frame draw:style-name="media" draw:name="0" text:anchor-type="as-char" draw:z-index="0" svg:width="10.583333333333cm" svg:height="12.616290018832cm"><draw:image xlink:href="Pictures/e2040b5162b16e2ea1b068791eb2b280.png" xlink:type="simple" xlink:show="embed" xlink:actuate="onLoad"/></draw:frame></text:p>
      <text:p text:style-name="Text_20_body">Pour supprimer les doublons, sans invite prompt (le nom le plus simple sera alors préserver), utiliser les options -d et -N (Non-prompt)
La suppression sera alors immédiate.</text:p>
      <text:p text:style-name="Text_20_body"><draw:frame draw:style-name="media" draw:name="1" text:anchor-type="as-char" draw:z-index="1" svg:width="10.583333333333cm" svg:height="6.1985579589573cm"><draw:image xlink:href="Pictures/1e933371adf52ecee2f02ec54d129c15.png" xlink:type="simple" xlink:show="embed" xlink:actuate="onLoad"/></draw:frame></text:p>
      <text:p text:style-name="Text_20_body">__ Pour faire de de même de façon récursive, <text:span text:style-name="Strong_20_Emphasis">ajouter aux options précédentes simplement l'option -r</text:span> :__</text:p>
      <table:table table:style-name="Table">
        <table:table-column table:style-name="odt_auto_style_table_column_11_1"/>
        <table:table-row>
          <table:table-cell office:value-type="string" table:style-name="tablecell">
            <text:p text:style-name="Preformatted_20_Text"> $ fdupes <text:span text:style-name="highlight_re5">-rdN</text:span> .</text:p>
          </table:table-cell>
        </table:table-row>
      </table:table>
      <text:p text:style-name="Text_20_body">Donnera une suppression récursive des doublons du répertoire courant (<text:span text:style-name="Strong_20_Emphasis">.</text:span>)</text:p>
      <table:table table:style-name="Table">
        <table:table-column table:style-name="odt_auto_style_table_column_12_1"/>
        <table:table-row>
          <table:table-cell office:value-type="string" table:style-name="tablecell">
            <text:p text:style-name="Preformatted_20_Text"> $ fdupes <text:span text:style-name="highlight_re5">-rS</text:span> <text:span text:style-name="highlight_sy0">/</text:span>home<text:span text:style-name="highlight_sy0">/</text:span><text:span text:style-name="highlight_re1">$USER</text:span></text:p>
          </table:table-cell>
        </table:table-row>
      </table:table>
      <text:p text:style-name="Text_20_body">Donnera la liste des doublons et leurs occupations disques pour le /home de l'utilisateur courant.</text:p>
      <text:p text:style-name="Text_20_body">Pour sauvegader cette liste dans un fichier, utiliser une redirection</text:p>
      <table:table table:style-name="Table">
        <table:table-column table:style-name="odt_auto_style_table_column_13_1"/>
        <table:table-row>
          <table:table-cell office:value-type="string" table:style-name="tablecell">
            <text:p text:style-name="Preformatted_20_Text"> $ fdupes <text:span text:style-name="highlight_re5">-rS</text:span> <text:span text:style-name="highlight_sy0">/</text:span>home<text:span text:style-name="highlight_sy0">/</text:span><text:span text:style-name="highlight_re1">$USER</text:span> <text:span text:style-name="highlight_sy0">&gt;</text:span> <text:span text:style-name="highlight_sy0">/</text:span>home<text:span text:style-name="highlight_sy0">/</text:span><text:span text:style-name="highlight_re1">$USER</text:span><text:span text:style-name="highlight_sy0">/</text:span>liste-de-doublons</text:p>
          </table:table-cell>
        </table:table-row>
      </table:table>
      <text:p text:style-name="Text_20_body">A savoir, 2 fichiers au même contenu mais avec des noms différents seront considérés comme doublon, même avec des extensions différentes.</text:p>
      <table:table table:style-name="Table">
        <table:table-column table:style-name="odt_auto_style_table_column_14_1"/>
        <table:table-row>
          <table:table-cell office:value-type="string" table:style-name="tablecell">
            <text:p text:style-name="Preformatted_20_Text">$ <text:span text:style-name="highlight_kw2">cat</text:span> test-dupli<text:span text:style-name="highlight_sy0">/</text:span>aze.txt test-dupli<text:span text:style-name="highlight_sy0">/</text:span>test.sh <text:line-break/>Test de doubon. Test de doubon. Test de doubon. Test de doubon. Test de doubon. <text:line-break/>Test de doubon. Test de doubon. Test de doubon. Test de doubon. Test de doubon.</text:p>
          </table:table-cell>
        </table:table-row>
      </table:table>
      <text:p text:style-name="Text_20_body">On voit bien que les 2 fichiers ont exactement le même contenu.</text:p>
      <table:table table:style-name="Table">
        <table:table-column table:style-name="odt_auto_style_table_column_15_1"/>
        <table:table-row>
          <table:table-cell office:value-type="string" table:style-name="tablecell">
            <text:p text:style-name="Preformatted_20_Text">$ fdupes<text:s text:c="2"/><text:span text:style-name="highlight_re5">-rS</text:span> test-dupli<text:span text:style-name="highlight_sy0">/</text:span><text:line-break/><text:span text:style-name="highlight_nu0">81</text:span> bytes each:<text:s text:c="26"/><text:line-break/>test-dupli<text:span text:style-name="highlight_sy0">/</text:span>aze.txt<text:line-break/>test-dupli<text:span text:style-name="highlight_sy0">/</text:span>test.sh</text:p>
          </table:table-cell>
        </table:table-row>
      </table:table>
      <text:p text:style-name="Text_20_body">fdupes les analyse bien comme doublon.</text:p>
      <text:p text:style-name="Text_20_body"><text:span text:style-name="underline">Pour ne pas prendre en compte les fichiers cachés, <text:span text:style-name="Strong_20_Emphasis">utiliser l'option -A</text:span>.</text:span></text:p>
      <text:p text:style-name="Text_20_body">Pour des plus amples informations</text:p>
      <table:table table:style-name="Table">
        <table:table-column table:style-name="odt_auto_style_table_column_16_1"/>
        <table:table-row>
          <table:table-cell office:value-type="string" table:style-name="tablecell">
            <text:p text:style-name="Preformatted_20_Text">$ <text:span text:style-name="highlight_kw2">man</text:span> fdupes<text:line-break/>$ fdupes <text:span text:style-name="highlight_re5">--help</text:span><text:line-break/>$ fdupes <text:span text:style-name="highlight_re5">-h</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13T16::43:45</meta:creation-date>
    <dc:creator>Generated</dc:creator>
    <dc:date>2026-08-13T16::43:45</dc:date>
    <dc:language>en-US</dc:language>
    <meta:editing-cycles>1</meta:editing-cycles>
    <meta:editing-duration>PT0S</meta:editing-duration>
    <dc:title>fdupes</dc:title>
  </office:meta>
</office:document-meta>
</file>