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89a0a35742fb2d756c3e8b429d441c.png"/>
  <manifest:file-entry manifest:media-type="image/png" manifest:full-path="Pictures/44a1a8c60450c33aff8d1efcb456c6e9.png"/>
  <manifest:file-entry manifest:media-type="image/png" manifest:full-path="Pictures/8f4f4feee6fc8bc554422aeaba083cf1.png"/>
  <manifest:file-entry manifest:media-type="image/png" manifest:full-path="Pictures/310ea7b404a7d6416435777d48e249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ebsdvirtualbox"/><text:bookmark-start text:name="__RefHeading___virtualbox_sous_freebsd_1"/><text:bookmark-start text:name="virtualbox_sous_freebsd"/>VirtualBox sous freeBSD<text:bookmark-end text:name="__RefHeading___virtualbox_sous_freebsd_1"/><text:bookmark-end text:name="virtualbox_sous_freebsd"/></text:h>
      <text:p text:style-name="Text_20_body">La machine host tourne sous freeBSD 12
Installation d'un guest Debian SID</text:p>
      <text:p text:style-name="Text_20_body">Installation
Installation de VirtualBox (pré-compilé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kg <text:span text:style-name="highlight_kw2">install</text:span> virtualbox-ose</text:p>
          </table:table-cell>
        </table:table-row>
      </table:table>
      <text:h text:style-name="Heading_20_2" text:outline-level="2"><text:bookmark-start text:name="__RefHeading___modifier_ces_fichiers_2"/><text:bookmark-start text:name="modifier_ces_fichiers"/>Modifier ces fichiers<text:bookmark-end text:name="__RefHeading___modifier_ces_fichiers_2"/><text:bookmark-end text:name="modifier_ces_fichier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cat</text:span> <text:span text:style-name="highlight_sy0">/</text:span>etc.rc.conf<text:line-break/><text:span text:style-name="highlight_co0"># VIRTUAL BOX</text:span><text:line-break/><text:span text:style-name="highlight_re2">vboxnet_enable</text:span>=<text:span text:style-name="highlight_st0">"YES"</text:span><text:line-break/><text:span text:style-name="highlight_re2">vboxguest_enable</text:span>=<text:span text:style-name="highlight_st0">"YES"</text:span><text:line-break/><text:span text:style-name="highlight_re2">vboxservice_enable</text:span>=<text:span text:style-name="highlight_st0">"YES"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cat</text:span> <text:span text:style-name="highlight_sy0">/</text:span>boot<text:span text:style-name="highlight_sy0">/</text:span>loader<text:line-break/><text:span text:style-name="highlight_co0"># VIRTUAL BOX</text:span><text:line-break/><text:s text:c="2"/><text:span text:style-name="highlight_re2">vboxdrv_load</text:span>=<text:span text:style-name="highlight_st0">"YES"</text:span></text:p>
          </table:table-cell>
        </table:table-row>
      </table:table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- penser mettre assez de RAM (4Go sur 8Go), utiliser les 4 CPUs disponibles et augmenter la mémoire vidéo (moitié)
Adapter ces données à votre configuration</text:p>
      <text:p text:style-name="Text_20_body"><draw:frame draw:style-name="mediacenter" draw:name="0" text:anchor-type="paragraph" draw:z-index="0" svg:width="5.2916666666667cm" style:rel-width="100%" svg:height="2.9892356819118cm" style:rel-height="scale"><draw:image xlink:href="Pictures/ee89a0a35742fb2d756c3e8b429d441c.png" xlink:type="simple" xlink:show="embed" xlink:actuate="onLoad"/></draw:frame></text:p>
      <text:h text:style-name="Heading_20_2" text:outline-level="2"><text:bookmark-start text:name="__RefHeading___installation_d_un_guest_debian_sid_4"/><text:bookmark-start text:name="installation_d_un_guest_debian_sid"/>Installation d'un guest DEBIAN SID<text:bookmark-end text:name="__RefHeading___installation_d_un_guest_debian_sid_4"/><text:bookmark-end text:name="installation_d_un_guest_debian_sid"/></text:h>
      <text:p text:style-name="Text_20_body">Créer une machine virtuelle de type DEBIAN, 64BIT.
Récupérer l'image (ISO) d'une DEBIAN TESTING.
Monter cette image dans VirtualBox
Paramètres de la machine virtuelle / Stockage / Contrôleur IDE / Attribut → choisir l'ISO et bien cocher la case “<text:span text:style-name="Strong_20_Emphasis">Lire CD/DVD</text:span>”
Lancer la machine virtuelle et installer DEBIAN
Paramètres de la machine virtuelle / Stockage / Contrôleur IDE / Attribut → choisir l'ISO et bien cocher la case “<text:span text:style-name="Strong_20_Emphasis">Lire CD/DVD</text:span>” ⇒ à retirer avant de rebooter.</text:p>
      <text:p text:style-name="Text_20_body"><draw:frame draw:style-name="mediacenter" draw:name="1" text:anchor-type="paragraph" draw:z-index="1" svg:width="5.2916666666667cm" style:rel-width="100%" svg:height="2.982694684796cm" style:rel-height="scale"><draw:image xlink:href="Pictures/44a1a8c60450c33aff8d1efcb456c6e9.png" xlink:type="simple" xlink:show="embed" xlink:actuate="onLoad"/></draw:frame></text:p>
      <text:p text:style-name="Text_20_body">Ensuite pour passer à la SID, éditer le sources.list avec l'option <text:span text:style-name="Strong_20_Emphasis">unstable</text:span></text:p>
      <text:h text:style-name="Heading_20_2" text:outline-level="2"><text:bookmark-start text:name="__RefHeading___parametrage_avance_5"/><text:bookmark-start text:name="parametrage_avance"/>Paramétrage avancé<text:bookmark-end text:name="__RefHeading___parametrage_avance_5"/><text:bookmark-end text:name="parametrage_avance"/></text:h>
      <text:p text:style-name="Text_20_body">Sous la Machine Virtuelle.
Périphériques : télécharger d'image CD des Additions invité
Périphériques : Insérer d'image CD des Additions invité</text:p>
      <text:p text:style-name="Text_20_body"><draw:frame draw:style-name="mediacenter" draw:name="2" text:anchor-type="paragraph" draw:z-index="2" svg:width="5.2916666666667cm" style:rel-width="100%" svg:height="2.8905729166667cm" style:rel-height="scale"><draw:image xlink:href="Pictures/8f4f4feee6fc8bc554422aeaba083cf1.png" xlink:type="simple" xlink:show="embed" xlink:actuate="onLoad"/></draw:frame>
Monter le cd et installer les additions
# mount /dev/cdrom /media/cdrom
# cd /media/cdrom
# sh VBoxLinuxAdditions.run</text:p>
      <text:p text:style-name="Text_20_body">Rebooter</text:p>
      <text:p text:style-name="Text_20_body">Vous pouvez alors changer de résolution
Ecran / Ecran Virtuel N°1 / Redimensionner </text:p>
      <text:p text:style-name="Text_20_body"><draw:frame draw:style-name="mediacenter" draw:name="3" text:anchor-type="paragraph" draw:z-index="3" svg:width="10.583333333333cm" svg:height="5.953125cm"><draw:image xlink:href="Pictures/310ea7b404a7d6416435777d48e2490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8T19::28:57</meta:creation-date>
    <dc:creator>Generated</dc:creator>
    <dc:date>2026-09-08T19::28:57</dc:date>
    <dc:language>en-US</dc:language>
    <meta:editing-cycles>1</meta:editing-cycles>
    <meta:editing-duration>PT0S</meta:editing-duration>
    <dc:title>freebsdvirtualbox</dc:title>
  </office:meta>
</office:document-meta>
</file>