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7938e7a67aca38c62080085b7eca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turtle:kturtle-activites-01"/>A la découverte de Kturtle</text:p>
      <text:p text:style-name="Text_20_body">Activité de départ : déplacer la tortue</text:p>
      <text:p text:style-name="Text_20_body">Découverte de environnement de Kturtle</text:p>
      <text:p text:style-name="Text_20_body"><draw:frame draw:style-name="media" draw:name="0" text:anchor-type="as-char" draw:z-index="0" svg:width="36.142083333333cm" style:rel-width="100%" svg:height="19.737916666667cm" style:rel-height="scale"><draw:image xlink:href="Pictures/ac7938e7a67aca38c62080085b7eca3c.png" xlink:type="simple" xlink:show="embed" xlink:actuate="onLoad"/></draw:frame></text:p>
      <text:p text:style-name="Text_20_body">Dans un premier temps, on découvre la fenêtre de Kturtle.</text:p>
      <text:p text:style-name="Text_20_body">On fait remarquer la zone de saisie du terminal aux élèves. C'est dans cette zone qu'ils passeront leurs commandes.
Ils essaient les commandes de base :
forward 100
backward 150
turnright 90
turnleft 90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 départ, on pose comme principe admis que pour tourner à droite ou à gauche, il faut passer (à l'angle) la valeur de 90 (degré).
Cette notion sera reprise en géométrie par la suite pour ce qui le souhaitent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6T15::26:10</meta:creation-date>
    <dc:creator>Generated</dc:creator>
    <dc:date>2026-08-26T15::26:10</dc:date>
    <dc:language>en-US</dc:language>
    <meta:editing-cycles>1</meta:editing-cycles>
    <meta:editing-duration>PT0S</meta:editing-duration>
    <dc:title>kturtle:kturtle-activites-01</dc:title>
  </office:meta>
</office:document-meta>
</file>