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2465b2fb519392fb17a3d960a02470a.png"/>
  <manifest:file-entry manifest:media-type="image/png" manifest:full-path="Pictures/08ae89a9fb1881a1bbf8dcde3b8dac6d.png"/>
  <manifest:file-entry manifest:media-type="image/png" manifest:full-path="Pictures/9ab973747d02f80c0efaf5b63a892b35.png"/>
  <manifest:file-entry manifest:media-type="image/png" manifest:full-path="Pictures/9b7cd3e67a7be1f349bd46e0c5b4f5ae.png"/>
  <manifest:file-entry manifest:media-type="image/png" manifest:full-path="Pictures/34aa77744164e556b4c60e040804ed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turtle:kturtle-activites-02"/><text:bookmark-start text:name="__RefHeading___quelques_figues_geometriques_1"/><text:bookmark-start text:name="quelques_figues_geometriques"/>Quelques figues géométriques...<text:bookmark-end text:name="__RefHeading___quelques_figues_geometriques_1"/><text:bookmark-end text:name="quelques_figues_geometriques"/></text:h>
      <text:p text:style-name="Text_20_body">Nous allons commencer très simple : tracer quelques figures géométriques de base : le carré et le rectangle…</text:p>
      <text:h text:style-name="Heading_20_2" text:outline-level="2"><text:bookmark-start text:name="__RefHeading___inducteurtracer_un_carre_tracer_un_rectangle_2"/><text:bookmark-start text:name="inducteurtracer_un_carre_tracer_un_rectangle"/>Inducteur : tracer un carré, tracer un rectangle<text:bookmark-end text:name="__RefHeading___inducteurtracer_un_carre_tracer_un_rectangle_2"/><text:bookmark-end text:name="inducteurtracer_un_carre_tracer_un_rectangle"/></text:h>
      <text:p text:style-name="Text_20_body">Maintenant qu'ils savent se déplacer, on peut facilement leur demander de dessiner un carré ou un rectangle.</text:p>
      <text:h text:style-name="Heading_20_3" text:outline-level="3"><text:bookmark-start text:name="__RefHeading___le_carre_3"/><text:bookmark-start text:name="le_carre"/>Le carré<text:bookmark-end text:name="__RefHeading___le_carre_3"/><text:bookmark-end text:name="le_carre"/></text:h>
      <text:p text:style-name="Text_20_body">Préalable, si nécessaire, réaliser la construction en géométrie et faire réaliser le protocole de traçage:
<text:span text:style-name="Strong_20_Emphasis">Pour le carré</text:span></text:p>
      <table:table table:style-name="Table">
        <table:table-column table:style-name="odt_auto_style_table_column_1_1"/>
        <table:table-row>
          <table:table-cell office:value-type="string" table:style-name="tablecell">
            <text:p text:style-name="Preformatted_20_Text">- Tracer un segment de <text:span text:style-name="highlight_nu0">5</text:span> cm<text:line-break/>- <text:span text:style-name="highlight_st0">"Tourner"</text:span> de <text:span text:style-name="highlight_nu0">90</text:span>° <text:span text:style-name="highlight_br0">(</text:span>angle droit<text:span text:style-name="highlight_br0">)</text:span><text:line-break/>- Tracer un segment de <text:span text:style-name="highlight_nu0">5</text:span> cm<text:line-break/>- <text:span text:style-name="highlight_st0">"Tourner"</text:span> de <text:span text:style-name="highlight_nu0">90</text:span>° <text:span text:style-name="highlight_br0">(</text:span>angle droit<text:span text:style-name="highlight_br0">)</text:span><text:line-break/>- Tracer un segment de <text:span text:style-name="highlight_nu0">5</text:span> cm<text:line-break/>- <text:span text:style-name="highlight_st0">"Tourner"</text:span> de <text:span text:style-name="highlight_nu0">90</text:span>° <text:span text:style-name="highlight_br0">(</text:span>angle droit<text:span text:style-name="highlight_br0">)</text:span><text:line-break/>- Tracer un segment de <text:span text:style-name="highlight_nu0">5</text:span> cm<text:line-break/>- <text:span text:style-name="highlight_st0">"Tourner"</text:span> de <text:span text:style-name="highlight_nu0">90</text:span>° <text:span text:style-name="highlight_br0">(</text:span>angle droit<text:span text:style-name="highlight_br0">)</text:span></text:p>
          </table:table-cell>
        </table:table-row>
      </table:table>
      <table:table table:style-name="Table">
        <table:table-column table:style-name="odt_auto_style_table_column_2_1"/>
        <table:table-row>
          <table:table-cell office:value-type="string" table:style-name="tablecell">
            <text:p text:style-name="Preformatted_20_Text">reset <text:line-break/>forward <text:span text:style-name="highlight_nu0">100</text:span><text:line-break/>turnright <text:span text:style-name="highlight_nu0">90</text:span><text:line-break/>forward <text:span text:style-name="highlight_nu0">100</text:span><text:line-break/>turnright <text:span text:style-name="highlight_nu0">90</text:span><text:line-break/>forward <text:span text:style-name="highlight_nu0">100</text:span><text:line-break/>turnright <text:span text:style-name="highlight_nu0">90</text:span><text:line-break/>forward <text:span text:style-name="highlight_nu0">100</text:span><text:line-break/>turnright <text:span text:style-name="highlight_nu0">90</text:span></text:p>
          </table:table-cell>
        </table:table-row>
      </table:table>
      <text:p text:style-name="Text_20_body"><draw:frame draw:style-name="mediacenter" draw:name="0" text:anchor-type="paragraph" draw:z-index="0" svg:width="5.2916666666667cm" style:rel-width="100%" svg:height="4.8175029868578cm" style:rel-height="scale"><draw:image xlink:href="Pictures/d2465b2fb519392fb17a3d960a02470a.png" xlink:type="simple" xlink:show="embed" xlink:actuate="onLoad"/></draw:frame></text:p>
      <text:p text:style-name="Text_20_body"><draw:frame draw:style-name="PluginODTAutoStyle_Frame_5_text_frame" draw:name="Frame1" text:anchor-type="paragraph" svg:width="289.134pt" draw:z-index="0" svg:min-height="1cm"><draw:text-box><table:table table:style-name="Table"><table:table-column table:style-name="odt_auto_style_table_column_3_1"/><table:table-row><table:table-cell office:value-type="string" table:style-name="tablecell"><text:p text:style-name="tablealignleft">En géométrie, on utiliser comme <text:span text:style-name="Strong_20_Emphasis">unité</text:span> celles des longueurs :  <text:span text:style-name="Strong_20_Emphasis">cm, mm</text:span>, etc…</text:p><text:p text:style-name="Text_20_body">En programmation sur PC, on utilisera l'unité de l'écran (notion de <text:span text:style-name="Strong_20_Emphasis">résolution</text:span> (pixel par surface définie)) c'est à dire <text:span text:style-name="Strong_20_Emphasis">le pixel</text:span></text:p><text:p text:style-name="Text_20_body">Donc <text:span text:style-name="Strong_20_Emphasis">forward 50</text:span>, c'est <text:span text:style-name="Strong_20_Emphasis">tracer une ligne de 50 pixels</text:span>.</text:p><text:p text:style-name="Text_20_body">Mes élèves n'ont pas eu de soucis avec cela car l'année précédente, ils ont travaillé sur “1,2,3 codez” (<text:a xlink:type="simple" xlink:href="https://cbiot.fr/dokuwiki/doku.php?id=aseba:seances-4-5" text:style-name="Internet_20_link" text:visited-style-name="Visited_20_Internet_20_Link">https://cbiot.fr/dokuwiki/doku.php?id=aseba:seances-4-5</text:a> | cf cette séance)</text:p></table:table-cell></table:table-row></table:table></draw:text-box></draw:frame></text:p>
      <text:h text:style-name="Heading_20_3" text:outline-level="3"><text:bookmark-start text:name="__RefHeading___le_rectangle_4"/><text:bookmark-start text:name="le_rectangle"/>Le rectangle<text:bookmark-end text:name="__RefHeading___le_rectangle_4"/><text:bookmark-end text:name="le_rectangle"/></text:h>
      <table:table table:style-name="Table">
        <table:table-column table:style-name="odt_auto_style_table_column_4_1"/>
        <table:table-row>
          <table:table-cell office:value-type="string" table:style-name="tablecell">
            <text:p text:style-name="Preformatted_20_Text">- Tracer un segment de <text:span text:style-name="highlight_nu0">5</text:span> cm<text:line-break/>- <text:span text:style-name="highlight_st0">"Tourner"</text:span> de <text:span text:style-name="highlight_nu0">90</text:span>° <text:span text:style-name="highlight_br0">(</text:span>angle droit<text:span text:style-name="highlight_br0">)</text:span><text:line-break/>- Tracer un segment de <text:span text:style-name="highlight_nu0">2</text:span> cm<text:line-break/>- <text:span text:style-name="highlight_st0">"Tourner"</text:span> de <text:span text:style-name="highlight_nu0">90</text:span>° <text:span text:style-name="highlight_br0">(</text:span>angle droit<text:span text:style-name="highlight_br0">)</text:span><text:line-break/>- Tracer un segment de <text:span text:style-name="highlight_nu0">5</text:span> cm<text:line-break/>- <text:span text:style-name="highlight_st0">"Tourner"</text:span> de <text:span text:style-name="highlight_nu0">90</text:span>° <text:span text:style-name="highlight_br0">(</text:span>angle droit<text:span text:style-name="highlight_br0">)</text:span><text:line-break/>- Tracer un segment de <text:span text:style-name="highlight_nu0">5</text:span> cm<text:line-break/>- <text:span text:style-name="highlight_st0">"Tourner"</text:span> de <text:span text:style-name="highlight_nu0">90</text:span>° <text:span text:style-name="highlight_br0">(</text:span>angle droit<text:span text:style-name="highlight_br0">)</text:span></text:p>
          </table:table-cell>
        </table:table-row>
      </table:table>
      <table:table table:style-name="Table">
        <table:table-column table:style-name="odt_auto_style_table_column_5_1"/>
        <table:table-row>
          <table:table-cell office:value-type="string" table:style-name="tablecell">
            <text:p text:style-name="Preformatted_20_Text">reset <text:line-break/>forward <text:span text:style-name="highlight_nu0">150</text:span><text:line-break/>turnright <text:span text:style-name="highlight_nu0">90</text:span><text:line-break/>forward <text:span text:style-name="highlight_nu0">50</text:span><text:line-break/>turnright <text:span text:style-name="highlight_nu0">90</text:span><text:line-break/>forward <text:span text:style-name="highlight_nu0">150</text:span><text:line-break/>turnright <text:span text:style-name="highlight_nu0">90</text:span><text:line-break/>forward <text:span text:style-name="highlight_nu0">50</text:span><text:line-break/>turnright <text:span text:style-name="highlight_nu0">90</text:span></text:p>
          </table:table-cell>
        </table:table-row>
      </table:table>
      <text:p text:style-name="Text_20_body"><draw:frame draw:style-name="mediacenter" draw:name="1" text:anchor-type="paragraph" draw:z-index="1" svg:width="5.2916666666667cm" style:rel-width="100%" svg:height="9.5185467479675cm" style:rel-height="scale"><draw:image xlink:href="Pictures/08ae89a9fb1881a1bbf8dcde3b8dac6d.png" xlink:type="simple" xlink:show="embed" xlink:actuate="onLoad"/></draw:frame></text:p>
      <text:p text:style-name="Text_20_body"><draw:frame draw:style-name="PluginODTAutoStyle_Frame_13_text_frame" draw:name="Frame2" text:anchor-type="paragraph" svg:width="289.134pt" draw:z-index="0" svg:min-height="1cm"><draw:text-box><table:table table:style-name="Table"><table:table-column table:style-name="odt_auto_style_table_column_6_1"/><table:table-row><table:table-cell office:value-type="string" table:style-name="tablecell"><text:p text:style-name="tablealignleft">Si les valeurs sont trop importantes, la figure dépassera de la zone de dessin. Demander de modifier les valeurs par des valeurs plus petites. Nous aborderons cette remédiation dans une autre séance.</text:p></table:table-cell></table:table-row></table:table></draw:text-box></draw:frame></text:p>
      <text:h text:style-name="Heading_20_3" text:outline-level="3"><text:bookmark-start text:name="__RefHeading___le_triangle_5"/><text:bookmark-start text:name="le_triangle"/>Le triangle<text:bookmark-end text:name="__RefHeading___le_triangle_5"/><text:bookmark-end text:name="le_triangle"/></text:h>
      <text:p text:style-name="Text_20_body">Très vite les enfants voudront d'eux même réaliser d'autres figures dont les triangles. Leur codage est simple pour les triangles équilatéraux : 3 cotés de la même longueur et 3 angles égaux (qu'ils peuvent trouver car en cycle 3, ils savent que la somme des angles du triangle est égale à 180 degrés, donc la valeur de l'angle est de 60).</text:p>
      <text:p text:style-name="Text_20_body">Ils proposeront alors comme code</text:p>
      <table:table table:style-name="Table">
        <table:table-column table:style-name="odt_auto_style_table_column_7_1"/>
        <table:table-row>
          <table:table-cell office:value-type="string" table:style-name="tablecell">
            <text:p text:style-name="Preformatted_20_Text">reset<text:line-break/>forward <text:span text:style-name="highlight_nu0">50</text:span><text:line-break/>turnright <text:span text:style-name="highlight_nu0">60</text:span><text:line-break/>forward <text:span text:style-name="highlight_nu0">50</text:span><text:line-break/>turnright <text:span text:style-name="highlight_nu0">60</text:span><text:line-break/>forward <text:span text:style-name="highlight_nu0">50</text:span><text:line-break/>turnright <text:span text:style-name="highlight_nu0">60</text:span></text:p>
          </table:table-cell>
        </table:table-row>
      </table:table>
      <text:p text:style-name="Text_20_body">mais obtiendront….
<draw:frame draw:style-name="mediacenter" draw:name="2" text:anchor-type="paragraph" draw:z-index="2" svg:width="5.2916666666667cm" style:rel-width="100%" svg:height="4.4797178130511cm" style:rel-height="scale"><draw:image xlink:href="Pictures/9ab973747d02f80c0efaf5b63a892b35.png" xlink:type="simple" xlink:show="embed" xlink:actuate="onLoad"/></draw:frame></text:p>
      <text:p text:style-name="Text_20_body">En effet, il faut en fait tourner de <text:span text:style-name="Strong_20_Emphasis">180 ° - 60 ° soit de 120 °</text:span> .
Pour leur expliquer le mieux est de découper des gabarit d'angles et de leur faire miner les déplacements.</text:p>
      <text:p text:style-name="Text_20_body"><draw:frame draw:style-name="PluginODTAutoStyle_Frame_19_text_frame" draw:name="Frame3" text:anchor-type="paragraph" svg:width="289.134pt" draw:z-index="0" svg:min-height="1cm"><draw:text-box><table:table table:style-name="Table"><table:table-column table:style-name="odt_auto_style_table_column_8_1"/><table:table-row><table:table-cell office:value-type="string" table:style-name="tablecell"><text:p text:style-name="tablealignleft">Notez que les élèves diront c'est un hexagone ! Mais incomplet ! Leur demander combien, il manque de cotés et leur faire compléter leur code… Façon assez simple de dessiner un hexagone suite à une erreur …</text:p></table:table-cell></table:table-row></table:table></draw:text-box></draw:frame></text:p>
      <text:p text:style-name="Text_20_body">Le code devient alors</text:p>
      <table:table table:style-name="Table">
        <table:table-column table:style-name="odt_auto_style_table_column_9_1"/>
        <table:table-row>
          <table:table-cell office:value-type="string" table:style-name="tablecell">
            <text:p text:style-name="Preformatted_20_Text">reset<text:line-break/>forward <text:span text:style-name="highlight_nu0">50</text:span><text:line-break/>turnright <text:span text:style-name="highlight_nu0">120</text:span><text:line-break/>forward <text:span text:style-name="highlight_nu0">50</text:span><text:line-break/>turnright <text:span text:style-name="highlight_nu0">120</text:span><text:line-break/>forward <text:span text:style-name="highlight_nu0">50</text:span><text:line-break/>turnright <text:span text:style-name="highlight_nu0">120</text:span></text:p>
          </table:table-cell>
        </table:table-row>
      </table:table>
      <text:p text:style-name="Text_20_body">Et le rendu :<draw:frame draw:style-name="mediacenter" draw:name="3" text:anchor-type="paragraph" draw:z-index="3" svg:width="5.2916666666667cm" style:rel-width="100%" svg:height="5.2102564102564cm" style:rel-height="scale"><draw:image xlink:href="Pictures/9b7cd3e67a7be1f349bd46e0c5b4f5ae.png" xlink:type="simple" xlink:show="embed" xlink:actuate="onLoad"/></draw:frame></text:p>
      <text:h text:style-name="Heading_20_3" text:outline-level="3"><text:bookmark-start text:name="__RefHeading___l_hexagone_6"/><text:bookmark-start text:name="l_hexagone"/>L'hexagone<text:bookmark-end text:name="__RefHeading___l_hexagone_6"/><text:bookmark-end text:name="l_hexagone"/></text:h>
      <text:p text:style-name="Text_20_body">Suite à l'erreur précédente lors du codage du triangle, on demande aux élèves de compléter leur code afin d'obtenir un hexagone, cette fois-ci complet. Comme le code précédent n'a donné qu'un demi hexagone, il suffit de le copier une nouvelle fois ;). Ce qui donne :</text:p>
      <table:table table:style-name="Table">
        <table:table-column table:style-name="odt_auto_style_table_column_10_1"/>
        <table:table-row>
          <table:table-cell office:value-type="string" table:style-name="tablecell">
            <text:p text:style-name="Preformatted_20_Text">reset<text:line-break/>forward <text:span text:style-name="highlight_nu0">50</text:span><text:line-break/>turnright <text:span text:style-name="highlight_nu0">60</text:span><text:line-break/>forward <text:span text:style-name="highlight_nu0">50</text:span><text:line-break/>turnright <text:span text:style-name="highlight_nu0">60</text:span><text:line-break/>forward <text:span text:style-name="highlight_nu0">50</text:span><text:line-break/>turnright <text:span text:style-name="highlight_nu0">60</text:span><text:line-break/>forward <text:span text:style-name="highlight_nu0">50</text:span><text:line-break/>turnright <text:span text:style-name="highlight_nu0">60</text:span><text:line-break/>forward <text:span text:style-name="highlight_nu0">50</text:span><text:line-break/>turnright <text:span text:style-name="highlight_nu0">60</text:span><text:line-break/>forward <text:span text:style-name="highlight_nu0">50</text:span><text:line-break/>turnright <text:span text:style-name="highlight_nu0">60</text:span></text:p>
          </table:table-cell>
        </table:table-row>
      </table:table>
      <text:p text:style-name="Text_20_body"><draw:frame draw:style-name="mediacenter" draw:name="4" text:anchor-type="paragraph" draw:z-index="4" svg:width="10.583333333333cm" svg:height="12.114255765199cm"><draw:image xlink:href="Pictures/34aa77744164e556b4c60e040804edde.png" xlink:type="simple" xlink:show="embed" xlink:actuate="onLoad"/></draw:frame></text:p>
      <text:h text:style-name="Heading_20_2" text:outline-level="2"><text:bookmark-start text:name="__RefHeading___navigation_7"/><text:bookmark-start text:name="navigation"/>Navigation<text:bookmark-end text:name="__RefHeading___navigation_7"/><text:bookmark-end text:name="navigation"/></text:h>
      <table:table table:style-name="Table">
        <table:table-column/>
        <table:table-column/>
        <table:table-column/>
        <table:table-row>
          <table:table-cell office:value-type="string" table:style-name="tableheader">
            <text:p text:style-name="Table_20_Heading"> page précédente       </text:p>
          </table:table-cell>
          <table:table-cell office:value-type="string" table:style-name="tableheader">
            <text:p text:style-name="Table_20_Heading"> Sommaire                                  </text:p>
          </table:table-cell>
          <table:table-cell office:value-type="string" table:style-name="tableheader">
            <text:p text:style-name="Table_20_Heading"> Page suivante       </text:p>
          </table:table-cell>
        </table:table-row>
        <table:table-row>
          <table:table-cell office:value-type="string" table:style-name="tablecell">
            <text:p text:style-name="tablealignleft"> <text:a xlink:type="simple" xlink:href="https://cbiot.fr/dokuwiki/kturtle:kturtle-activites-01" text:style-name="Internet_20_link" text:visited-style-name="Visited_20_Internet_20_Link">A la découverte de Kturtle</text:a> </text:p>
          </table:table-cell>
          <table:table-cell office:value-type="string" table:style-name="tablecell">
            <text:p text:style-name="tablealignleft"> <text:a xlink:type="simple" xlink:href="https://cbiot.fr/dokuwiki/doku.php#kturtle" text:style-name="Internet_20_link" text:visited-style-name="Visited_20_Internet_20_Link">sommaire</text:a> </text:p>
          </table:table-cell>
          <table:table-cell office:value-type="string" table:style-name="tablecell">
            <text:p text:style-name="tablealignleft"> <text:a xlink:type="simple" xlink:href="https://cbiot.fr/dokuwiki/kturtle:kturtle-activites-03" text:style-name="Internet_20_link" text:visited-style-name="Visited_20_Internet_20_Link"> Quelques figures géométriques (suite)</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03T06::11:58</meta:creation-date>
    <dc:creator>Generated</dc:creator>
    <dc:date>2026-09-03T06::11:58</dc:date>
    <dc:language>en-US</dc:language>
    <meta:editing-cycles>1</meta:editing-cycles>
    <meta:editing-duration>PT0S</meta:editing-duration>
    <dc:title>kturtle:kturtle-activites-02</dc:title>
  </office:meta>
</office:document-meta>
</file>