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c570af651b945dd71c0c4ce82c4b18.png"/>
  <manifest:file-entry manifest:media-type="image/png" manifest:full-path="Pictures/a420d2ec5d822f7ee8ba91aa825ed0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03"/><text:bookmark-start text:name="__RefHeading___quelques_figures_geometriques_suite_1"/><text:bookmark-start text:name="quelques_figures_geometriques_suite"/>Quelques figures géométriques (suite)<text:bookmark-end text:name="__RefHeading___quelques_figures_geometriques_suite_1"/><text:bookmark-end text:name="quelques_figures_geometriques_suit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On reprendre l'activité précédente en utilisant <text:span text:style-name="Strong_20_Emphasis">des couleurs de trait</text:span>, <text:span text:style-name="Strong_20_Emphasis">des épaisseurs de trait</text:span> et <text:span text:style-name="Strong_20_Emphasis">des couleurs de remplissage</text:span>.</text:p>
      <text:p text:style-name="Text_20_body">On en profitera pour aborder un autre utilitaire : <text:span text:style-name="Strong_20_Emphasis">le sélecteur d'angle</text:span>.</text:p>
      <text:p text:style-name="Text_20_body">Personnellement, je leur ai donné un référentiel des fonctions de kturtle et ils les testent par eux même… Ils ont trouvé les fonctions souhaitées sans trop de soucis.</text:p>
      <text:h text:style-name="Heading_20_2" text:outline-level="2"><text:bookmark-start text:name="__RefHeading___voici_le_referentiel_3"/><text:bookmark-start text:name="voici_le_referentiel"/>Voici le référentiel<text:bookmark-end text:name="__RefHeading___voici_le_referentiel_3"/><text:bookmark-end text:name="voici_le_referentiel"/></text:h>
      <text:p text:style-name="Text_20_body">Liste des commandes kturtle</text:p>
      <text:p text:style-name="Preformatted_20_Text"><text:s text:c="2"/>1. # : insérer un commentaire <text:line-break/><text:s text:c="2"/>2. fontsize: régle la taille du texte : utilisation fontsize 20 <text:line-break/><text:s text:c="2"/>3. forward X ou fw X : avancer <text:line-break/><text:s text:c="2"/>4. turnleft degré ou tl degré : tourner à gauche : utilisation : turnleft 90 <text:line-break/><text:s text:c="2"/>5. backward X ou bw X : reculer <text:line-break/><text:s text:c="2"/>6. turnright degré ou tr degré : tourner à droite : utilisation : turnright 45 <text:line-break/><text:s text:c="2"/>7. direction X : orienter la tortue <text:line-break/><text:s text:c="2"/>8. center : placer la tortue au centre du canevas (sans tracer de ligne) <text:line-break/><text:s text:c="2"/>9. go x,y : aller à la position x,y (sans tracer de ligne) <text:line-break/><text:s text:c="2"/>10. gox : aller à la postion x (sans tracer de ligne) <text:line-break/><text:s text:c="2"/>11. goy : aller à la position y (sans tracer de ligne) <text:line-break/><text:s text:c="2"/>12. getx : retourne la position en x <text:line-break/><text:s text:c="2"/>13. gety : retourne la position en y <text:line-break/><text:s text:c="2"/>14. penup ou pu : lever le crayon <text:line-break/><text:s text:c="2"/>15. pendown : abaisser le crayon <text:line-break/><text:s text:c="2"/>16. penwidth : régler la largeur du crayon : utilisation : penwidth 10 <text:line-break/><text:s text:c="2"/>17. pencolor R,G,B ou pc R,G,B : régler la couleur du crayon en utilisant les composante ROUGE VERT BLEU : utilisation : pencolor 0,255,0 <text:line-break/><text:s text:c="2"/>18. canvassize X,Y ou cs X,Y : régler la grandeur du canevas : utilisation : canvassize 500,500 <text:line-break/><text:s text:c="2"/>19. canvascolor R,G,B : régler la couleur du canevas en utilisant les composante ROUGE VERT BLEU : utilisation : canvascolor 0,255,0 <text:line-break/><text:s text:c="2"/>20. clear ou cl : nettoyer le canevas (effacer) <text:line-break/><text:s text:c="2"/>21. reset : réinitialiser tout <text:line-break/><text:s text:c="2"/>22. spriteshow ou ss : afficher la tortue <text:line-break/><text:s text:c="2"/>23. spritehide ou sh : masquer la tortue <text:line-break/><text:s text:c="2"/>24. print : écrire : utilisation : print "texte" + $variable <text:line-break/><text:s text:c="2"/>25. $variable : création d'une variable <text:line-break/><text:s text:c="2"/>26. $variable = "texte" : création d'une variable et assignation d'une valeur textuelle <text:line-break/><text:s text:c="2"/>27. $variable = 10 : création d'une variable et assignation d'une valeur numérique <text:line-break/><text:s text:c="2"/>28. fontsize X : régler la taille du texte : utilisation fontsize 10 <text:line-break/><text:s text:c="2"/>29. random min,max ou rnd min,max : générer un nombre aléatoire : utilisation random 1,20 <text:line-break/><text:s text:c="2"/>30. message X : afficher un message popup : utilisation : message "allo" <text:line-break/><text:s text:c="2"/>31. ask X : afficher une boîte popup pour poser une question : utilisation : $nom = ask "Quel est ton nom?" <text:line-break/><text:s text:c="2"/>32. wait X : attendre X secondes <text:line-break/><text:s text:c="2"/>33. break : terminer une boucle (sortir de la boucle) <text:line-break/><text:s text:c="2"/>34. exit : terminer le programme <text:line-break/><text:s text:c="2"/>35. learn mafonction $x { } : définir une fonction avec argument <text:line-break/><text:s text:c="2"/></text:p>
      <text:h text:style-name="Heading_20_2" text:outline-level="2"><text:bookmark-start text:name="__RefHeading___couleur_de_trait_4"/><text:bookmark-start text:name="couleur_de_trait"/>Couleur de trait<text:bookmark-end text:name="__RefHeading___couleur_de_trait_4"/><text:bookmark-end text:name="couleur_de_trait"/></text:h>
      <text:p text:style-name="Text_20_body">Pour ceux qui préfèrent y aller progressivement, il suffit de présenter cette fonction
pencolor R,G,B.</text:p>
      <text:p text:style-name="Text_20_body">R,G,B pour Red, Green, Blue et leur degré d'intensité</text:p>
      <text:p text:style-name="Text_20_body">Exemple pour du rouge : rouge aux max et autres au minimum.</text:p>
      <text:p text:style-name="Text_20_body">Ce qui donne 255,0,0</text:p>
      <text:p text:style-name="Text_20_body">Ils ne sont pas troublés car on a déjà vu ce codage l'an passé.</text:p>
      <text:p text:style-name="Text_20_body">Mais j'avoue que ce n'est pas ce qu'il y a de plus pratique. Heureusement <text:span text:style-name="Strong_20_Emphasis">kturtle</text:span> propose un utilitaire dans la barre de fichier / Outils / Color Picker qui fait ce travail à la place des élèves…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tiliser le bouton <text:span text:style-name="Strong_20_Emphasis">Paste to editor</text:span> pour passer directement la valeur dans l’éditeur</text:p></table:table-cell></table:table-row></table:table></draw:text-box></draw:frame></text:p>
      <text:p text:style-name="Text_20_body"><draw:frame draw:style-name="mediacenter" draw:name="0" text:anchor-type="paragraph" draw:z-index="0" svg:width="15.875cm" svg:height="8.6696559297218cm"><draw:image xlink:href="Pictures/7cc570af651b945dd71c0c4ce82c4b18.png" xlink:type="simple" xlink:show="embed" xlink:actuate="onLoad"/></draw:frame></text:p>
      <text:p text:style-name="Text_20_body">Ce qui donne concrètement pour le triangle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eset <text:line-break/>pencolor <text:span text:style-name="highlight_nu0">255</text:span>,<text:span text:style-name="highlight_nu0">0</text:span>,<text:span text:style-name="highlight_nu0">0</text:span><text:line-break/>forward <text:span text:style-name="highlight_nu0">50</text:span><text:tab/><text:line-break/>pencolor <text:span text:style-name="highlight_nu0">0</text:span>,<text:span text:style-name="highlight_nu0">255</text:span>,<text:span text:style-name="highlight_nu0">0</text:span><text:line-break/>turnright <text:span text:style-name="highlight_nu0">120</text:span><text:line-break/>forward <text:span text:style-name="highlight_nu0">50</text:span><text:tab/><text:line-break/>pencolor <text:span text:style-name="highlight_nu0">0</text:span>,<text:span text:style-name="highlight_nu0">0</text:span>,<text:span text:style-name="highlight_nu0">255</text:span><text:line-break/>turnright <text:span text:style-name="highlight_nu0">120</text:span><text:line-break/>forward <text:span text:style-name="highlight_nu0">50</text:span><text:tab/><text:line-break/>turnright <text:span text:style-name="highlight_nu0">120</text:span></text:p>
          </table:table-cell>
        </table:table-row>
      </table:table>
      <text:p text:style-name="Text_20_body"><draw:frame draw:style-name="mediacenter" draw:name="1" text:anchor-type="paragraph" draw:z-index="1" svg:width="5.2916666666667cm" style:rel-width="100%" svg:height="5.7849576271186cm" style:rel-height="scale"><draw:image xlink:href="Pictures/a420d2ec5d822f7ee8ba91aa825ed0bc.png" xlink:type="simple" xlink:show="embed" xlink:actuate="onLoad"/></draw:frame></text:p>
      <text:h text:style-name="Heading_20_2" text:outline-level="2"><text:bookmark-start text:name="__RefHeading___epaisseur_de_trait_5"/><text:bookmark-start text:name="epaisseur_de_trait"/>Epaisseur de trait<text:bookmark-end text:name="__RefHeading___epaisseur_de_trait_5"/><text:bookmark-end text:name="epaisseur_de_trait"/></text:h>
      <text:h text:style-name="Heading_20_2" text:outline-level="2"><text:bookmark-start text:name="__RefHeading___couleur_de_remplissage_6"/><text:bookmark-start text:name="couleur_de_remplissage"/>Couleur de remplissage<text:bookmark-end text:name="__RefHeading___couleur_de_remplissage_6"/><text:bookmark-end text:name="couleur_de_rempliss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1T19::03:57</meta:creation-date>
    <dc:creator>Generated</dc:creator>
    <dc:date>2026-08-21T19::03:57</dc:date>
    <dc:language>en-US</dc:language>
    <meta:editing-cycles>1</meta:editing-cycles>
    <meta:editing-duration>PT0S</meta:editing-duration>
    <dc:title>kturtle:kturtle-activites-03</dc:title>
  </office:meta>
</office:document-meta>
</file>