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3dd48903da1b069dacb45c58d4a9f1.jpg"/>
  <manifest:file-entry manifest:media-type="image/png" manifest:full-path="Pictures/c7ab32c32af9d03ac11b572931790e47.png"/>
  <manifest:file-entry manifest:media-type="image/png" manifest:full-path="Pictures/34d880807460e3915a4e4f8e2b185f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turtle:kturtle-activites-04"/><text:bookmark-start text:name="__RefHeading___se_deplacer_dans_le_canevas_1"/><text:bookmark-start text:name="se_deplacer_dans_le_canevas"/>Se déplacer dans le canevas<text:bookmark-end text:name="__RefHeading___se_deplacer_dans_le_canevas_1"/><text:bookmark-end text:name="se_deplacer_dans_le_canevas"/></text:h>
      <text:p text:style-name="Text_20_body">Bon c'est bien beau mais jusqu'alors on est resté en plein milieu.</text:p>
      <text:p text:style-name="Text_20_body">On va donc aborder la partie <text:span text:style-name="Strong_20_Emphasis">positionnement</text:span> qui leur rappellera <text:span text:style-name="Strong_20_Emphasis">les déplacements sur quadrillage</text:span> abordés au cycle 2 (noeuds et cases).</text:p>
      <text:h text:style-name="Heading_20_2" text:outline-level="2"><text:bookmark-start text:name="__RefHeading___geometrie_du_canevas_2"/><text:bookmark-start text:name="geometrie_du_canevas"/>Géométrie du canevas<text:bookmark-end text:name="__RefHeading___geometrie_du_canevas_2"/><text:bookmark-end text:name="geometrie_du_canevas"/></text:h>
      <text:p text:style-name="Text_20_body"><draw:frame draw:style-name="mediacenter" draw:name="0" text:anchor-type="paragraph" draw:z-index="0" svg:width="10.583333333333cm" svg:height="5.7797706198145cm"><draw:image xlink:href="Pictures/d73dd48903da1b069dacb45c58d4a9f1.jpg" xlink:type="simple" xlink:show="embed" xlink:actuate="onLoad"/></draw:frame></text:p>
      <text:p text:style-name="Text_20_body">La première valeur est le décalage à droite (X) et la seconde vers le bas (Y), soit les abscisses et les ordonnées (mais ces termes ne sont pas obligatoires…)</text:p>
      <text:h text:style-name="Heading_20_3" text:outline-level="3"><text:bookmark-start text:name="__RefHeading___quelques_exercices_de_base_3"/><text:bookmark-start text:name="quelques_exercices_de_base"/>Quelques exercices de base<text:bookmark-end text:name="__RefHeading___quelques_exercices_de_base_3"/><text:bookmark-end text:name="quelques_exercices_de_base"/></text:h>
      <text:list text:style-name="List_20_1" text:continue-numbering="false">
        <text:list-item>
          <text:p text:style-name="List_20_1_Content_First"> Se placer en haut à droite</text:p>
        </text:list-item>
        <text:list-item>
          <text:p text:style-name="List_20_1_Content"> Se placer en bas à gauche</text:p>
        </text:list-item>
        <text:list-item>
          <text:p text:style-name="List_20_1_Content_Last"> etc…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o <text:span text:style-name="highlight_nu0">25</text:span>,<text:span text:style-name="highlight_nu0">25</text:span></text:p>
          </table:table-cell>
        </table:table-row>
      </table:table>
      <text:p text:style-name="Text_20_body"><draw:frame draw:style-name="mediacenter" draw:name="1" text:anchor-type="paragraph" draw:z-index="1" svg:width="10.583333333333cm" svg:height="2.84165232358cm"><draw:image xlink:href="Pictures/c7ab32c32af9d03ac11b572931790e47.png" xlink:type="simple" xlink:show="embed" xlink:actuate="onLoad"/></draw:frame></text:p>
      <text:p text:style-name="Text_20_body"><draw:frame draw:style-name="PluginODTAutoStyle_Frame_3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Il peut sembler intéressant pour se déplacer rapidement d'avoir préparer avant en calcul rapide : moitié de 400, 200, 100, 50 et de se déplacer de 25 et 25</text:p></table:table-cell></table:table-row></table:table></draw:text-box></draw:frame></text:p>
      <text:h text:style-name="Heading_20_3" text:outline-level="3"><text:bookmark-start text:name="__RefHeading___reinvestissement_4"/><text:bookmark-start text:name="reinvestissement"/>Réinvestissement<text:bookmark-end text:name="__RefHeading___reinvestissement_4"/><text:bookmark-end text:name="reinvestissement"/></text:h>
      <text:p text:style-name="Text_20_body">Reprendre les exercices précédents et demander, par exemple :</text:p>
      <text:list text:style-name="List_20_1" text:continue-numbering="false">
        <text:list-item>
          <text:p text:style-name="List_20_1_Content_First"> Un triangle en haut à gauche</text:p>
        </text:list-item>
        <text:list-item>
          <text:p text:style-name="List_20_1_Content"> Un carré au centre</text:p>
        </text:list-item>
        <text:list-item>
          <text:p text:style-name="List_20_1_Content_Last"> Un rectangle en bas à droite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reset<text:line-break/> <text:line-break/><text:span text:style-name="highlight_co0">#triangle</text:span><text:line-break/>go <text:span text:style-name="highlight_nu0">50</text:span>,<text:span text:style-name="highlight_nu0">25</text:span><text:line-break/>turnleft <text:span text:style-name="highlight_nu0">120</text:span><text:line-break/>forward <text:span text:style-name="highlight_nu0">50</text:span><text:line-break/>turnleft <text:span text:style-name="highlight_nu0">120</text:span><text:line-break/>forward <text:span text:style-name="highlight_nu0">50</text:span><text:line-break/>turnleft <text:span text:style-name="highlight_nu0">120</text:span><text:line-break/>forward <text:span text:style-name="highlight_nu0">50</text:span><text:line-break/> <text:line-break/><text:span text:style-name="highlight_co0">#carré</text:span><text:line-break/>go <text:span text:style-name="highlight_nu0">200</text:span> ,<text:span text:style-name="highlight_nu0">200</text:span><text:line-break/>forward <text:span text:style-name="highlight_nu0">50</text:span><text:line-break/>turnright <text:span text:style-name="highlight_nu0">90</text:span><text:line-break/>forward <text:span text:style-name="highlight_nu0">50</text:span><text:line-break/>turnright <text:span text:style-name="highlight_nu0">90</text:span><text:line-break/>forward <text:span text:style-name="highlight_nu0">50</text:span><text:line-break/>turnright <text:span text:style-name="highlight_nu0">90</text:span><text:line-break/>forward <text:span text:style-name="highlight_nu0">50</text:span><text:line-break/> <text:line-break/><text:span text:style-name="highlight_co0">#rectangle</text:span><text:line-break/>go <text:span text:style-name="highlight_nu0">350</text:span>,<text:span text:style-name="highlight_nu0">350</text:span><text:line-break/>forward <text:span text:style-name="highlight_nu0">75</text:span><text:line-break/>turnright <text:span text:style-name="highlight_nu0">90</text:span><text:line-break/>forward <text:span text:style-name="highlight_nu0">35</text:span><text:line-break/>turnright <text:span text:style-name="highlight_nu0">90</text:span><text:line-break/>forward <text:span text:style-name="highlight_nu0">75</text:span><text:line-break/>turnright <text:span text:style-name="highlight_nu0">90</text:span><text:line-break/>forward <text:span text:style-name="highlight_nu0">35</text:span></text:p>
          </table:table-cell>
        </table:table-row>
      </table:table>
      <text:p text:style-name="Text_20_body"><draw:frame draw:style-name="mediacenter" draw:name="2" text:anchor-type="paragraph" draw:z-index="2" svg:width="10.583333333333cm" svg:height="10.443849533224cm"><draw:image xlink:href="Pictures/34d880807460e3915a4e4f8e2b185ff7.png" xlink:type="simple" xlink:show="embed" xlink:actuate="onLoad"/></draw:frame></text:p>
      <text:p text:style-name="Text_20_body"><draw:frame draw:style-name="PluginODTAutoStyle_Frame_9_text_frame" draw:name="Frame2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On proposer une commande plus difficile, style un triangle rouge, un rectangle vert, etc… et de faire disparaître la souris</text:p></table:table-cell></table:table-row></table:table></draw:text-box></draw:frame></text:p>
      <text:h text:style-name="Heading_20_2" text:outline-level="2"><text:bookmark-start text:name="__RefHeading___navigation_5"/><text:bookmark-start text:name="navigation"/>Navigation<text:bookmark-end text:name="__RefHeading___navigation_5"/><text:bookmark-end text:name="navig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ge précédente       </text:p>
          </table:table-cell>
          <table:table-cell office:value-type="string" table:style-name="tableheader">
            <text:p text:style-name="Table_20_Heading"> Sommaire                                  </text:p>
          </table:table-cell>
          <table:table-cell office:value-type="string" table:style-name="tableheader">
            <text:p text:style-name="Table_20_Heading"> Page suivante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biot.fr/dokuwiki/kturtle:kturtle-activites-03" text:style-name="Internet_20_link" text:visited-style-name="Visited_20_Internet_20_Link">Quelques figures géométriques (suite)</text:a> </text:p>
          </table:table-cell>
          <table:table-cell office:value-type="string" table:style-name="tablecell">
            <text:p text:style-name="tablealignleft"> <text:a xlink:type="simple" xlink:href="https://cbiot.fr/dokuwiki/doku.php#kturtle" text:style-name="Internet_20_link" text:visited-style-name="Visited_20_Internet_20_Link">sommaire</text:a> </text:p>
          </table:table-cell>
          <table:table-cell office:value-type="string" table:style-name="tablecell">
            <text:p text:style-name="tablealignleft"> <text:a xlink:type="simple" xlink:href="https://cbiot.fr/dokuwiki/kturtle:kturtle-activites-05" text:style-name="Internet_20_link" text:visited-style-name="Visited_20_Internet_20_Link">La boucle repea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7T16::55:46</meta:creation-date>
    <dc:creator>Generated</dc:creator>
    <dc:date>2026-08-17T16::55:46</dc:date>
    <dc:language>en-US</dc:language>
    <meta:editing-cycles>1</meta:editing-cycles>
    <meta:editing-duration>PT0S</meta:editing-duration>
    <dc:title>kturtle:kturtle-activites-04</dc:title>
  </office:meta>
</office:document-meta>
</file>