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319185ef69890a9ed22318e18dfb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turtle:kturtle-activites-06"/><text:bookmark-start text:name="__RefHeading___dialoguer_avec_l_ordinateur_1"/><text:bookmark-start text:name="dialoguer_avec_l_ordinateur"/>Dialoguer avec l'ordinateur<text:bookmark-end text:name="__RefHeading___dialoguer_avec_l_ordinateur_1"/><text:bookmark-end text:name="dialoguer_avec_l_ordinateur"/></text:h>
      <text:h text:style-name="Heading_20_2" text:outline-level="2"><text:bookmark-start text:name="__RefHeading___situation_probleme_2"/><text:bookmark-start text:name="situation_probleme"/>Situation problème<text:bookmark-end text:name="__RefHeading___situation_probleme_2"/><text:bookmark-end text:name="situation_probleme"/></text:h>
      <text:p text:style-name="Text_20_body">Demander d'écrire le code pour un carré de 10, puis de 20, puis de 15 puis de 50, puis de 40 de largeur…</text:p>
      <text:p text:style-name="Text_20_body">Bien vite, ils en auront assez de taper des lignes de code qui font toutes la même chose, seule la valeur de la longueur du coté changeant…</text:p>
      <text:p text:style-name="Text_20_body">Si cela n'est pas perçu, insister et mettre en évidence ce fait, quitte à écrire le code au tableau et analyser les différences.</text:p>
      <text:p text:style-name="Text_20_body">Faire germer l'idée que si l'on pouvait passer cette valeur au logiciel sans avoir à réécrire ce code ce serait idéal.</text:p>
      <text:p text:style-name="Text_20_body">L'idée est de dire que l'on va utiliser un boite (que l'on nommera boite ou toto ou machin) dans laquelle on glissera la valeur du coté (ici un nombre) et qu'il suffira d'ouvrir cette boite et de lire son contenu à chaque appel du programme</text:p>
      <text:p text:style-name="Text_20_body">Pour que le programme comprenne qu'il s'agit d'une boite, on mettre un <text:span text:style-name="Strong_20_Emphasis">$</text:span> devant son nom.</text:p>
      <text:p text:style-name="Text_20_body">On utilisera la structure suivante pour la création de la boite.</text:p>
      <table:table table:style-name="Table">
        <table:table-column table:style-name="odt_auto_style_table_column_1_1"/>
        <table:table-row>
          <table:table-cell office:value-type="string" table:style-name="tablecell">
            <text:p text:style-name="Preformatted_20_Text"><text:span text:style-name="highlight_co4">$</text:span>cote = ask <text:span text:style-name="highlight_st0">"Dimension du coté ?"</text:span></text:p>
          </table:table-cell>
        </table:table-row>
      </table:table>
      <text:p text:style-name="Text_20_body">A lecture de ce code, le programme affichera une pop-up et posera la question  <text:span text:style-name="Strong_20_Emphasis">“Dimension du coté ?”</text:span>
Cette valeur sera placée dans une boite, ici nommée “<text:span text:style-name="Strong_20_Emphasis">cote</text:span>”.
Quand cette boite apparaîtra dans le code, elle sera remplacée par la valeur saisie.</text:p>
      <table:table table:style-name="Table">
        <table:table-column table:style-name="odt_auto_style_table_column_2_1"/>
        <table:table-row>
          <table:table-cell office:value-type="string" table:style-name="tablecell">
            <text:p text:style-name="Preformatted_20_Text">reset<text:line-break/> <text:line-break/><text:span text:style-name="highlight_re1">$cote</text:span> = ask <text:span text:style-name="highlight_st0">"Dimension du coté"</text:span><text:line-break/> <text:line-break/><text:span text:style-name="highlight_co0"># triangle</text:span><text:line-break/>go <text:span text:style-name="highlight_nu0">200</text:span> ,<text:span text:style-name="highlight_nu0">200</text:span><text:line-break/>repeat <text:span text:style-name="highlight_nu0">3</text:span> <text:span text:style-name="highlight_br0">{</text:span><text:line-break/><text:tab/>forward <text:span text:style-name="highlight_re1">$cote</text:span><text:line-break/><text:tab/>turnright <text:span text:style-name="highlight_nu0">120</text:span><text:line-break/><text:span text:style-name="highlight_br0">}</text:span></text:p>
          </table:table-cell>
        </table:table-row>
      </table:table>
      <text:p text:style-name="Text_20_body"><draw:frame draw:style-name="mediacenter" draw:name="0" text:anchor-type="paragraph" draw:z-index="0" svg:width="10.583333333333cm" svg:height="7.6490134994808cm"><draw:image xlink:href="Pictures/523319185ef69890a9ed22318e18dfb4.png" xlink:type="simple" xlink:show="embed" xlink:actuate="onLoad"/></draw:frame> </text:p>
      <text:p text:style-name="Text_20_body">Préciser aux élèves que ce que vous appelez <text:span text:style-name="Strong_20_Emphasis">boite</text:span> se nomme en fait <text:span text:style-name="Strong_20_Emphasis">variable</text:span>.
D'expérience, les élèves préfèrent le terme <text:span text:style-name="Strong_20_Emphasis">boite</text:span>…</text:p>
      <text:p text:style-name="Text_20_body"><draw:frame draw:style-name="PluginODTAutoStyle_Frame_5_text_frame" draw:name="Frame1" text:anchor-type="paragraph" svg:width="289.134pt" draw:z-index="0" svg:min-height="1cm"><draw:text-box><table:table table:style-name="Table"><table:table-column table:style-name="odt_auto_style_table_column_3_1"/><table:table-row><table:table-cell office:value-type="string" table:style-name="tablecell"><text:p text:style-name="tablealignleft">Prenez l'habitude de ne pas mettre d'accent dans vos variables</text:p></table:table-cell></table:table-row></table:table></draw:text-box></draw:frame></text:p>
      <text:h text:style-name="Heading_20_2" text:outline-level="2"><text:bookmark-start text:name="__RefHeading___reinvestissement_3"/><text:bookmark-start text:name="reinvestissement"/>Réinvestissement<text:bookmark-end text:name="__RefHeading___reinvestissement_3"/><text:bookmark-end text:name="reinvestissement"/></text:h>
      <text:p text:style-name="Text_20_body">Reprendre le même exercice avec le carré, puis le rectangle.</text:p>
      <text:h text:style-name="Heading_20_2" text:outline-level="2"><text:bookmark-start text:name="__RefHeading___le_rectangle_4"/><text:bookmark-start text:name="le_rectangle"/>Le rectangle<text:bookmark-end text:name="__RefHeading___le_rectangle_4"/><text:bookmark-end text:name="le_rectangle"/></text:h>
      <text:p text:style-name="Text_20_body">Et oui, là ça coince ! Car le rectangle ne possède pas 4 cotés de même dimension.</text:p>
      <text:p text:style-name="Text_20_body">Il faudrait donc… 2 boites… Qu'a cela ne tienne… Créons 2 boites… Laissez les se débrouiller… </text:p>
      <text:p text:style-name="Text_20_body">Voici un exemple de résolution :</text:p>
      <table:table table:style-name="Table">
        <table:table-column table:style-name="odt_auto_style_table_column_4_1"/>
        <table:table-row>
          <table:table-cell office:value-type="string" table:style-name="tablecell">
            <text:p text:style-name="Preformatted_20_Text">reset<text:line-break/> <text:line-break/><text:span text:style-name="highlight_re1">$largeur</text:span> = ask <text:span text:style-name="highlight_st0">"Largeur ?"</text:span><text:line-break/><text:span text:style-name="highlight_re1">$longueur</text:span> = ask <text:span text:style-name="highlight_st0">"Longueur ?"</text:span><text:line-break/> <text:line-break/><text:span text:style-name="highlight_co0"># rectangle</text:span><text:line-break/>go <text:span text:style-name="highlight_nu0">200</text:span> ,<text:span text:style-name="highlight_nu0">200</text:span><text:line-break/>repeat <text:span text:style-name="highlight_nu0">2</text:span> <text:span text:style-name="highlight_br0">{</text:span><text:line-break/><text:tab/>forward <text:span text:style-name="highlight_re1">$largeur</text:span><text:line-break/><text:tab/>turnright <text:span text:style-name="highlight_nu0">90</text:span><text:line-break/><text:tab/>forward <text:span text:style-name="highlight_re1">$longueur</text:span><text:line-break/><text:tab/>turnright <text:span text:style-name="highlight_nu0">90</text:span><text:line-break/><text:span text:style-name="highlight_br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5T17::05:24</meta:creation-date>
    <dc:creator>Generated</dc:creator>
    <dc:date>2026-08-25T17::05:24</dc:date>
    <dc:language>en-US</dc:language>
    <meta:editing-cycles>1</meta:editing-cycles>
    <meta:editing-duration>PT0S</meta:editing-duration>
    <dc:title>kturtle:kturtle-activites-06</dc:title>
  </office:meta>
</office:document-meta>
</file>