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4af8ba1bd0b64838751609ccbf897d8.png"/>
  <manifest:file-entry manifest:media-type="image/png" manifest:full-path="Pictures/a8209741925c778ffb91f885225fef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turtle:kturtle-activites-07"/><text:bookmark-start text:name="__RefHeading___ecrire_avec_kturtle_1"/><text:bookmark-start text:name="ecrire_avec_kturtle"/>Ecrire avec Kturtle<text:bookmark-end text:name="__RefHeading___ecrire_avec_kturtle_1"/><text:bookmark-end text:name="ecrire_avec_kturtle"/></text:h>
      <text:p text:style-name="Text_20_body">C'est beau tout cela, mais bon, il n'y a pas que la géométrie dans la vie.</text:p>
      <text:p text:style-name="Text_20_body">Voyons comment écrire avec Kturtle.</text:p>
      <text:p text:style-name="Text_20_body">A disposition 2 fonctions permettent d'écrire</text:p>
      <text:list text:style-name="List_20_1" text:continue-numbering="false">
        <text:list-item>
          <text:p text:style-name="List_20_1_Content_First"> print qui écrira directement dans le canvas </text:p>
        </text:list-item>
        <text:list-item>
          <text:p text:style-name="List_20_1_Content_Last"> message qui ouvrira une pop-up avec le message à écrire</text:p>
        </text:list-item>
      </text:list>
      <text:h text:style-name="Heading_20_2" text:outline-level="2"><text:bookmark-start text:name="__RefHeading___la_fonction_print_2"/><text:bookmark-start text:name="la_fonction_print"/>La fonction print<text:bookmark-end text:name="__RefHeading___la_fonction_print_2"/><text:bookmark-end text:name="la_fonction_print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eset <text:line-break/>spritehide<text:line-break/>pencolor <text:span text:style-name="highlight_nu0">255</text:span>,<text:span text:style-name="highlight_nu0">0</text:span>,<text:span text:style-name="highlight_nu0">0</text:span><text:line-break/>fontsize <text:span text:style-name="highlight_nu0">15</text:span><text:line-break/>print <text:span text:style-name="highlight_st0">"Bonjour"</text:span></text:p>
          </table:table-cell>
        </table:table-row>
      </table:table>
      <text:p text:style-name="Text_20_body">Ecrira simple Bonjour au centre de la page.</text:p>
      <text:p text:style-name="Text_20_body">On utilisera alors la fonction <text:span text:style-name="Strong_20_Emphasis">go</text:span> pour écrire exactement où l'on veut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reset <text:line-break/>spritehide<text:line-break/>go <text:span text:style-name="highlight_nu0">25</text:span>,<text:span text:style-name="highlight_nu0">25</text:span><text:line-break/>pencolor <text:span text:style-name="highlight_nu0">255</text:span>,<text:span text:style-name="highlight_nu0">0</text:span>,<text:span text:style-name="highlight_nu0">0</text:span><text:line-break/>fontsize <text:span text:style-name="highlight_nu0">15</text:span><text:line-break/>print <text:span text:style-name="highlight_st0">"Bonjour"</text:span></text:p>
          </table:table-cell>
        </table:table-row>
      </table:table>
      <text:p text:style-name="Text_20_body">Écrira la même chose mais en haut à droite.</text:p>
      <text:p text:style-name="Text_20_body">Cette fonction possède une limite (kturtle n'est pas un éditeur de texte non plus), pour aller à la ligne, il faut décaler la ligne manuellement via la fonction <text:span text:style-name="Strong_20_Emphasis">go</text:span>.</text:p>
      <text:p text:style-name="Text_20_body">reset
spritehide
go 25,25
pencolor 255,0,0
fontsize 15
print “Bonjour”
go 25, 50
print “Comment vas-tu ?”</text:p>
      <text:p text:style-name="Text_20_body"><draw:frame draw:style-name="mediacenter" draw:name="0" text:anchor-type="paragraph" draw:z-index="0" svg:width="10.583333333333cm" svg:height="6.3420724094881cm"><draw:image xlink:href="Pictures/64af8ba1bd0b64838751609ccbf897d8.png" xlink:type="simple" xlink:show="embed" xlink:actuate="onLoad"/></draw:frame></text:p>
      <text:h text:style-name="Heading_20_2" text:outline-level="2"><text:bookmark-start text:name="__RefHeading___la_fonction_message_3"/><text:bookmark-start text:name="la_fonction_message"/>La fonction message<text:bookmark-end text:name="__RefHeading___la_fonction_message_3"/><text:bookmark-end text:name="la_fonction_message"/></text:h>
      <text:p text:style-name="Text_20_body">La fonction message sert à afficher une information via une pop-up. Elle n'hérite as de propriétés de changer de taille et de couleur.</text:p>
      <text:p text:style-name="Text_20_body">La pop-up se ferme en cliquant sur le bouton “OK”. Les instructions suivantes ne sont pas exécutées temps que la pop-up n'est pas validée. On peut réaliser “des cascades” de pop-up.</text:p>
      <text:p text:style-name="Text_20_body"><draw:frame draw:style-name="mediacenter" draw:name="1" text:anchor-type="paragraph" draw:z-index="1" svg:width="10.583333333333cm" svg:height="7.4380856760375cm"><draw:image xlink:href="Pictures/a8209741925c778ffb91f885225fef2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6T11::24:21</meta:creation-date>
    <dc:creator>Generated</dc:creator>
    <dc:date>2026-08-26T11::24:21</dc:date>
    <dc:language>en-US</dc:language>
    <meta:editing-cycles>1</meta:editing-cycles>
    <meta:editing-duration>PT0S</meta:editing-duration>
    <dc:title>kturtle:kturtle-activites-07</dc:title>
  </office:meta>
</office:document-meta>
</file>