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bb2af168466c34c078a2c60d557667e.png"/>
  <manifest:file-entry manifest:media-type="image/png" manifest:full-path="Pictures/781a68d41cbb5baae040a8b54c682fbb.png"/>
  <manifest:file-entry manifest:media-type="image/png" manifest:full-path="Pictures/5269f07e1171d8bcd76b871e01c5ebc0.png"/>
  <manifest:file-entry manifest:media-type="image/png" manifest:full-path="Pictures/99539ac294ca041b469d30370d4f75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turtle:kturtle-activites-08"/><text:bookmark-start text:name="__RefHeading___parlons_nombre_1"/><text:bookmark-start text:name="parlons_nombre"/>Parlons nombre....<text:bookmark-end text:name="__RefHeading___parlons_nombre_1"/><text:bookmark-end text:name="parlons_nombre"/></text:h>
      <text:p text:style-name="Text_20_body">A partir des bases acquises jouons avec les nombres. </text:p>
      <text:h text:style-name="Heading_20_2" text:outline-level="2"><text:bookmark-start text:name="__RefHeading___inducteurquel_age_as-tu_2"/><text:bookmark-start text:name="inducteurquel_age_as-tu"/>Inducteur : quel âge as-tu ?<text:bookmark-end text:name="__RefHeading___inducteurquel_age_as-tu_2"/><text:bookmark-end text:name="inducteurquel_age_as-tu"/></text:h>
      <text:p text:style-name="Text_20_body">Partir d'un problème mathématiques simple :
<text:span text:style-name="Emphasis"><text:span text:style-name="Strong_20_Emphasis">“Jean en né en 2003. Quel âge a-t-il actuellement  ?”</text:span></text:span></text:p>
      <text:p text:style-name="Text_20_body">Résolution très simple : on cherche <text:span text:style-name="Strong_20_Emphasis">un écart</text:span>, <text:span text:style-name="Strong_20_Emphasis">une différence</text:span> entre l'année de naissance et l'année actuelle, donc on utilise la soustraction</text:p>
      <text:p text:style-name="Text_20_body"><text:span text:style-name="Strong_20_Emphasis">L'année actuelle - l'année de naissance = âge</text:span> </text:p>
      <text:p text:style-name="Text_20_body">Bon, au boulot !</text:p>
      <text:p text:style-name="Text_20_body">Ecrire un programme demandant l'année de naissance et calculons l'âge.</text:p>
      <text:p text:style-name="Text_20_body"><draw:frame draw:style-name="mediacenter" draw:name="0" text:anchor-type="paragraph" draw:z-index="0" svg:width="5.2916666666667cm" style:rel-width="100%" svg:height="3.5578014184397cm" style:rel-height="scale"><draw:image xlink:href="Pictures/2bb2af168466c34c078a2c60d557667e.png" xlink:type="simple" xlink:show="embed" xlink:actuate="onLoad"/></draw:frame></text:p>
      <text:p text:style-name="Text_20_body"><draw:frame draw:style-name="mediacenter" draw:name="1" text:anchor-type="paragraph" draw:z-index="1" svg:width="5.2916666666667cm" style:rel-width="100%" svg:height="3.5097789115646cm" style:rel-height="scale"><draw:image xlink:href="Pictures/781a68d41cbb5baae040a8b54c682fbb.png" xlink:type="simple" xlink:show="embed" xlink:actuate="onLoad"/></draw:frame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eset <text:line-break/> <text:line-break/><text:span text:style-name="highlight_co0"># Série de questions</text:span><text:line-break/><text:span text:style-name="highlight_re1">$prenom</text:span> = ask <text:span text:style-name="highlight_st0">"Quel est ton prénom ?"</text:span><text:line-break/><text:span text:style-name="highlight_re1">$anneeNaissance</text:span> = ask <text:span text:style-name="highlight_st0">"Année de naissance ?"</text:span><text:line-break/> <text:line-break/> <text:line-break/><text:span text:style-name="highlight_re1">$age</text:span> = <text:span text:style-name="highlight_nu0">2020</text:span> - <text:span text:style-name="highlight_re1">$anneeNaissance</text:span><text:line-break/> <text:line-break/>spritehide<text:line-break/>go <text:span text:style-name="highlight_nu0">25</text:span>, <text:span text:style-name="highlight_nu0">25</text:span><text:line-break/>pencolor <text:span text:style-name="highlight_nu0">255</text:span>,<text:span text:style-name="highlight_nu0">0</text:span>,<text:span text:style-name="highlight_nu0">0</text:span><text:line-break/>print <text:span text:style-name="highlight_st0">"Salut "</text:span> + <text:span text:style-name="highlight_re1">$prenom</text:span> <text:line-break/>go <text:span text:style-name="highlight_nu0">25</text:span>, <text:span text:style-name="highlight_nu0">50</text:span><text:line-break/>print <text:span text:style-name="highlight_st0">"Tu as "</text:span> + <text:span text:style-name="highlight_re1">$age</text:span> + <text:span text:style-name="highlight_st0">" ans."</text:span></text:p>
          </table:table-cell>
        </table:table-row>
      </table:table>
      <text:p text:style-name="Text_20_body">Autre variable : noter qu'on peut mettre également l'année de naissance dans une variable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reset <text:line-break/> <text:line-break/><text:span text:style-name="highlight_co0"># Série de questions</text:span><text:line-break/><text:span text:style-name="highlight_re1">$prenom</text:span> = ask <text:span text:style-name="highlight_st0">"Quel est ton prénom ?"</text:span><text:line-break/><text:span text:style-name="highlight_re1">$anneeNaissance</text:span> = ask <text:span text:style-name="highlight_st0">"Année de naissance ?"</text:span><text:line-break/> <text:line-break/> <text:line-break/><text:span text:style-name="highlight_re1">$anneeActuelle</text:span> = <text:span text:style-name="highlight_nu0">2020</text:span><text:line-break/> <text:line-break/><text:span text:style-name="highlight_re1">$age</text:span> = <text:span text:style-name="highlight_re1">$anneeActuelle</text:span> - <text:span text:style-name="highlight_re1">$anneeNaissance</text:span><text:line-break/> <text:line-break/>spritehide<text:line-break/>go <text:span text:style-name="highlight_nu0">25</text:span>, <text:span text:style-name="highlight_nu0">25</text:span><text:line-break/>pencolor <text:span text:style-name="highlight_nu0">255</text:span>,<text:span text:style-name="highlight_nu0">0</text:span>,<text:span text:style-name="highlight_nu0">0</text:span><text:line-break/>print <text:span text:style-name="highlight_st0">"Salut "</text:span> + <text:span text:style-name="highlight_re1">$prenom</text:span> <text:line-break/>go <text:span text:style-name="highlight_nu0">25</text:span>, <text:span text:style-name="highlight_nu0">50</text:span><text:line-break/>print <text:span text:style-name="highlight_st0">"Tu as "</text:span> + <text:span text:style-name="highlight_re1">$age</text:span> + <text:span text:style-name="highlight_st0">" ans."</text:span></text:p>
          </table:table-cell>
        </table:table-row>
      </table:table>
      <text:h text:style-name="Heading_20_2" text:outline-level="2"><text:bookmark-start text:name="__RefHeading___allons_plus_loin_3"/><text:bookmark-start text:name="allons_plus_loin"/>Allons plus loin<text:bookmark-end text:name="__RefHeading___allons_plus_loin_3"/><text:bookmark-end text:name="allons_plus_loin"/></text:h>
      <text:p text:style-name="Text_20_body">Reprenons nos carrés et rectangles là où nous les avons laissés.</text:p>
      <text:p text:style-name="Text_20_body">Reprenons le script de traçage en fonction d'une variable côté et poursuivons le.</text:p>
      <text:p text:style-name="Text_20_body">Aux élèves: on reprend le script et cette fois une fois le dessin réalisé le programme doit donner le périmètre et l'aire de la figure.</text:p>
      <text:p text:style-name="Text_20_body"><draw:frame draw:style-name="PluginODTAutoStyle_Frame_5_text_frame" draw:name="Frame1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La notion de périmètre et d'aire est inscrite aux programmes du cycle 3. Si nécessaire, vérifier que la compétence est bien acquise avant de poursuivre cet exercice.</text:p></table:table-cell></table:table-row></table:table></draw:text-box></draw:frame></text:p>
      <text:p text:style-name="Text_20_body"><draw:frame draw:style-name="mediacenter" draw:name="2" text:anchor-type="paragraph" draw:z-index="2" svg:width="5.2916666666667cm" style:rel-width="100%" svg:height="3.5589970501475cm" style:rel-height="scale"><draw:image xlink:href="Pictures/5269f07e1171d8bcd76b871e01c5ebc0.png" xlink:type="simple" xlink:show="embed" xlink:actuate="onLoad"/></draw:frame></text:p>
      <text:p text:style-name="Text_20_body"><draw:frame draw:style-name="mediacenter" draw:name="3" text:anchor-type="paragraph" draw:z-index="3" svg:width="10.583333333333cm" svg:height="8.4428838951311cm"><draw:image xlink:href="Pictures/99539ac294ca041b469d30370d4f75e1.png" xlink:type="simple" xlink:show="embed" xlink:actuate="onLoad"/></draw:frame></text:p>
      <text:p text:style-name="Text_20_body">Proposition de code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reset <text:line-break/>spritehide<text:line-break/> <text:line-break/><text:span text:style-name="highlight_re1">$cote</text:span><text:s text:c="2"/>= ask <text:span text:style-name="highlight_st0">"Mesure du coté (en cm) ?"</text:span><text:line-break/> <text:line-break/><text:span text:style-name="highlight_re1">$perimetre</text:span> = <text:span text:style-name="highlight_nu0">4</text:span> <text:span text:style-name="highlight_sy0">*</text:span> <text:span text:style-name="highlight_re1">$cote</text:span><text:line-break/><text:span text:style-name="highlight_re1">$aire</text:span> = <text:span text:style-name="highlight_re1">$cote</text:span> <text:span text:style-name="highlight_sy0">*</text:span> <text:span text:style-name="highlight_re1">$cote</text:span><text:line-break/> <text:line-break/>repeat <text:span text:style-name="highlight_nu0">4</text:span> <text:span text:style-name="highlight_br0">{</text:span><text:line-break/><text:tab/>forward <text:span text:style-name="highlight_re1">$cote</text:span><text:line-break/><text:tab/>turnright <text:span text:style-name="highlight_nu0">90</text:span><text:line-break/><text:span text:style-name="highlight_br0">}</text:span><text:line-break/> <text:line-break/>go <text:span text:style-name="highlight_nu0">25</text:span>, <text:span text:style-name="highlight_nu0">25</text:span><text:line-break/>print <text:span text:style-name="highlight_st0">"Pour un coté de "</text:span><text:s text:c="2"/>+ <text:span text:style-name="highlight_re1">$cote</text:span> + <text:span text:style-name="highlight_st0">" cm."</text:span><text:line-break/>go <text:span text:style-name="highlight_nu0">25</text:span>, <text:span text:style-name="highlight_nu0">50</text:span><text:line-break/>print <text:span text:style-name="highlight_st0">"Le périmètre est de "</text:span> + <text:span text:style-name="highlight_re1">$perimetre</text:span> + <text:span text:style-name="highlight_st0">" cm."</text:span><text:line-break/>go <text:span text:style-name="highlight_nu0">25</text:span>, <text:span text:style-name="highlight_nu0">75</text:span><text:line-break/>print <text:span text:style-name="highlight_st0">"L'aire est de "</text:span> + <text:span text:style-name="highlight_re1">$aire</text:span> + <text:span text:style-name="highlight_st0">" cm2."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13::53:53</meta:creation-date>
    <dc:creator>Generated</dc:creator>
    <dc:date>2026-09-10T13::53:53</dc:date>
    <dc:language>en-US</dc:language>
    <meta:editing-cycles>1</meta:editing-cycles>
    <meta:editing-duration>PT0S</meta:editing-duration>
    <dc:title>kturtle:kturtle-activites-08</dc:title>
  </office:meta>
</office:document-meta>
</file>