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1d3b789c248aee8c343c9f50a0a287.png"/>
  <manifest:file-entry manifest:media-type="image/png" manifest:full-path="Pictures/493734b8d0c573867788e3fbff01aba9.png"/>
  <manifest:file-entry manifest:media-type="image/png" manifest:full-path="Pictures/717860fe2ef29d6f76e27e5864e9c858.png"/>
  <manifest:file-entry manifest:media-type="image/png" manifest:full-path="Pictures/97efdb96a8f8e106c884b717fca1b252.png"/>
  <manifest:file-entry manifest:media-type="image/png" manifest:full-path="Pictures/38018f0b2e8cf1502fef1b0eec03a2b6.png"/>
  <manifest:file-entry manifest:media-type="image/png" manifest:full-path="Pictures/bb94be66536a48fa8010faa0e7efdeba.png"/>
  <manifest:file-entry manifest:media-type="image/png" manifest:full-path="Pictures/39ba4b734570907e954263369dbce882.png"/>
  <manifest:file-entry manifest:media-type="image/png" manifest:full-path="Pictures/82dc041b466988d0a12b2754df816bfd.png"/>
  <manifest:file-entry manifest:media-type="image/png" manifest:full-path="Pictures/98e9ce19f6ff6a33289857bdf635cbfb.png"/>
  <manifest:file-entry manifest:media-type="image/png" manifest:full-path="Pictures/4ec6d390db7516157d0f8dc16ac3336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turtle:kturtle-activites-09"/><text:bookmark-start text:name="__RefHeading___nombres_geometrie_boucles_1"/><text:bookmark-start text:name="nombres_geometrie_boucles"/>Nombres, géométrie, boucles...<text:bookmark-end text:name="__RefHeading___nombres_geometrie_boucles_1"/><text:bookmark-end text:name="nombres_geometrie_boucles"/></text:h>
      <text:h text:style-name="Heading_20_2" text:outline-level="2"><text:bookmark-start text:name="__RefHeading___inducteurdes_carres_toujours_plus_grand_2"/><text:bookmark-start text:name="inducteurdes_carres_toujours_plus_grand"/>Inducteur : des carrés toujours plus grand<text:bookmark-end text:name="__RefHeading___inducteurdes_carres_toujours_plus_grand_2"/><text:bookmark-end text:name="inducteurdes_carres_toujours_plus_grand"/></text:h>
      <text:p text:style-name="Text_20_body"><draw:frame draw:style-name="mediacenter" draw:name="0" text:anchor-type="paragraph" draw:z-index="0" svg:width="5.2916666666667cm" style:rel-width="100%" svg:height="5.0927318295739cm" style:rel-height="scale"><draw:image xlink:href="Pictures/ad1d3b789c248aee8c343c9f50a0a287.png" xlink:type="simple" xlink:show="embed" xlink:actuate="onLoad"/></draw:frame></text:p>
      <text:p text:style-name="Text_20_body">Partir de cette image ou d'une image de ce type et demander dans un premier temps d'analyser oralement sa construction.</text:p>
      <text:p text:style-name="Text_20_body">Tous sont d'accord pour dire qu'il s'agit d'un carré dont le coté augmente à chaque traçage.</text:p>
      <text:p text:style-name="Text_20_body">On obtient le carré de base avec ce code. Tous doivent être au moins à ce niveau de compétence depuis le temps…</text:p>
      <table:table table:style-name="Table">
        <table:table-column table:style-name="odt_auto_style_table_column_1_1"/>
        <table:table-row>
          <table:table-cell office:value-type="string" table:style-name="tablecell">
            <text:p text:style-name="Preformatted_20_Text"><text:span text:style-name="highlight_re1">$cote</text:span><text:s text:c="2"/>= ask <text:span text:style-name="highlight_st0">"Longueur coté ? "</text:span><text:line-break/> <text:line-break/>repeat <text:span text:style-name="highlight_nu0">4</text:span> <text:span text:style-name="highlight_br0">{</text:span><text:line-break/><text:tab/>forward <text:span text:style-name="highlight_re1">$cote</text:span><text:line-break/><text:tab/>turnright <text:span text:style-name="highlight_nu0">90</text:span><text:line-break/><text:span text:style-name="highlight_br0">}</text:span></text:p>
          </table:table-cell>
        </table:table-row>
      </table:table>
      <text:p text:style-name="Text_20_body">C'est à dire, je place un nombre dans une boite nommée $cote, j'ouvre cette boite, je lis le nombre et trace le carré en fonction de ce nombre.</text:p>
      <text:p text:style-name="Text_20_body">Le reste est tout simple : pour le second carré, je reprend cette boite mais il faudrait que le nombre soit un peu plus grand. C'est tout simple “Il suffit de le faire grandir avant de le remettre dans sa boite après son premier traçage ! ” peut on avoir comme proposition. Tout à fait ! </text:p>
      <text:p text:style-name="Text_20_body">C'est à dire que je remets ma variable dans une boite et que je l'augmente par exemple de 10. Donc</text:p>
      <table:table table:style-name="Table">
        <table:table-column table:style-name="odt_auto_style_table_column_2_1"/>
        <table:table-row>
          <table:table-cell office:value-type="string" table:style-name="tablecell">
            <text:p text:style-name="Preformatted_20_Text"> <text:span text:style-name="highlight_re1">$cote</text:span> = <text:span text:style-name="highlight_re1">$cote</text:span> + <text:span text:style-name="highlight_nu0">10</text:span></text:p>
          </table:table-cell>
        </table:table-row>
      </table:table>
      <text:p text:style-name="Text_20_body">Et ceci, je le répète autant de fois que je veux tracer de carrés. Je n'ai donc qu'à rajouter une boucle <text:span text:style-name="Strong_20_Emphasis">repeat</text:span> pour le nombre de carrés à dessiner. J'obtiens donc un <text:span text:style-name="Strong_20_Emphasis">repeat</text:span> qui englobe un autre <text:span text:style-name="Strong_20_Emphasis">repeat</text:span>.</text:p>
      <table:table table:style-name="Table">
        <table:table-column table:style-name="odt_auto_style_table_column_3_1"/>
        <table:table-row>
          <table:table-cell office:value-type="string" table:style-name="tablecell">
            <text:p text:style-name="Preformatted_20_Text"><text:span text:style-name="highlight_re1">$cote</text:span><text:s text:c="2"/>= ask <text:span text:style-name="highlight_st0">"Longueur coté ? "</text:span><text:line-break/> <text:line-break/><text:span text:style-name="highlight_co0"># Je vais répéter le traçage 5 fois si je veux 5 carrés</text:span><text:line-break/>repeat <text:span text:style-name="highlight_nu0">5</text:span> <text:span text:style-name="highlight_br0">{</text:span><text:line-break/> <text:line-break/><text:tab/><text:span text:style-name="highlight_co0"># Je dessine un carré</text:span><text:line-break/><text:tab/>repeat <text:span text:style-name="highlight_nu0">4</text:span> <text:span text:style-name="highlight_br0">{</text:span><text:line-break/><text:tab/><text:tab/>forward <text:span text:style-name="highlight_re1">$cote</text:span><text:line-break/><text:tab/><text:tab/>turnright <text:span text:style-name="highlight_nu0">90</text:span><text:line-break/><text:tab/><text:span text:style-name="highlight_br0">}</text:span> <text:line-break/> <text:line-break/><text:tab/><text:span text:style-name="highlight_co0"># Je mets à jour ma boite</text:span><text:line-break/><text:tab/><text:span text:style-name="highlight_re1">$cote</text:span> = <text:span text:style-name="highlight_re1">$cote</text:span> + <text:span text:style-name="highlight_nu0">10</text:span><text:line-break/><text:span text:style-name="highlight_br0">}</text:span></text:p>
          </table:table-cell>
        </table:table-row>
      </table:table>
      <text:h text:style-name="Heading_20_2" text:outline-level="2"><text:bookmark-start text:name="__RefHeading___une_frise_de_carres_3"/><text:bookmark-start text:name="une_frise_de_carres"/>Une frise de carrés<text:bookmark-end text:name="__RefHeading___une_frise_de_carres_3"/><text:bookmark-end text:name="une_frise_de_carres"/></text:h>
      <text:p text:style-name="Text_20_body"><draw:frame draw:style-name="mediacenter" draw:name="1" text:anchor-type="paragraph" draw:z-index="1" svg:width="10.583333333333cm" svg:height="1.6613372093023cm"><draw:image xlink:href="Pictures/493734b8d0c573867788e3fbff01aba9.png" xlink:type="simple" xlink:show="embed" xlink:actuate="onLoad"/></draw:frame></text:p>
      <text:p text:style-name="Text_20_body">Demander au élèves de réaliser cette figure avec le moins de lignes de code possible.</text:p>
      <text:p text:style-name="Text_20_body">La majorité des solutions va être de proposer un code bouclant bien la construction du carré mais pas le déplacement.</text:p>
      <text:p text:style-name="Text_20_body">Reproduire au besoin la frise au tableau et bien montrant que seules les positions des abscisses varient.</text:p>
      <text:p text:style-name="Text_20_body">Par exemple, choisissez un pas de 50. Montrer que le carré 1 est en 50, le suivant en 100, le suivant en 150 et que <text:span text:style-name="Strong_20_Emphasis">l'on saute de 50 en 50</text:span>.</text:p>
      <text:p text:style-name="Text_20_body">En suite c'est simple, la fonction <text:span text:style-name="Strong_20_Emphasis">go</text:span> attend 2 variables : <text:span text:style-name="Strong_20_Emphasis">le X</text:span> et <text:span text:style-name="Strong_20_Emphasis">le Y</text:span>.</text:p>
      <text:p text:style-name="Text_20_body">Donc, on va définir ce <text:span text:style-name="Strong_20_Emphasis">go</text:span> avec sa valeur fixe (<text:span text:style-name="Strong_20_Emphasis">le Y</text:span>) et une valeur variable : <text:span text:style-name="Strong_20_Emphasis">le X</text:span>.</text:p>
      <text:p text:style-name="Text_20_body">On aura donc, par exemple, un <text:span text:style-name="Strong_20_Emphasis">go 20,100</text:span>, un <text:span text:style-name="Strong_20_Emphasis">go 50, 100</text:span>, un <text:span text:style-name="Strong_20_Emphasis">go 80, 100</text:span>… donc <text:span text:style-name="Strong_20_Emphasis">un pas de X incrémenté de 30.</text:span></text:p>
      <text:p text:style-name="Text_20_body">Ce qui donne en code</text:p>
      <table:table table:style-name="Table">
        <table:table-column table:style-name="odt_auto_style_table_column_4_1"/>
        <table:table-row>
          <table:table-cell office:value-type="string" table:style-name="tablecell">
            <text:p text:style-name="Preformatted_20_Text"><text:span text:style-name="highlight_re1">$X</text:span> = <text:span text:style-name="highlight_nu0">20</text:span><text:line-break/>repeat <text:span text:style-name="highlight_nu0">8</text:span> <text:span text:style-name="highlight_br0">{</text:span><text:line-break/><text:tab/>go <text:span text:style-name="highlight_re1">$X</text:span>, <text:span text:style-name="highlight_nu0">100</text:span><text:line-break/><text:tab/><text:span text:style-name="highlight_co0"># Je dessine un carré<text:tab/></text:span><text:line-break/><text:tab/><text:span text:style-name="highlight_re1">$X</text:span> = <text:span text:style-name="highlight_re1">$X</text:span> + <text:span text:style-name="highlight_nu0">30</text:span><text:line-break/><text:span text:style-name="highlight_br0">}</text:span></text:p>
          </table:table-cell>
        </table:table-row>
      </table:table>
      <text:p text:style-name="Text_20_body">Et avec le carré :</text:p>
      <table:table table:style-name="Table">
        <table:table-column table:style-name="odt_auto_style_table_column_5_1"/>
        <table:table-row>
          <table:table-cell office:value-type="string" table:style-name="tablecell">
            <text:p text:style-name="Preformatted_20_Text">reset<text:line-break/>spritehide<text:line-break/> <text:line-break/><text:span text:style-name="highlight_re1">$X</text:span> = <text:span text:style-name="highlight_nu0">20</text:span><text:line-break/> <text:line-break/> <text:line-break/>repeat <text:span text:style-name="highlight_nu0">8</text:span> <text:span text:style-name="highlight_br0">{</text:span><text:line-break/><text:tab/>go <text:span text:style-name="highlight_re1">$X</text:span>, <text:span text:style-name="highlight_nu0">100</text:span><text:line-break/><text:tab/><text:span text:style-name="highlight_co0"># Je dessine un carré</text:span><text:line-break/><text:tab/>repeat <text:span text:style-name="highlight_nu0">4</text:span> <text:span text:style-name="highlight_br0">{</text:span><text:line-break/><text:tab/><text:tab/>forward <text:span text:style-name="highlight_nu0">20</text:span><text:line-break/><text:tab/><text:tab/>turnright <text:span text:style-name="highlight_nu0">90</text:span><text:line-break/><text:tab/><text:span text:style-name="highlight_br0">}</text:span> <text:line-break/><text:tab/><text:span text:style-name="highlight_re1">$X</text:span> = <text:span text:style-name="highlight_re1">$X</text:span> + <text:span text:style-name="highlight_nu0">30</text:span><text:line-break/><text:span text:style-name="highlight_br0">}</text:span></text:p>
          </table:table-cell>
        </table:table-row>
      </table:table>
      <text:h text:style-name="Heading_20_2" text:outline-level="2"><text:bookmark-start text:name="__RefHeading___tout_bouge_4"/><text:bookmark-start text:name="tout_bouge"/>Tout bouge !<text:bookmark-end text:name="__RefHeading___tout_bouge_4"/><text:bookmark-end text:name="tout_bouge"/></text:h>
      <text:p text:style-name="Text_20_body"><draw:frame draw:style-name="mediacenter" draw:name="2" text:anchor-type="paragraph" draw:z-index="2" svg:width="10.583333333333cm" svg:height="9.5514583333333cm"><draw:image xlink:href="Pictures/717860fe2ef29d6f76e27e5864e9c858.png" xlink:type="simple" xlink:show="embed" xlink:actuate="onLoad"/></draw:frame></text:p>
      <text:p text:style-name="Text_20_body">En autonomie, les élèves observent la figure et essayent de l'encoder.
Proposition de code</text:p>
      <table:table table:style-name="Table">
        <table:table-column table:style-name="odt_auto_style_table_column_6_1"/>
        <table:table-row>
          <table:table-cell office:value-type="string" table:style-name="tablecell">
            <text:p text:style-name="Preformatted_20_Text">reset<text:line-break/>spritehide<text:line-break/> <text:line-break/><text:span text:style-name="highlight_re1">$X</text:span> = <text:span text:style-name="highlight_nu0">20</text:span><text:line-break/><text:span text:style-name="highlight_re1">$Y</text:span> = <text:span text:style-name="highlight_nu0">20</text:span><text:line-break/> <text:line-break/> <text:line-break/>repeat <text:span text:style-name="highlight_nu0">8</text:span> <text:span text:style-name="highlight_br0">{</text:span><text:line-break/><text:tab/>go <text:span text:style-name="highlight_re1">$X</text:span>, <text:span text:style-name="highlight_re1">$Y</text:span><text:line-break/><text:tab/><text:span text:style-name="highlight_co0"># Je dessine un carré</text:span><text:line-break/><text:tab/>repeat <text:span text:style-name="highlight_nu0">4</text:span> <text:span text:style-name="highlight_br0">{</text:span><text:line-break/><text:tab/><text:tab/>forward <text:span text:style-name="highlight_nu0">20</text:span><text:line-break/><text:tab/><text:tab/>turnright <text:span text:style-name="highlight_nu0">90</text:span><text:line-break/><text:tab/><text:span text:style-name="highlight_br0">}</text:span> <text:line-break/><text:tab/><text:span text:style-name="highlight_re1">$X</text:span> = <text:span text:style-name="highlight_re1">$X</text:span> + <text:span text:style-name="highlight_nu0">30</text:span><text:line-break/><text:tab/><text:span text:style-name="highlight_re1">$Y</text:span> = <text:span text:style-name="highlight_re1">$Y</text:span> + <text:span text:style-name="highlight_nu0">30</text:span><text:line-break/><text:span text:style-name="highlight_br0">}</text:span></text:p>
          </table:table-cell>
        </table:table-row>
      </table:table>
      <text:h text:style-name="Heading_20_2" text:outline-level="2"><text:bookmark-start text:name="__RefHeading___tout_bouge_et_grandit_5"/><text:bookmark-start text:name="tout_bouge_et_grandit"/>Tout bouge et grandit !<text:bookmark-end text:name="__RefHeading___tout_bouge_et_grandit_5"/><text:bookmark-end text:name="tout_bouge_et_grandit"/></text:h>
      <text:p text:style-name="Text_20_body"><draw:frame draw:style-name="mediacenter" draw:name="3" text:anchor-type="paragraph" draw:z-index="3" svg:width="10.583333333333cm" svg:height="7.722498618021cm"><draw:image xlink:href="Pictures/97efdb96a8f8e106c884b717fca1b252.png" xlink:type="simple" xlink:show="embed" xlink:actuate="onLoad"/></draw:frame></text:p>
      <text:p text:style-name="Text_20_body">Re belote ! </text:p>
      <text:p text:style-name="Text_20_body">Bien montré que les X et les Y varient mais également les valeurs des cotés. Avec ce qui est sus-cité, ça devrait le faire…</text:p>
      <text:p text:style-name="Text_20_body">Proposition de code</text:p>
      <table:table table:style-name="Table">
        <table:table-column table:style-name="odt_auto_style_table_column_7_1"/>
        <table:table-row>
          <table:table-cell office:value-type="string" table:style-name="tablecell">
            <text:p text:style-name="Preformatted_20_Text">reset<text:line-break/>spritehide<text:line-break/> <text:line-break/><text:span text:style-name="highlight_re1">$X</text:span> = <text:span text:style-name="highlight_nu0">20</text:span><text:line-break/><text:span text:style-name="highlight_re1">$Y</text:span> = <text:span text:style-name="highlight_nu0">20</text:span><text:line-break/><text:span text:style-name="highlight_re1">$cote</text:span> = <text:span text:style-name="highlight_nu0">20</text:span><text:line-break/> <text:line-break/>repeat <text:span text:style-name="highlight_nu0">10</text:span> <text:span text:style-name="highlight_br0">{</text:span><text:line-break/><text:tab/>go <text:span text:style-name="highlight_re1">$X</text:span>, <text:span text:style-name="highlight_re1">$Y</text:span><text:line-break/><text:tab/><text:span text:style-name="highlight_co0"># Je dessine un carré</text:span><text:line-break/><text:tab/>repeat <text:span text:style-name="highlight_nu0">4</text:span> <text:span text:style-name="highlight_br0">{</text:span><text:line-break/><text:tab/><text:tab/>forward <text:span text:style-name="highlight_re1">$cote</text:span><text:line-break/><text:tab/><text:tab/>turnright <text:span text:style-name="highlight_nu0">90</text:span><text:line-break/><text:tab/><text:span text:style-name="highlight_br0">}</text:span> <text:line-break/><text:tab/><text:span text:style-name="highlight_re1">$X</text:span> = <text:span text:style-name="highlight_re1">$X</text:span> + <text:span text:style-name="highlight_nu0">30</text:span><text:line-break/><text:tab/><text:span text:style-name="highlight_re1">$Y</text:span> = <text:span text:style-name="highlight_re1">$Y</text:span> + <text:span text:style-name="highlight_nu0">30</text:span><text:line-break/> <text:line-break/><text:span text:style-name="highlight_re1">$cote</text:span> = <text:span text:style-name="highlight_re1">$cote</text:span> + <text:span text:style-name="highlight_nu0">10</text:span><text:line-break/><text:span text:style-name="highlight_br0">}</text:span></text:p>
          </table:table-cell>
        </table:table-row>
      </table:table>
      <text:h text:style-name="Heading_20_2" text:outline-level="2"><text:bookmark-start text:name="__RefHeading___les_spirales_6"/><text:bookmark-start text:name="les_spirales"/>Les spirales<text:bookmark-end text:name="__RefHeading___les_spirales_6"/><text:bookmark-end text:name="les_spirales"/></text:h>
      <text:p text:style-name="Text_20_body">Code très proche du code précédent, à la différence <text:span text:style-name="Strong_20_Emphasis">que l'on incrémente le coté avant le traçage du dernier coté</text:span> et non une fois le traçage fini… Ce qui donne de très belles figures.</text:p>
      <text:p text:style-name="Text_20_body"><draw:frame draw:style-name="mediacenter" draw:name="4" text:anchor-type="paragraph" draw:z-index="4" svg:width="10.583333333333cm" svg:height="9.7040059347181cm"><draw:image xlink:href="Pictures/38018f0b2e8cf1502fef1b0eec03a2b6.png" xlink:type="simple" xlink:show="embed" xlink:actuate="onLoad"/></draw:frame>
Proposition de code</text:p>
      <table:table table:style-name="Table">
        <table:table-column table:style-name="odt_auto_style_table_column_8_1"/>
        <table:table-row>
          <table:table-cell office:value-type="string" table:style-name="tablecell">
            <text:p text:style-name="Preformatted_20_Text">reset<text:line-break/>spritehide<text:line-break/> <text:line-break/><text:span text:style-name="highlight_re1">$cote</text:span> = <text:span text:style-name="highlight_nu0">20</text:span><text:line-break/> <text:line-break/>repeat <text:span text:style-name="highlight_nu0">5</text:span> <text:span text:style-name="highlight_br0">{</text:span><text:line-break/><text:tab/>repeat <text:span text:style-name="highlight_nu0">4</text:span> <text:span text:style-name="highlight_br0">{</text:span><text:line-break/><text:tab/>forward <text:span text:style-name="highlight_re1">$cote</text:span><text:line-break/><text:tab/>turnright <text:span text:style-name="highlight_nu0">90</text:span><text:line-break/><text:tab/><text:span text:style-name="highlight_re1">$cote</text:span> = <text:span text:style-name="highlight_re1">$cote</text:span> +<text:span text:style-name="highlight_nu0">10</text:span><text:line-break/><text:tab/><text:span text:style-name="highlight_br0">}</text:span><text:line-break/><text:span text:style-name="highlight_br0">}</text:span></text:p>
          </table:table-cell>
        </table:table-row>
      </table:table>
      <text:p text:style-name="Text_20_body"><draw:frame draw:style-name="mediacenter" draw:name="5" text:anchor-type="paragraph" draw:z-index="5" svg:width="10.583333333333cm" svg:height="10.988437001595cm"><draw:image xlink:href="Pictures/bb94be66536a48fa8010faa0e7efdeba.png" xlink:type="simple" xlink:show="embed" xlink:actuate="onLoad"/></draw:frame></text:p>
      <text:p text:style-name="Text_20_body">Proposition de code</text:p>
      <table:table table:style-name="Table">
        <table:table-column table:style-name="odt_auto_style_table_column_9_1"/>
        <table:table-row>
          <table:table-cell office:value-type="string" table:style-name="tablecell">
            <text:p text:style-name="Preformatted_20_Text">reset<text:line-break/>spritehide<text:line-break/> <text:line-break/><text:span text:style-name="highlight_re1">$cote</text:span> = <text:span text:style-name="highlight_nu0">20</text:span><text:line-break/> <text:line-break/>repeat <text:span text:style-name="highlight_nu0">25</text:span> <text:span text:style-name="highlight_br0">{</text:span><text:line-break/><text:tab/>repeat <text:span text:style-name="highlight_nu0">4</text:span> <text:span text:style-name="highlight_br0">{</text:span><text:line-break/><text:tab/>forward <text:span text:style-name="highlight_re1">$cote</text:span><text:line-break/><text:tab/>turnright <text:span text:style-name="highlight_nu0">120</text:span><text:line-break/><text:tab/><text:span text:style-name="highlight_re1">$cote</text:span> = <text:span text:style-name="highlight_re1">$cote</text:span> + <text:span text:style-name="highlight_nu0">3</text:span><text:line-break/><text:tab/><text:span text:style-name="highlight_br0">}</text:span><text:line-break/><text:span text:style-name="highlight_br0">}</text:span></text:p>
          </table:table-cell>
        </table:table-row>
      </table:table>
      <text:h text:style-name="Heading_20_2" text:outline-level="2"><text:bookmark-start text:name="__RefHeading___et_pythagore_dans_tout_cela_7"/><text:bookmark-start text:name="et_pythagore_dans_tout_cela"/>Et Pythagore dans tout cela ???<text:bookmark-end text:name="__RefHeading___et_pythagore_dans_tout_cela_7"/><text:bookmark-end text:name="et_pythagore_dans_tout_cela"/></text:h>
      <text:p text:style-name="Text_20_body">Petit exercice sympa, on va demander aux élèves de créer eux même leur(s) table(s) de Pythagore pour les aider dans leur apprentissage de la multiplication.</text:p>
      <text:p text:style-name="Text_20_body">Écrire une table de multiplication au tableau est demandé de l'analyser. Voir comment on passe d'une ligne à l'autre.</text:p>
      <text:p text:style-name="Text_20_body">Il en ressort que l'on commence toujours à 1 que l'on multiplie par ce nombre, puis idem avec 2, puis 3, puis 4…</text:p>
      <text:p text:style-name="Text_20_body">On appellera “<text:span text:style-name="Strong_20_Emphasis">facteur</text:span>” terme qui multipliera 1, puis 2, puis 3… ce que l'on nomme table de 4, de 5 ou de 12.</text:p>
      <text:p text:style-name="Text_20_body">Exemple
1 X 4 = 4
2 X 4 = 8
…
12 X 4 = 48</text:p>
      <text:p text:style-name="Text_20_body">Donc il comprenne qu'on prend 1 X “le facteur”, puis (1 + 1) X “le facteur”, puis (2 +1) X “le facteur”, et ainsi de suite…</text:p>
      <text:p text:style-name="Text_20_body">Trouver le moyen de coder cette table.</text:p>
      <text:p text:style-name="Text_20_body"><draw:frame draw:style-name="mediacenter" draw:name="6" text:anchor-type="paragraph" draw:z-index="6" svg:width="5.2916666666667cm" style:rel-width="100%" svg:height="3.6852678571429cm" style:rel-height="scale"><draw:image xlink:href="Pictures/39ba4b734570907e954263369dbce882.png" xlink:type="simple" xlink:show="embed" xlink:actuate="onLoad"/></draw:frame></text:p>
      <text:p text:style-name="Text_20_body"><draw:frame draw:style-name="mediacenter" draw:name="7" text:anchor-type="paragraph" draw:z-index="7" svg:width="5.2916666666667cm" style:rel-width="100%" svg:height="6.8362612612613cm" style:rel-height="scale"><draw:image xlink:href="Pictures/82dc041b466988d0a12b2754df816bfd.png" xlink:type="simple" xlink:show="embed" xlink:actuate="onLoad"/></draw:frame></text:p>
      <text:p text:style-name="Text_20_body">Proposition de code</text:p>
      <table:table table:style-name="Table">
        <table:table-column table:style-name="odt_auto_style_table_column_10_1"/>
        <table:table-row>
          <table:table-cell office:value-type="string" table:style-name="tablecell">
            <text:p text:style-name="Preformatted_20_Text">reset<text:line-break/>spritehide<text:line-break/> <text:line-break/><text:span text:style-name="highlight_re1">$Y</text:span> = <text:span text:style-name="highlight_nu0">25</text:span><text:line-break/><text:span text:style-name="highlight_re1">$nombre</text:span> = <text:span text:style-name="highlight_nu0">1</text:span><text:line-break/><text:span text:style-name="highlight_re1">$facteur</text:span> = ask <text:span text:style-name="highlight_st0">"Quelle table construire ?"</text:span><text:line-break/> <text:line-break/> <text:line-break/>repeat <text:span text:style-name="highlight_nu0">14</text:span> <text:span text:style-name="highlight_br0">{</text:span><text:line-break/><text:tab/><text:span text:style-name="highlight_co0"># On se positionne</text:span><text:line-break/><text:tab/>go <text:span text:style-name="highlight_nu0">25</text:span>, <text:span text:style-name="highlight_re1">$Y</text:span><text:line-break/><text:tab/><text:span text:style-name="highlight_co0"># On affiche la formule magique</text:span><text:line-break/><text:tab/>print <text:span text:style-name="highlight_re1">$nombre</text:span> + <text:span text:style-name="highlight_st0">" X "</text:span> + <text:span text:style-name="highlight_re1">$facteur</text:span> + <text:span text:style-name="highlight_st0">" =<text:tab/>"</text:span> + <text:span text:style-name="highlight_re1">$nombre</text:span> <text:span text:style-name="highlight_sy0">*</text:span> <text:span text:style-name="highlight_re1">$facteur</text:span><text:line-break/><text:tab/><text:span text:style-name="highlight_co0"># On met à jour la variable $nombre</text:span><text:line-break/><text:tab/><text:span text:style-name="highlight_re1">$nombre</text:span> = <text:span text:style-name="highlight_re1">$nombre</text:span> + <text:span text:style-name="highlight_nu0">1</text:span><text:line-break/><text:tab/><text:span text:style-name="highlight_co0"># On descend d'une ligne dans l'affichage</text:span><text:line-break/><text:tab/><text:span text:style-name="highlight_re1">$Y</text:span> = <text:span text:style-name="highlight_re1">$Y</text:span> + <text:span text:style-name="highlight_nu0">10</text:span><text:line-break/><text:span text:style-name="highlight_br0">}</text:span></text:p>
          </table:table-cell>
        </table:table-row>
      </table:table>
      <text:p text:style-name="Text_20_body"><draw:frame draw:style-name="PluginODTAutoStyle_Frame_21_text_frame" draw:name="Frame1" text:anchor-type="paragraph" svg:width="289.134pt" draw:z-index="0" svg:min-height="1cm"><draw:text-box><table:table table:style-name="Table"><table:table-column table:style-name="odt_auto_style_table_column_11_1"/><table:table-row><table:table-cell office:value-type="string" table:style-name="tablecell"><text:p text:style-name="tablealignleft">Le fait de décaler les lignes ne vient pas tout seul… Les premiers essais montrent des résultats qui se superposent. On analyse et on voit en collectif comment y remédier ;)</text:p></table:table-cell></table:table-row></table:table></draw:text-box></draw:frame></text:p>
      <text:p text:style-name="Text_20_body"><draw:frame draw:style-name="PluginODTAutoStyle_Frame_25_text_frame" draw:name="Frame2" text:anchor-type="paragraph" svg:width="289.134pt" draw:z-index="0" svg:min-height="1cm"><draw:text-box><table:table table:style-name="Table"><table:table-column table:style-name="odt_auto_style_table_column_12_1"/><table:table-row><table:table-cell office:value-type="string" table:style-name="tablecell"><text:p text:style-name="tablealignleft">Il est intéressant avec cet exercice de montrer ce qu'est un “<text:span text:style-name="Strong_20_Emphasis">Inspecteur de variables</text:span>” que l'on affiche s'il n'est pas par défaut via le menu <text:span text:style-name="Strong_20_Emphasis">CONFIGURATION / AFFICHER L'INSPECTEUR</text:span> et qui permet de voir “évoluer” les variables en temps réel.</text:p></table:table-cell></table:table-row></table:table></draw:text-box></draw:frame></text:p>
      <text:p text:style-name="Text_20_body"><draw:frame draw:style-name="mediacenter" draw:name="8" text:anchor-type="paragraph" draw:z-index="8" svg:width="10.583333333333cm" svg:height="8.4194547707559cm"><draw:image xlink:href="Pictures/98e9ce19f6ff6a33289857bdf635cbfb.png" xlink:type="simple" xlink:show="embed" xlink:actuate="onLoad"/></draw:frame></text:p>
      <text:h text:style-name="Heading_20_2" text:outline-level="2"><text:bookmark-start text:name="__RefHeading___et_les_autres_tables_8"/><text:bookmark-start text:name="et_les_autres_tables"/>Et les autres tables (+,...)<text:bookmark-end text:name="__RefHeading___et_les_autres_tables_8"/><text:bookmark-end text:name="et_les_autres_tables"/></text:h>
      <text:p text:style-name="Text_20_body">Bah pourquoi pas !</text:p>
      <text:p text:style-name="Text_20_body"><draw:frame draw:style-name="mediacenter" draw:name="9" text:anchor-type="paragraph" draw:z-index="9" svg:width="5.2916666666667cm" style:rel-width="100%" svg:height="6.1885593220339cm" style:rel-height="scale"><draw:image xlink:href="Pictures/4ec6d390db7516157d0f8dc16ac33360.png" xlink:type="simple" xlink:show="embed" xlink:actuate="onLoad"/></draw:frame></text:p>
      <text:p text:style-name="Text_20_body">Avec la proposition de code</text:p>
      <table:table table:style-name="Table">
        <table:table-column table:style-name="odt_auto_style_table_column_13_1"/>
        <table:table-row>
          <table:table-cell office:value-type="string" table:style-name="tablecell">
            <text:p text:style-name="Preformatted_20_Text">reset<text:line-break/>spritehide<text:line-break/> <text:line-break/><text:span text:style-name="highlight_re1">$Y</text:span> = <text:span text:style-name="highlight_nu0">25</text:span><text:line-break/><text:span text:style-name="highlight_re1">$nombre</text:span> = <text:span text:style-name="highlight_nu0">1</text:span><text:line-break/><text:span text:style-name="highlight_re1">$facteur</text:span> = ask <text:span text:style-name="highlight_st0">"Quelle table construire ?"</text:span><text:line-break/> <text:line-break/> <text:line-break/>repeat <text:span text:style-name="highlight_nu0">14</text:span> <text:span text:style-name="highlight_br0">{</text:span><text:line-break/><text:tab/><text:span text:style-name="highlight_co0"># On se positionne</text:span><text:line-break/><text:tab/>go <text:span text:style-name="highlight_nu0">25</text:span>, <text:span text:style-name="highlight_re1">$Y</text:span><text:line-break/><text:tab/><text:span text:style-name="highlight_co0"># On affiche la formule magique</text:span><text:line-break/><text:tab/>print <text:span text:style-name="highlight_re1">$nombre</text:span> + <text:span text:style-name="highlight_st0">" + "</text:span> + <text:span text:style-name="highlight_re1">$facteur</text:span> + <text:span text:style-name="highlight_st0">" =<text:tab/>"</text:span> + <text:span text:style-name="highlight_br0">(</text:span><text:span text:style-name="highlight_re1">$nombre</text:span> + <text:span text:style-name="highlight_re1">$facteur</text:span><text:span text:style-name="highlight_br0">)</text:span><text:line-break/><text:tab/><text:span text:style-name="highlight_co0"># On met à jour la variable $nombre</text:span><text:line-break/><text:tab/><text:span text:style-name="highlight_re1">$nombre</text:span> = <text:span text:style-name="highlight_re1">$nombre</text:span> + <text:span text:style-name="highlight_nu0">1</text:span><text:line-break/><text:tab/><text:span text:style-name="highlight_co0"># On descend d'une ligne dans l'affichage</text:span><text:line-break/><text:tab/><text:span text:style-name="highlight_re1">$Y</text:span> = <text:span text:style-name="highlight_re1">$Y</text:span> + <text:span text:style-name="highlight_nu0">10</text:span><text:line-break/><text:span text:style-name="highlight_br0">}</text:span></text:p>
          </table:table-cell>
        </table:table-row>
      </table:table>
      <text:p text:style-name="Text_20_body">Sans limites, que celles de l'imagination …</text:p>
      <text:h text:style-name="Heading_20_2" text:outline-level="2"><text:bookmark-start text:name="__RefHeading___navigation_9"/><text:bookmark-start text:name="navigation"/>Navigation<text:bookmark-end text:name="__RefHeading___navigation_9"/><text:bookmark-end text:name="navigation"/></text:h>
      <table:table table:style-name="Table">
        <table:table-column/>
        <table:table-column/>
        <table:table-column/>
        <table:table-row>
          <table:table-cell office:value-type="string" table:style-name="tableheader">
            <text:p text:style-name="Table_20_Heading"> page précédente       </text:p>
          </table:table-cell>
          <table:table-cell office:value-type="string" table:style-name="tableheader">
            <text:p text:style-name="Table_20_Heading"> Sommaire                                  </text:p>
          </table:table-cell>
          <table:table-cell office:value-type="string" table:style-name="tableheader">
            <text:p text:style-name="Table_20_Heading"> Page suivante       </text:p>
          </table:table-cell>
        </table:table-row>
        <table:table-row>
          <table:table-cell office:value-type="string" table:style-name="tablecell">
            <text:p text:style-name="tablealignleft"> <text:a xlink:type="simple" xlink:href="https://cbiot.fr/dokuwiki/kturtle:kturtle-activites-08" text:style-name="Internet_20_link" text:visited-style-name="Visited_20_Internet_20_Link">Parlons nombre....</text:a> </text:p>
          </table:table-cell>
          <table:table-cell office:value-type="string" table:style-name="tablecell">
            <text:p text:style-name="tablealignleft"> <text:a xlink:type="simple" xlink:href="https://cbiot.fr/dokuwiki/doku.php#kturtle" text:style-name="Internet_20_link" text:visited-style-name="Visited_20_Internet_20_Link">sommaire</text:a> </text:p>
          </table:table-cell>
          <table:table-cell office:value-type="string" table:style-name="tablecell">
            <text:p text:style-name="tablealignleft"> <text:a xlink:type="simple" xlink:href="https://cbiot.fr/dokuwiki/kturtle:kturtle-activites-10" text:style-name="Internet_20_link" text:visited-style-name="Visited_20_Internet_20_Link">Et le hasard dans tout cela ?</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4T02::01:41</meta:creation-date>
    <dc:creator>Generated</dc:creator>
    <dc:date>2026-09-14T02::01:41</dc:date>
    <dc:language>en-US</dc:language>
    <meta:editing-cycles>1</meta:editing-cycles>
    <meta:editing-duration>PT0S</meta:editing-duration>
    <dc:title>kturtle:kturtle-activites-09</dc:title>
  </office:meta>
</office:document-meta>
</file>