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6eb78cbd26848505721c8a3792b85.png"/>
  <manifest:file-entry manifest:media-type="image/jpeg" manifest:full-path="Pictures/b8dac590c16ea8b2da760b71333d2cfb.jpg"/>
  <manifest:file-entry manifest:media-type="image/jpeg" manifest:full-path="Pictures/c9493e0563bd105e9f6673d8af6d5d8e.jpg"/>
  <manifest:file-entry manifest:media-type="image/jpeg" manifest:full-path="Pictures/27e0466d98e2adc7512fd0c5b0c60ce1.jpg"/>
  <manifest:file-entry manifest:media-type="image/jpeg" manifest:full-path="Pictures/a76759d4d0b056af9ebd4e1bf15e4714.jpg"/>
  <manifest:file-entry manifest:media-type="image/jpeg" manifest:full-path="Pictures/ba2f514d8a0b111a9afa3afaefbb21e0.jpg"/>
  <manifest:file-entry manifest:media-type="image/jpeg" manifest:full-path="Pictures/8336980b174596a12a9e914d8a89519b.jpg"/>
  <manifest:file-entry manifest:media-type="image/jpeg" manifest:full-path="Pictures/3f5be02b705fce464801a9805e00a860.jpg"/>
  <manifest:file-entry manifest:media-type="image/jpeg" manifest:full-path="Pictures/650a813deecd0ae64862aa87f1375ec2.jpg"/>
  <manifest:file-entry manifest:media-type="image/jpeg" manifest:full-path="Pictures/51d6cbf8bb0fee240ed4f5788feeb625.jpg"/>
  <manifest:file-entry manifest:media-type="image/png" manifest:full-path="Pictures/b109c079d9b2b18a6fceeb01f8065c71.png"/>
  <manifest:file-entry manifest:media-type="image/png" manifest:full-path="Pictures/70d76e9b6c8c27fbbcacc48535b9a24e.png"/>
  <manifest:file-entry manifest:media-type="image/png" manifest:full-path="Pictures/cc07f73315840036a50412ceae8c6dfa.png"/>
  <manifest:file-entry manifest:media-type="image/png" manifest:full-path="Pictures/6d76c3c7b4b5a4341130474730bee2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10"/><text:bookmark-start text:name="__RefHeading___et_le_hasard_dans_tout_cela_1"/><text:bookmark-start text:name="et_le_hasard_dans_tout_cela"/>Et le hasard dans tout cela ?<text:bookmark-end text:name="__RefHeading___et_le_hasard_dans_tout_cela_1"/><text:bookmark-end text:name="et_le_hasard_dans_tout_cela"/></text:h>
      <text:h text:style-name="Heading_20_2" text:outline-level="2"><text:bookmark-start text:name="__RefHeading___inducteurune_invasion_de_carres_2"/><text:bookmark-start text:name="inducteurune_invasion_de_carres"/>Inducteur : une invasion de carrés<text:bookmark-end text:name="__RefHeading___inducteurune_invasion_de_carres_2"/><text:bookmark-end text:name="inducteurune_invasion_de_carres"/></text:h>
      <text:p text:style-name="Text_20_body">On présente cette image et demande d'analyser ce que l'on y voit.</text:p>
      <text:p text:style-name="Text_20_body"><draw:frame draw:style-name="mediacenter" draw:name="0" text:anchor-type="paragraph" draw:z-index="0" svg:width="10.583333333333cm" svg:height="9.9742206235012cm"><draw:image xlink:href="Pictures/63d6eb78cbd26848505721c8a3792b85.png" xlink:type="simple" xlink:show="embed" xlink:actuate="onLoad"/></draw:frame></text:p>
      <text:h text:style-name="Heading_20_3" text:outline-level="3"><text:bookmark-start text:name="__RefHeading___pas_a_pas_3"/><text:bookmark-start text:name="pas_a_pas"/>Pas à pas...<text:bookmark-end text:name="__RefHeading___pas_a_pas_3"/><text:bookmark-end text:name="pas_a_pas"/></text:h>
      <text:p text:style-name="Text_20_body">Normalement, il en ressort que l'on voit des carrés, que des carrés avec comme changement :</text:p>
      <text:list text:style-name="List_20_1" text:continue-numbering="false">
        <text:list-item>
          <text:p text:style-name="List_20_1_Content_First"> La couleur</text:p>
        </text:list-item>
        <text:list-item>
          <text:p text:style-name="List_20_1_Content"> L'épaisseur du trait</text:p>
        </text:list-item>
        <text:list-item>
          <text:p text:style-name="List_20_1_Content_Last"> La position</text:p>
        </text:list-item>
      </text:list>
      <text:p text:style-name="Text_20_body">Impecc ! On sait gérer tout cela. Le seul hic c'est que les chiffres de ces propriétés varient à chaque traçage comme s'il l'on lançait un dé : il va fallait <text:span text:style-name="Strong_20_Emphasis">gérer le hasard</text:span>.</text:p>
      <text:p text:style-name="Text_20_body">Bien que le hasard n'existe pas en informatique, mais ça les élèves ne sont pas obligés de le savoir, il y a quand même une fonction qui va nous rendre service : la fonction <text:span text:style-name="Strong_20_Emphasis">random</text:span> .</text:p>
      <text:p text:style-name="Text_20_body">Cette fonction random fonctionne avec 2 paramètres qui définissent une plage de données : la valeur minimale de cette plage de donnée et la maximale.</text:p>
      <text:p text:style-name="Text_20_body">Ainsi pour reproduire un dé, on utilisera le cod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andom <text:span text:style-name="highlight_nu0">1</text:span>,<text:span text:style-name="highlight_nu0">6</text:span></text:p>
          </table:table-cell>
        </table:table-row>
      </table:table>
      <text:p text:style-name="Text_20_body">Qui fournira un chiffre de 1 à 6 de façon aléatoire “simulée”.</text:p>
      <text:p text:style-name="Text_20_body">Donc on reprend le plan de construction nécessaire POUR UN CARRE dessiné de façon aléatoire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- Aller à X, Y <text:line-break/><text:span text:style-name="highlight_br0">(</text:span>compris dans le canevas, même un peu moins s<text:span text:style-name="highlight_st_h">'il on ne veut pas que ça dépasse...)<text:line-break/> <text:line-break/>- Prendre un crayon d'</text:span>épaisseur X<text:line-break/> <text:line-break/>- Choisir une couleur R, V, B <text:span text:style-name="highlight_br0">(</text:span>avec R V B qui changent à chaque fois<text:span text:style-name="highlight_br0">)</text:span><text:line-break/> <text:line-break/>- Tracé un carré de coté X</text:p>
          </table:table-cell>
        </table:table-row>
      </table:table>
      <text:p text:style-name="Text_20_body">Recommencer plein de fois ce protocole et changeant les valeurs.
&lt;/code&gt;</text:p>
      <text:p text:style-name="Text_20_body">Ça devient clair, on réalise ce type de plan de construction au tableau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go <text:span text:style-name="highlight_br0">(</text:span>mini : <text:span text:style-name="highlight_nu0">50</text:span>, maxi: <text:span text:style-name="highlight_nu0">350</text:span><text:span text:style-name="highlight_br0">)</text:span>,<text:span text:style-name="highlight_br0">(</text:span>mini : <text:span text:style-name="highlight_nu0">50</text:span>, maxi: <text:span text:style-name="highlight_nu0">350</text:span><text:span text:style-name="highlight_br0">)</text:span><text:line-break/>penwidth <text:span text:style-name="highlight_br0">(</text:span>mini : <text:span text:style-name="highlight_nu0">1</text:span>, maxi:<text:span text:style-name="highlight_nu0">8</text:span><text:span text:style-name="highlight_br0">)</text:span><text:line-break/>pencolor <text:span text:style-name="highlight_br0">(</text:span>mini : <text:span text:style-name="highlight_nu0">0</text:span>, maxi:<text:span text:style-name="highlight_nu0">255</text:span><text:span text:style-name="highlight_br0">)</text:span>,<text:span text:style-name="highlight_br0">(</text:span>mini : <text:span text:style-name="highlight_nu0">0</text:span>, maxi:<text:span text:style-name="highlight_nu0">255</text:span><text:span text:style-name="highlight_br0">)</text:span>,<text:span text:style-name="highlight_br0">(</text:span>mini : <text:span text:style-name="highlight_nu0">0</text:span>, maxi:<text:span text:style-name="highlight_nu0">255</text:span><text:span text:style-name="highlight_br0">)</text:span><text:line-break/><text:span text:style-name="highlight_co0"># le carré</text:span><text:line-break/>repeat <text:span text:style-name="highlight_nu0">4</text:span> <text:span text:style-name="highlight_br0">{</text:span><text:line-break/><text:s text:c="3"/>forward CoteQuiChangeAChaqueCarré<text:line-break/><text:s text:c="3"/>turnright <text:span text:style-name="highlight_nu0">90</text:span><text:line-break/><text:span text:style-name="highlight_br0">}</text:span></text:p>
          </table:table-cell>
        </table:table-row>
      </table:table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Attention, pour le carré, ils auront tendance à coller un random suite au forward mais ce n'est pas la bonne méthode car ainsi on n'aura plus un carré mais 4 segments orthogonaux aux dimensions différentes. Il faut donc définir ce coté AVANT la boucle du carré.</text:p></table:table-cell></table:table-row></table:table></draw:text-box></draw:frame></text:p>
      <text:p text:style-name="Text_20_body">Une fois que ça passe pour un carré, on englobe le tout dans une grosse boucle qui répétera l'opération autant de fois que nécessaire (sur l'image sus-citée, il y en a 50)</text:p>
      <text:h text:style-name="Heading_20_3" text:outline-level="3"><text:bookmark-start text:name="__RefHeading___proposition_de_code_4"/><text:bookmark-start text:name="proposition_de_code"/>Proposition de code<text:bookmark-end text:name="__RefHeading___proposition_de_code_4"/><text:bookmark-end text:name="proposition_de_code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reset<text:line-break/>spritehide<text:line-break/> <text:line-break/>repeat <text:span text:style-name="highlight_nu0">50</text:span> <text:span text:style-name="highlight_br0">{</text:span><text:line-break/> <text:line-break/><text:tab/><text:span text:style-name="highlight_co0"># Le hasard</text:span><text:line-break/><text:tab/>go <text:span text:style-name="highlight_br0">(</text:span>random <text:span text:style-name="highlight_nu0">20</text:span>,<text:span text:style-name="highlight_nu0">300</text:span><text:span text:style-name="highlight_br0">)</text:span>, <text:span text:style-name="highlight_br0">(</text:span>random <text:tab/><text:span text:style-name="highlight_nu0">20</text:span>,<text:span text:style-name="highlight_nu0">300</text:span><text:span text:style-name="highlight_br0">)</text:span><text:line-break/><text:tab/><text:span text:style-name="highlight_re1">$cote</text:span> = <text:span text:style-name="highlight_br0">(</text:span>random <text:span text:style-name="highlight_nu0">20</text:span>,<text:span text:style-name="highlight_nu0">50</text:span><text:span text:style-name="highlight_br0">)</text:span><text:line-break/><text:tab/>penwidth <text:span text:style-name="highlight_br0">(</text:span>random <text:span text:style-name="highlight_nu0">1</text:span>,<text:span text:style-name="highlight_nu0">7</text:span><text:span text:style-name="highlight_br0">)</text:span><text:line-break/><text:tab/>pencolor <text:span text:style-name="highlight_br0">(</text:span>random <text:span text:style-name="highlight_nu0">0</text:span>,<text:span text:style-name="highlight_nu0">255</text:span><text:span text:style-name="highlight_br0">)</text:span>,<text:span text:style-name="highlight_br0">(</text:span>random <text:span text:style-name="highlight_nu0">0</text:span>,<text:span text:style-name="highlight_nu0">255</text:span><text:span text:style-name="highlight_br0">)</text:span> ,<text:span text:style-name="highlight_br0">(</text:span>random <text:span text:style-name="highlight_nu0">0</text:span>,<text:span text:style-name="highlight_nu0">255</text:span><text:span text:style-name="highlight_br0">)</text:span> <text:line-break/> <text:line-break/><text:tab/><text:span text:style-name="highlight_co0"># Le carré</text:span><text:line-break/><text:tab/>repeat <text:span text:style-name="highlight_nu0">4</text:span> <text:span text:style-name="highlight_br0">{</text:span><text:line-break/><text:tab/><text:tab/>forward <text:span text:style-name="highlight_re1">$cote</text:span><text:line-break/><text:tab/><text:tab/>turnright <text:span text:style-name="highlight_nu0">90</text:span><text:line-break/><text:tab/><text:tab/><text:span text:style-name="highlight_br0">}</text:span><text:line-break/> <text:line-break/><text:span text:style-name="highlight_br0">}</text:span></text:p>
          </table:table-cell>
        </table:table-row>
      </table:table>
      <text:p text:style-name="Text_20_body"><draw:frame draw:style-name="PluginODTAutoStyle_Frame_13_text_frame" draw:name="Frame2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Attention à bien mettre des parenthèses <text:span text:style-name="Strong_20_Emphasis">(</text:span>random 10,100<text:span text:style-name="Strong_20_Emphasis">)</text:span> , certes non obligatoires en appel traditionnel, mais sinon ça posera des soucis sur l'appel de <text:span text:style-name="Strong_20_Emphasis">pencolor</text:span>
(<text:span text:style-name="Strong_20_Emphasis">kturtle</text:span> aura du mal à parser les paramètres des différentes fonctions, les <text:span text:style-name="Strong_20_Emphasis">( )</text:span> permettront de palier  à ce problème…</text:p></table:table-cell></table:table-row></table:table></draw:text-box></draw:frame></text:p>
      <text:p text:style-name="Text_20_body">Finalement, ce n'était pas si compliqué…</text:p>
      <text:h text:style-name="Heading_20_3" text:outline-level="3"><text:bookmark-start text:name="__RefHeading___variantes_5"/><text:bookmark-start text:name="variantes"/>Variantes<text:bookmark-end text:name="__RefHeading___variantes_5"/><text:bookmark-end text:name="variantes"/></text:h>
      <text:p text:style-name="Text_20_body">Idem avec des triangles, des losanges, des rectangles…</text:p>
      <text:p text:style-name="Text_20_body">En les laissant en activité libre, certains changent les angles et des étoiles apparaissent. Avec un peu d'aide, on voit même des cercles (il suffit de rappeler qu'un cercle vaut 360° puis ils tâtonnent…)</text:p>
      <text:h text:style-name="Heading_20_3" text:outline-level="3"><text:bookmark-start text:name="__RefHeading___quelques_photos_de_classe_6"/><text:bookmark-start text:name="quelques_photos_de_classe"/>Quelques photos de classe<text:bookmark-end text:name="__RefHeading___quelques_photos_de_classe_6"/><text:bookmark-end text:name="quelques_photos_de_class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center" draw:name="1" text:anchor-type="paragraph" draw:z-index="1" svg:width="10.583333333333cm" svg:height="7.9044270833333cm"><draw:image xlink:href="Pictures/b8dac590c16ea8b2da760b71333d2cf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" text:anchor-type="paragraph" draw:z-index="2" svg:width="10.583333333333cm" svg:height="7.9044270833333cm"><draw:image xlink:href="Pictures/c9493e0563bd105e9f6673d8af6d5d8e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3" text:anchor-type="paragraph" draw:z-index="3" svg:width="10.583333333333cm" svg:height="7.9044270833333cm"><draw:image xlink:href="Pictures/27e0466d98e2adc7512fd0c5b0c60ce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4" text:anchor-type="paragraph" draw:z-index="4" svg:width="10.583333333333cm" svg:height="7.9044270833333cm"><draw:image xlink:href="Pictures/a76759d4d0b056af9ebd4e1bf15e4714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5" text:anchor-type="paragraph" draw:z-index="5" svg:width="10.583333333333cm" svg:height="7.9044270833333cm"><draw:image xlink:href="Pictures/ba2f514d8a0b111a9afa3afaefbb21e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6" text:anchor-type="paragraph" draw:z-index="6" svg:width="10.583333333333cm" svg:height="7.9044270833333cm"><draw:image xlink:href="Pictures/8336980b174596a12a9e914d8a89519b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7" text:anchor-type="paragraph" draw:z-index="7" svg:width="10.583333333333cm" svg:height="7.9044270833333cm"><draw:image xlink:href="Pictures/3f5be02b705fce464801a9805e00a86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8" text:anchor-type="paragraph" draw:z-index="8" svg:width="10.583333333333cm" svg:height="7.9044270833333cm"><draw:image xlink:href="Pictures/650a813deecd0ae64862aa87f1375ec2.jpg" xlink:type="simple" xlink:show="embed" xlink:actuate="onLoad"/></draw:frame></text:p>
          </table:table-cell>
        </table:table-row>
      </table:table>
      <text:p text:style-name="Text_20_body"><draw:frame draw:style-name="mediacenter" draw:name="9" text:anchor-type="paragraph" draw:z-index="9" svg:width="10.583333333333cm" svg:height="7.9044270833333cm"><draw:image xlink:href="Pictures/51d6cbf8bb0fee240ed4f5788feeb625.jpg" xlink:type="simple" xlink:show="embed" xlink:actuate="onLoad"/></draw:frame></text:p>
      <text:h text:style-name="Heading_20_2" text:outline-level="2"><text:bookmark-start text:name="__RefHeading___jouons_avec_les_prenoms_7"/><text:bookmark-start text:name="jouons_avec_les_prenoms"/>Jouons avec les prénoms<text:bookmark-end text:name="__RefHeading___jouons_avec_les_prenoms_7"/><text:bookmark-end text:name="jouons_avec_les_prenoms"/></text:h>
      <text:p text:style-name="Text_20_body">Réinvestissement des séquences précédentes</text:p>
      <text:p text:style-name="Text_20_body">Ils savent :</text:p>
      <text:list text:style-name="List_20_1" text:continue-numbering="false">
        <text:list-item>
          <text:p text:style-name="List_20_1_Content_First"> Ecrire un message –&gt; <text:span text:style-name="Strong_20_Emphasis">print</text:span> “message”</text:p>
        </text:list-item>
        <text:list-item>
          <text:p text:style-name="List_20_1_Content"> Changer la couleur d'écriture → <text:span text:style-name="Strong_20_Emphasis">pencolor</text:span> R,G,B</text:p>
        </text:list-item>
        <text:list-item>
          <text:p text:style-name="List_20_1_Content"> Changer la taille de la police → <text:span text:style-name="Strong_20_Emphasis">fontsize</text:span> X</text:p>
        </text:list-item>
        <text:list-item>
          <text:p text:style-name="List_20_1_Content"> Se positionner sur une feuille → <text:span text:style-name="Strong_20_Emphasis">go</text:span> X,Y</text:p>
        </text:list-item>
        <text:list-item>
          <text:p text:style-name="List_20_1_Content"> Récupérer une entrée d'une pop-up dans une variable → $var = <text:span text:style-name="Strong_20_Emphasis">ask</text:span> “Question”</text:p>
        </text:list-item>
        <text:list-item>
          <text:p text:style-name="List_20_1_Content_Last"> Faire des boucles (répétitions) → <text:span text:style-name="Strong_20_Emphasis">repeat</text:span> {}</text:p>
        </text:list-item>
      </text:list>
      <text:p text:style-name="Text_20_body">On présente le document final souhaité, on mutualise ce que l'on voit, on analyse… et puis c'est à eux de jouer !</text:p>
      <text:p text:style-name="Text_20_body"><draw:frame draw:style-name="mediacenter" draw:name="10" text:anchor-type="paragraph" draw:z-index="10" svg:width="10.583333333333cm" svg:height="10.483959311424cm"><draw:image xlink:href="Pictures/b109c079d9b2b18a6fceeb01f8065c71.png" xlink:type="simple" xlink:show="embed" xlink:actuate="onLoad"/></draw:frame></text:p>
      <text:p text:style-name="Text_20_body"><draw:frame draw:style-name="mediaright" draw:name="11" text:anchor-type="paragraph" draw:z-index="11" svg:width="5.2916666666667cm" style:rel-width="100%" svg:height="3.4719079939668cm" style:rel-height="scale"><draw:image xlink:href="Pictures/70d76e9b6c8c27fbbcacc48535b9a24e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9375cm"><draw:image xlink:href="Pictures/cc07f73315840036a50412ceae8c6dfa.png" xlink:type="simple" xlink:show="embed" xlink:actuate="onLoad"/></draw:frame></text:p>
      <text:p text:style-name="Text_20_body">Proposition de code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reset<text:line-break/>spritehide<text:line-break/><text:span text:style-name="highlight_re1">$prenom</text:span> = ask <text:span text:style-name="highlight_st0">"Quel est ton prénom ?"</text:span><text:line-break/>repeat <text:span text:style-name="highlight_nu0">25</text:span> <text:span text:style-name="highlight_br0">{</text:span><text:line-break/><text:tab/>go <text:span text:style-name="highlight_br0">(</text:span>random <text:span text:style-name="highlight_nu0">0</text:span>,<text:span text:style-name="highlight_nu0">300</text:span><text:span text:style-name="highlight_br0">)</text:span> , <text:span text:style-name="highlight_br0">(</text:span>random <text:span text:style-name="highlight_nu0">0</text:span>, <text:span text:style-name="highlight_nu0">300</text:span><text:span text:style-name="highlight_br0">)</text:span><text:line-break/><text:tab/>pencolor <text:span text:style-name="highlight_br0">(</text:span>random <text:span text:style-name="highlight_nu0">0</text:span>,<text:span text:style-name="highlight_nu0">250</text:span><text:span text:style-name="highlight_br0">)</text:span>, <text:span text:style-name="highlight_br0">(</text:span>random <text:span text:style-name="highlight_nu0">0</text:span>,<text:span text:style-name="highlight_nu0">250</text:span><text:span text:style-name="highlight_br0">)</text:span>,<text:span text:style-name="highlight_br0">(</text:span>random <text:span text:style-name="highlight_nu0">0</text:span>,<text:span text:style-name="highlight_nu0">250</text:span><text:span text:style-name="highlight_br0">)</text:span><text:line-break/><text:tab/>fontsize <text:span text:style-name="highlight_br0">(</text:span>random <text:span text:style-name="highlight_nu0">10</text:span>,<text:span text:style-name="highlight_nu0">30</text:span><text:span text:style-name="highlight_br0">)</text:span><text:line-break/><text:tab/>print <text:span text:style-name="highlight_re1">$prenom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variantes_inventees_par_les_eleves_8"/><text:bookmark-start text:name="variantes_inventees_par_les_eleves"/>Variantes inventées par les élèves<text:bookmark-end text:name="__RefHeading___variantes_inventees_par_les_eleves_8"/><text:bookmark-end text:name="variantes_inventees_par_les_eleves"/></text:h>
      <text:h text:style-name="Heading_20_3" text:outline-level="3"><text:bookmark-start text:name="__RefHeading___deux_prenoms_9"/><text:bookmark-start text:name="deux_prenoms"/>Deux prénoms<text:bookmark-end text:name="__RefHeading___deux_prenoms_9"/><text:bookmark-end text:name="deux_prenoms"/></text:h>
      <text:p text:style-name="Text_20_body">En fonction de leur imagination, mais celle-ci n'est pas mal du tout :</text:p>
      <text:list text:style-name="List_20_1" text:continue-numbering="false">
        <text:list-item>
          <text:p text:style-name="List_20_1_Content_First"> Saisis de 2 prénoms (donc 2 variables)</text:p>
        </text:list-item>
        <text:list-item>
          <text:p text:style-name="List_20_1_Content_Last"> Un prénom est affiché dans une couleur, l'autre dans une autre (donc 2 boucles de répétition)</text:p>
        </text:list-item>
      </text:list>
      <text:p text:style-name="Text_20_body"><draw:frame draw:style-name="mediacenter" draw:name="13" text:anchor-type="paragraph" draw:z-index="13" svg:width="15.875cm" svg:height="9.921875cm"><draw:image xlink:href="Pictures/6d76c3c7b4b5a4341130474730bee218.png" xlink:type="simple" xlink:show="embed" xlink:actuate="onLoad"/></draw:frame>
(bon OK, il y a une faute d'orthographe et les paramètres du random() sont inversés, mais ils ont codé seuls…)</text:p>
      <text:h text:style-name="Heading_20_3" text:outline-level="3"><text:bookmark-start text:name="__RefHeading___avec_des_calculs_10"/><text:bookmark-start text:name="avec_des_calculs"/>Avec des calculs<text:bookmark-end text:name="__RefHeading___avec_des_calculs_10"/><text:bookmark-end text:name="avec_des_calculs"/></text:h>
      <text:p text:style-name="Text_20_body">Variantes basée sur l'affichage d'un résultat de calcul plutôt qu'ne saisit de texte</text:p>
      <text:h text:style-name="Heading_20_3" text:outline-level="3"><text:bookmark-start text:name="__RefHeading___avec_du_texte_11"/><text:bookmark-start text:name="avec_du_texte"/>Avec du texte<text:bookmark-end text:name="__RefHeading___avec_du_texte_11"/><text:bookmark-end text:name="avec_du_texte"/></text:h>
      <text:p text:style-name="Text_20_body">Style nom / Date de naissance.
Basé sur la <text:span text:style-name="Strong_20_Emphasis">concaténation</text:span> de deux variables de type <text:span text:style-name="Strong_20_Emphasis">string</text:span> (X).</text:p>
      <text:h text:style-name="Heading_20_2" text:outline-level="2"><text:bookmark-start text:name="__RefHeading___navigation_12"/><text:bookmark-start text:name="navigation"/>Navigation<text:bookmark-end text:name="__RefHeading___navigation_12"/><text:bookmark-end text:name="navig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ge précédente       </text:p>
          </table:table-cell>
          <table:table-cell office:value-type="string" table:style-name="tableheader">
            <text:p text:style-name="Table_20_Heading"> Sommaire                                  </text:p>
          </table:table-cell>
          <table:table-cell office:value-type="string" table:style-name="tableheader">
            <text:p text:style-name="Table_20_Heading"> Page suivante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biot.fr/dokuwiki/kturtle:kturtle-activites-09" text:style-name="Internet_20_link" text:visited-style-name="Visited_20_Internet_20_Link">Nombres, géométrie, boucles...</text:a> </text:p>
          </table:table-cell>
          <table:table-cell office:value-type="string" table:style-name="tablecell">
            <text:p text:style-name="tablealignleft"> <text:a xlink:type="simple" xlink:href="https://cbiot.fr/dokuwiki/doku.php#kturtle" text:style-name="Internet_20_link" text:visited-style-name="Visited_20_Internet_20_Link">sommaire</text:a> </text:p>
          </table:table-cell>
          <table:table-cell office:value-type="string" table:style-name="tablecell">
            <text:p text:style-name="tablealignleft"> <text:a xlink:type="simple" xlink:href="https://cbiot.fr/dokuwiki/kturtle:kturtle-activites-11" text:style-name="Internet_20_link" text:visited-style-name="Visited_20_Internet_20_Link">La boucle if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5T07::34:38</meta:creation-date>
    <dc:creator>Generated</dc:creator>
    <dc:date>2026-09-15T07::34:38</dc:date>
    <dc:language>en-US</dc:language>
    <meta:editing-cycles>1</meta:editing-cycles>
    <meta:editing-duration>PT0S</meta:editing-duration>
    <dc:title>kturtle:kturtle-activites-10</dc:title>
  </office:meta>
</office:document-meta>
</file>