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008d8dad07377564d759eb64a431f9.png"/>
  <manifest:file-entry manifest:media-type="image/png" manifest:full-path="Pictures/59f443a80d4aef633cfa2a7b77097c97.png"/>
  <manifest:file-entry manifest:media-type="image/png" manifest:full-path="Pictures/bf1d8ac6314938f57c5095fdde4e0129.png"/>
  <manifest:file-entry manifest:media-type="image/png" manifest:full-path="Pictures/f841593aa60fb52a679a6de517f569f4.png"/>
  <manifest:file-entry manifest:media-type="image/png" manifest:full-path="Pictures/297743b169c6d0f78991a5c0274ba3e3.png"/>
  <manifest:file-entry manifest:media-type="image/png" manifest:full-path="Pictures/9e9917a05baa9906860e42ee329dd5f2.png"/>
  <manifest:file-entry manifest:media-type="image/png" manifest:full-path="Pictures/c583a02be92d13cb564b7696d5b8eed1.png"/>
  <manifest:file-entry manifest:media-type="image/png" manifest:full-path="Pictures/dcefae924451f7a324f0b40ff137d31d.png"/>
  <manifest:file-entry manifest:media-type="image/png" manifest:full-path="Pictures/444e26ed8536c5ae927935e5f711b594.png"/>
  <manifest:file-entry manifest:media-type="image/png" manifest:full-path="Pictures/a65c9e80a376ce2d0e7a6fc92e50fc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turtle:kturtle-activites-11"/><text:bookmark-start text:name="__RefHeading___la_boucle_if_1"/><text:bookmark-start text:name="la_boucle_if"/>La boucle if<text:bookmark-end text:name="__RefHeading___la_boucle_if_1"/><text:bookmark-end text:name="la_boucle_if"/></text:h>
      <text:p text:style-name="Text_20_body">Je suis parti de l'observation de code, distribué sur feuille de papier et j'ai demandé aux élèves d'essayer de comprendre ce qu'il produisait comme effet.</text:p>
      <text:h text:style-name="Heading_20_2" text:outline-level="2"><text:bookmark-start text:name="__RefHeading___inducteuranalyse_de_code_2"/><text:bookmark-start text:name="inducteuranalyse_de_code"/>Inducteur : analyse de code<text:bookmark-end text:name="__RefHeading___inducteuranalyse_de_code_2"/><text:bookmark-end text:name="inducteuranalyse_de_cod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1">$a</text:span> = <text:span text:style-name="highlight_nu0">5</text:span><text:line-break/><text:span text:style-name="highlight_re1">$b</text:span> = ask <text:span text:style-name="highlight_st0">"Saisir un chiffre (b) : "</text:span><text:line-break/> <text:line-break/><text:span text:style-name="highlight_kw1">if</text:span> <text:span text:style-name="highlight_br0">(</text:span><text:span text:style-name="highlight_re1">$b</text:span> <text:span text:style-name="highlight_sy0">&lt;</text:span> <text:span text:style-name="highlight_re1">$a</text:span><text:span text:style-name="highlight_br0">)</text:span> <text:span text:style-name="highlight_br0">{</text:span><text:line-break/><text:span text:style-name="highlight_re1">$c</text:span> = <text:span text:style-name="highlight_re1">$a</text:span> - <text:span text:style-name="highlight_re1">$b</text:span><text:line-break/><text:span text:style-name="highlight_br0">}</text:span> <text:span text:style-name="highlight_kw1">else</text:span> <text:span text:style-name="highlight_br0">{</text:span><text:line-break/><text:span text:style-name="highlight_re1">$c</text:span> = <text:span text:style-name="highlight_re1">$a</text:span> + <text:span text:style-name="highlight_re1">$b</text:span><text:line-break/><text:span text:style-name="highlight_br0">}</text:span><text:line-break/> <text:line-break/>message <text:span text:style-name="highlight_re1">$c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 ======================</text:span><text:line-break/><text:span text:style-name="highlight_re1">$genre</text:span> = ask <text:span text:style-name="highlight_st0">"Saisir f pour fille ; g pour garçon"</text:span><text:line-break/> <text:line-break/><text:span text:style-name="highlight_kw1">if</text:span> <text:span text:style-name="highlight_re1">$genre</text:span> == <text:span text:style-name="highlight_st0">"f"</text:span> <text:span text:style-name="highlight_br0">{</text:span><text:line-break/>message <text:span text:style-name="highlight_st0">"Bonjour Madame"</text:span><text:line-break/><text:span text:style-name="highlight_br0">}</text:span> <text:span text:style-name="highlight_kw1">else</text:span> <text:span text:style-name="highlight_br0">{</text:span><text:line-break/>message <text:span text:style-name="highlight_st0">"Nonjour Monsieur"</text:span><text:line-break/><text:span text:style-name="highlight_br0">}</text:span></text:p>
          </table:table-cell>
        </table:table-row>
      </table:table>
      <text:h text:style-name="Heading_20_3" text:outline-level="3"><text:bookmark-start text:name="__RefHeading___premier_temps_3"/><text:bookmark-start text:name="premier_temps"/>Premier temps<text:bookmark-end text:name="__RefHeading___premier_temps_3"/><text:bookmark-end text:name="premier_temps"/></text:h>
      <text:p text:style-name="Text_20_body">Après 5 à 6 minutes de réflexion, phase de bilan, de mise au point. Globalement le second code est compris.
Et les retours sont du style “On demande à l'ordinateur si l'on est une fille ou un garçon…”</text:p>
      <text:p text:style-name="Text_20_body">Le mot SI est donc mis en évidence, on le note au tableau. Et on écris l'algorithme correspondant.</text:p>
      <text:p text:style-name="Text_20_body">Par contre, le premier code, on tâtonne mais le résultat n'est pas réellement compris.</text:p>
      <text:h text:style-name="Heading_20_3" text:outline-level="3"><text:bookmark-start text:name="__RefHeading___second_temps_4"/><text:bookmark-start text:name="second_temps"/>Second temps<text:bookmark-end text:name="__RefHeading___second_temps_4"/><text:bookmark-end text:name="second_temps"/></text:h>
      <text:p text:style-name="Text_20_body">Donc pour le premier code, direction PC, les élèves le tapent et le testent plusieurs avec des valeurs différentes.</text:p>
      <text:p text:style-name="Text_20_body">C'est plus simple pour eux pour déterminer la finalité de ce code.</text:p>
      <text:p text:style-name="Text_20_body">On retourne à une phase collectif qui reprend le code ligne par ligne et on réalise ensemble un algorithme de fonctionnement.</text:p>
      <text:h text:style-name="Heading_20_2" text:outline-level="2"><text:bookmark-start text:name="__RefHeading___jouons_avec_les_couleurs_5"/><text:bookmark-start text:name="jouons_avec_les_couleurs"/>Jouons avec les couleurs<text:bookmark-end text:name="__RefHeading___jouons_avec_les_couleurs_5"/><text:bookmark-end text:name="jouons_avec_les_couleurs"/></text:h>
      <text:p text:style-name="Text_20_body"><text:span text:style-name="Emphasis">**
Inducteur : Demander de poser la question “Quelle couleur pour le carré. Laisser un choix entre les 3 couleurs et en fonction de la réponse, appliquer la couleur choisie.**</text:span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center" draw:name="0" text:anchor-type="paragraph" draw:z-index="0" svg:width="3.96875cm" style:rel-width="100%" svg:height="3.8231077981651cm" style:rel-height="scale"><draw:image xlink:href="Pictures/68008d8dad07377564d759eb64a431f9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1" text:anchor-type="paragraph" draw:z-index="1" svg:width="3.96875cm" style:rel-width="100%" svg:height="3.9256114130435cm" style:rel-height="scale"><draw:image xlink:href="Pictures/59f443a80d4aef633cfa2a7b77097c97.png" xlink:type="simple" xlink:show="embed" xlink:actuate="onLoad"/></draw:frame> </text:p>
          </table:table-cell>
          <table:table-cell office:value-type="string" table:style-name="tablecell">
            <text:p text:style-name="tablealignleft"><draw:frame draw:style-name="mediacenter" draw:name="2" text:anchor-type="paragraph" draw:z-index="2" svg:width="3.96875cm" style:rel-width="100%" svg:height="4.4412202380952cm" style:rel-height="scale"><draw:image xlink:href="Pictures/bf1d8ac6314938f57c5095fdde4e0129.png" xlink:type="simple" xlink:show="embed" xlink:actuate="onLoad"/></draw:frame> </text:p>
          </table:table-cell>
          <table:table-cell office:value-type="string" table:style-name="tablecell">
            <text:p text:style-name="tablealignleft"><draw:frame draw:style-name="mediacenter" draw:name="3" text:anchor-type="paragraph" draw:z-index="3" svg:width="3.96875cm" style:rel-width="100%" svg:height="3.8189858490566cm" style:rel-height="scale"><draw:image xlink:href="Pictures/f841593aa60fb52a679a6de517f569f4.png" xlink:type="simple" xlink:show="embed" xlink:actuate="onLoad"/></draw:frame> </text:p>
          </table:table-cell>
          <table:table-cell office:value-type="string" table:style-name="tablecell">
            <text:p text:style-name="tablealignleft"><draw:frame draw:style-name="mediacenter" draw:name="4" text:anchor-type="paragraph" draw:z-index="4" svg:width="3.96875cm" style:rel-width="100%" svg:height="2.7623898678414cm" style:rel-height="scale"><draw:image xlink:href="Pictures/297743b169c6d0f78991a5c0274ba3e3.png" xlink:type="simple" xlink:show="embed" xlink:actuate="onLoad"/></draw:frame></text:p>
          </table:table-cell>
        </table:table-row>
      </table:table>
      <text:p text:style-name="Text_20_body">L'élève va devoir réinvestir la condition <text:span text:style-name="Strong_20_Emphasis">if</text:span> mais non plus une fois mais sur plusieurs tests :</text:p>
      <text:list text:style-name="List_20_1" text:continue-numbering="false">
        <text:list-item>
          <text:p text:style-name="List_20_1_Content_First"> Tester si la valeur vaut “r” –&gt; on applique le rouge</text:p>
        </text:list-item>
        <text:list-item>
          <text:p text:style-name="List_20_1_Content"> Tester si la valeur vaut “b” –&gt; on applique le bleu</text:p>
        </text:list-item>
        <text:list-item>
          <text:p text:style-name="List_20_1_Content"> Tester si la valeur vaut “v” –&gt; on applique le vert</text:p>
        </text:list-item>
        <text:list-item>
          <text:p text:style-name="List_20_1_Content_Last"> Tester si la valeur ne correspond ni à “r”, “v” ou “b” –&gt; on laisse la couleur par défaut (noir)</text:p>
        </text:list-item>
      </text:list>
      <text:p text:style-name="Text_20_body">Proposition de code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reset<text:line-break/> <text:line-break/><text:span text:style-name="highlight_re1">$couleur</text:span> = ask <text:span text:style-name="highlight_st0">"Rouge (r), Vert (v) ou Bleu (b) ?"</text:span><text:line-break/> <text:line-break/><text:span text:style-name="highlight_co0"># Test du Rouge</text:span><text:line-break/><text:span text:style-name="highlight_kw1">if</text:span> <text:span text:style-name="highlight_br0">(</text:span><text:span text:style-name="highlight_re1">$couleur</text:span> == <text:span text:style-name="highlight_st0">"r"</text:span><text:span text:style-name="highlight_br0">)</text:span><text:s text:c="2"/><text:span text:style-name="highlight_br0">{</text:span> <text:line-break/><text:tab/>pencolor <text:span text:style-name="highlight_nu0">255</text:span>,<text:span text:style-name="highlight_nu0">0</text:span>,<text:span text:style-name="highlight_nu0">0</text:span><text:line-break/><text:span text:style-name="highlight_br0">}</text:span><text:line-break/> <text:line-break/><text:span text:style-name="highlight_co0"># Test du Vert</text:span><text:line-break/><text:span text:style-name="highlight_kw1">if</text:span> <text:span text:style-name="highlight_br0">(</text:span><text:span text:style-name="highlight_re1">$couleur</text:span> == <text:span text:style-name="highlight_st0">"v"</text:span><text:s text:c="2"/><text:span text:style-name="highlight_br0">{</text:span> <text:line-break/><text:tab/>pencolor <text:span text:style-name="highlight_nu0">0</text:span>,<text:span text:style-name="highlight_nu0">255</text:span>,<text:span text:style-name="highlight_nu0">0</text:span><text:line-break/><text:span text:style-name="highlight_br0">}</text:span><text:line-break/> <text:line-break/><text:span text:style-name="highlight_co0"># Test du Bleu</text:span><text:line-break/><text:span text:style-name="highlight_kw1">if</text:span> <text:span text:style-name="highlight_br0">(</text:span><text:span text:style-name="highlight_re1">$couleur</text:span> == <text:span text:style-name="highlight_st0">"b"</text:span><text:s text:c="2"/><text:span text:style-name="highlight_br0">{</text:span> <text:line-break/><text:tab/>pencolor <text:span text:style-name="highlight_nu0">0</text:span>,<text:span text:style-name="highlight_nu0">0</text:span>,<text:span text:style-name="highlight_nu0">255</text:span><text:line-break/><text:span text:style-name="highlight_br0">}</text:span><text:line-break/> <text:line-break/>repeat <text:span text:style-name="highlight_nu0">4</text:span> <text:span text:style-name="highlight_br0">{</text:span><text:line-break/><text:tab/>forward <text:span text:style-name="highlight_nu0">40</text:span><text:line-break/><text:tab/>turnright <text:span text:style-name="highlight_nu0">90</text:span><text:line-break/><text:span text:style-name="highlight_br0">}</text:span></text:p>
          </table:table-cell>
        </table:table-row>
      </table:table>
      <text:p text:style-name="Text_20_body"><draw:frame draw:style-name="PluginODTAutoStyle_Frame_7_text_frame" draw:name="Frame1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Attention le contenu des variables est sensible à la casse. C'est à dire que ”<text:span text:style-name="Strong_20_Emphasis">r</text:span>“ est différent de ”<text:span text:style-name="Strong_20_Emphasis">R</text:span>“.
Il faudra donc tester les deux si l'on veut que le programme est une batterie de tests exhaustive.</text:p></table:table-cell></table:table-row></table:table></draw:text-box></draw:frame></text:p>
      <text:h text:style-name="Heading_20_2" text:outline-level="2"><text:bookmark-start text:name="__RefHeading___l_operateur_or_ou_6"/><text:bookmark-start text:name="l_operateur_or_ou"/>L'opérateur OR (OU)<text:bookmark-end text:name="__RefHeading___l_operateur_or_ou_6"/><text:bookmark-end text:name="l_operateur_or_ou"/></text:h>
      <text:p text:style-name="Text_20_body">Rebondissons sur ce qui a été dit en dernier : pour le rouge, on va tester non seulement le ”<text:span text:style-name="Strong_20_Emphasis">r</text:span>“ mais aussi le ”<text:span text:style-name="Strong_20_Emphasis">R</text:span>“</text:p>
      <text:p text:style-name="Text_20_body">L'élève proposera de fait le code suivant composé de 2 séquences de test différentes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0"># Test du Rouge minuscule</text:span><text:line-break/><text:span text:style-name="highlight_kw1">if</text:span> <text:span text:style-name="highlight_br0">(</text:span><text:span text:style-name="highlight_re1">$couleur</text:span> == <text:span text:style-name="highlight_st0">"r"</text:span><text:span text:style-name="highlight_br0">)</text:span> <text:span text:style-name="highlight_br0">{</text:span> <text:line-break/><text:tab/>pencolor <text:span text:style-name="highlight_nu0">255</text:span>,<text:span text:style-name="highlight_nu0">0</text:span>,<text:span text:style-name="highlight_nu0">0</text:span><text:line-break/><text:span text:style-name="highlight_br0">}</text:span><text:line-break/><text:span text:style-name="highlight_co0"># Test du Rouge majuscule</text:span><text:line-break/><text:span text:style-name="highlight_kw1">if</text:span> <text:span text:style-name="highlight_br0">(</text:span><text:span text:style-name="highlight_re1">$couleur</text:span> == <text:span text:style-name="highlight_st0">"R"</text:span><text:span text:style-name="highlight_br0">)</text:span> <text:span text:style-name="highlight_br0">{</text:span> <text:line-break/><text:tab/>pencolor <text:span text:style-name="highlight_nu0">255</text:span>,<text:span text:style-name="highlight_nu0">0</text:span>,<text:span text:style-name="highlight_nu0">0</text:span><text:line-break/><text:span text:style-name="highlight_br0">}</text:span></text:p>
          </table:table-cell>
        </table:table-row>
      </table:table>
      <text:p text:style-name="Text_20_body">Faire réfléchir les élèves à un moyen de proposer un code plus simple, moins chargé, optimisé.
Style ”<text:span text:style-name="Emphasis"><text:span text:style-name="Strong_20_Emphasis">Et si on disait au PC de tester les 2 conditions d'emblée ? Comme avec un OU</text:span></text:span>“.</text:p>
      <text:p text:style-name="Text_20_body">On présente alors l'<text:span text:style-name="Strong_20_Emphasis"><text:span text:style-name="Emphasis">opérateur</text:span></text:span> <text:span text:style-name="Strong_20_Emphasis">or</text:span></text:p>
      <text:p text:style-name="Text_20_body">Ce qui donne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0"># Test du Rouge</text:span><text:line-break/><text:span text:style-name="highlight_kw1">if</text:span> <text:span text:style-name="highlight_br0">(</text:span><text:span text:style-name="highlight_re1">$couleur</text:span> == <text:span text:style-name="highlight_st0">"r"</text:span><text:span text:style-name="highlight_br0">)</text:span> or <text:span text:style-name="highlight_br0">(</text:span><text:span text:style-name="highlight_re1">$couleur</text:span> == <text:span text:style-name="highlight_st0">"R"</text:span> <text:span text:style-name="highlight_br0">{</text:span> <text:line-break/><text:tab/>pencolor <text:span text:style-name="highlight_nu0">255</text:span>,<text:span text:style-name="highlight_nu0">0</text:span>,<text:span text:style-name="highlight_nu0">0</text:span><text:line-break/><text:span text:style-name="highlight_br0">}</text:span></text:p>
          </table:table-cell>
        </table:table-row>
      </table:table>
      <text:p text:style-name="Text_20_body">Et les deux séquences de test se retrouve inscrites en une seule séquence.</text:p>
      <text:p text:style-name="Text_20_body">Donc le programme final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reset<text:line-break/> <text:line-break/><text:span text:style-name="highlight_re1">$couleur</text:span> = ask <text:span text:style-name="highlight_st0">"Rouge, Vert ou Bleu ?"</text:span><text:line-break/> <text:line-break/><text:span text:style-name="highlight_co0"># Test du Rouge</text:span><text:line-break/><text:span text:style-name="highlight_kw1">if</text:span> <text:span text:style-name="highlight_br0">(</text:span><text:span text:style-name="highlight_re1">$couleur</text:span> == <text:span text:style-name="highlight_st0">"r"</text:span><text:span text:style-name="highlight_br0">)</text:span> or <text:span text:style-name="highlight_br0">(</text:span><text:span text:style-name="highlight_re1">$couleur</text:span> == <text:span text:style-name="highlight_st0">"R"</text:span><text:span text:style-name="highlight_br0">)</text:span><text:s text:c="2"/><text:span text:style-name="highlight_br0">{</text:span> <text:line-break/><text:tab/>pencolor <text:span text:style-name="highlight_nu0">255</text:span>,<text:span text:style-name="highlight_nu0">0</text:span>,<text:span text:style-name="highlight_nu0">0</text:span><text:line-break/><text:span text:style-name="highlight_br0">}</text:span><text:line-break/> <text:line-break/><text:span text:style-name="highlight_co0"># Test du Vert</text:span><text:line-break/><text:span text:style-name="highlight_kw1">if</text:span> <text:span text:style-name="highlight_br0">(</text:span><text:span text:style-name="highlight_re1">$couleur</text:span> == <text:span text:style-name="highlight_st0">"v"</text:span><text:span text:style-name="highlight_br0">)</text:span> or <text:span text:style-name="highlight_br0">(</text:span><text:span text:style-name="highlight_re1">$couleur</text:span> == <text:span text:style-name="highlight_st0">"V"</text:span><text:span text:style-name="highlight_br0">)</text:span> <text:span text:style-name="highlight_br0">{</text:span> <text:line-break/><text:tab/>pencolor <text:span text:style-name="highlight_nu0">0</text:span>,<text:span text:style-name="highlight_nu0">255</text:span>,<text:span text:style-name="highlight_nu0">0</text:span><text:line-break/><text:span text:style-name="highlight_br0">}</text:span><text:line-break/> <text:line-break/><text:span text:style-name="highlight_co0"># Test du Bleu</text:span><text:line-break/><text:span text:style-name="highlight_kw1">if</text:span> <text:span text:style-name="highlight_br0">(</text:span><text:span text:style-name="highlight_re1">$couleur</text:span> == <text:span text:style-name="highlight_st0">"b"</text:span><text:span text:style-name="highlight_br0">)</text:span> or <text:span text:style-name="highlight_br0">(</text:span><text:span text:style-name="highlight_re1">$couleur</text:span> == <text:span text:style-name="highlight_st0">"B"</text:span><text:span text:style-name="highlight_br0">)</text:span> <text:span text:style-name="highlight_br0">{</text:span> <text:line-break/><text:tab/>pencolor <text:span text:style-name="highlight_nu0">0</text:span>,<text:span text:style-name="highlight_nu0">0</text:span>,<text:span text:style-name="highlight_nu0">255</text:span><text:line-break/><text:span text:style-name="highlight_br0">}</text:span><text:line-break/> <text:line-break/>repeat <text:span text:style-name="highlight_nu0">4</text:span> <text:span text:style-name="highlight_br0">{</text:span><text:line-break/><text:tab/>forward <text:span text:style-name="highlight_nu0">40</text:span><text:line-break/><text:tab/>turnright <text:span text:style-name="highlight_nu0">90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allez_plus_loin_7"/><text:bookmark-start text:name="allez_plus_loin"/>Allez plus loin<text:bookmark-end text:name="__RefHeading___allez_plus_loin_7"/><text:bookmark-end text:name="allez_plus_loin"/></text:h>
      <text:list text:style-name="List_20_1" text:continue-numbering="false">
        <text:list-item>
          <text:p text:style-name="LastListParagraph_List_20_1_Content_First"> Allez plus loin, en demandant de tester aussi avec les mots “rouge” et “ROUGE”. De même pour les autres couleurs.</text:p>
        </text:list-item>
      </text:list>
      <text:list text:style-name="List_20_1" text:continue-numbering="false">
        <text:list-item>
          <text:p text:style-name="LastListParagraph_List_20_1_Content_First"> Varier le programme avec une gamme de couleur plus importante</text:p>
        </text:list-item>
      </text:list>
      <text:h text:style-name="Heading_20_2" text:outline-level="2"><text:bookmark-start text:name="__RefHeading___et_le_else_8"/><text:bookmark-start text:name="et_le_else"/>Et le else ???<text:bookmark-end text:name="__RefHeading___et_le_else_8"/><text:bookmark-end text:name="et_le_else"/></text:h>
      <text:p text:style-name="Text_20_body"><text:span text:style-name="Emphasis"><text:span text:style-name="Strong_20_Emphasis">Inducteur : Demander de choisir la figure géométrique à tracer</text:span></text:span></text:p>
      <text:list text:style-name="List_20_1" text:continue-numbering="false">
        <text:list-item>
          <text:p text:style-name="LastListParagraph_List_20_1_Content_First"> Si figure est un carré → on trace un carré</text:p>
        </text:list-item>
      </text:list>
      <text:list text:style-name="List_20_1" text:continue-numbering="false">
        <text:list-item>
          <text:p text:style-name="LastListParagraph_List_20_1_Content_First"> Si figure est un triangle → on trace un carré</text:p>
        </text:list-item>
      </text:list>
      <text:list text:style-name="List_20_1" text:continue-numbering="false">
        <text:list-item>
          <text:p text:style-name="LastListParagraph_List_20_1_Content_First"> Si figure est un rectangle → on trace un carré</text:p>
        </text:list-item>
      </text:list>
      <text:list text:style-name="List_20_1" text:continue-numbering="false">
        <text:list-item>
          <text:p text:style-name="LastListParagraph_List_20_1_Content_First"> SI figure est un losange → on trace un losange</text:p>
        </text:list-item>
      </text:list>
      <text:p text:style-name="Text_20_body"><draw:frame draw:style-name="PluginODTAutoStyle_Frame_17_text_frame" draw:name="Frame2" text:anchor-type="paragraph" svg:width="289.134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Les programmes s'étoffent, pensez à l’intérieur des différents blocs à <text:span text:style-name="Strong_20_Emphasis">indenter</text:span> le code à l'aide de <text:span text:style-name="Strong_20_Emphasis">tabulations</text:span> pour faciliter sa lecture !</text:p></table:table-cell></table:table-row></table:table></draw:text-box></draw:frame></text:p>
      <text:p text:style-name="Text_20_body">Vu le bagage qu'il possède, cela ne devrait pas représenter de réels soucis de codage. Sans doute quelques erreurs de syntaxe.</text:p>
      <text:p text:style-name="Text_20_body"><draw:frame draw:style-name="PluginODTAutoStyle_Frame_21_text_frame" draw:name="Frame3" text:anchor-type="paragraph" svg:width="289.134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L'erreur la plus courante est de ne pas fermer systématiquement une accolade ouverte</text:p><table:table table:style-name="Table"><table:table-column table:style-name="odt_auto_style_table_column_11_1"/><table:table-row><table:table-cell office:value-type="string" table:style-name="tablecell"><text:p text:style-name="Preformatted_20_Text"><text:span text:style-name="highlight_br0">{</text:span> ...<text:line-break/><text:s text:c="2"/>bloc d<text:span text:style-name="highlight_st_h">'instruction 1<text:line-break/><text:s text:c="2"/># TEST<text:line-break/><text:s text:c="2"/>{<text:line-break/><text:s text:c="4"/>....<text:line-break/><text:s text:c="5"/>bloc d'</text:span>instruction<text:line-break/><text:s text:c="5"/>....<text:line-break/><text:s text:c="2"/><text:span text:style-name="highlight_br0">}</text:span><text:line-break/><text:span text:style-name="highlight_br0">}</text:span></text:p></table:table-cell></table:table-row></table:table></table:table-cell></table:table-row></table:table></draw:text-box></draw:frame></text:p>
      <text:p text:style-name="Text_20_body">Proposition de code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reset<text:line-break/> <text:line-break/><text:span text:style-name="highlight_re1">$figure</text:span> = ask <text:span text:style-name="highlight_st0">"Carré ? Rectangle ? Losange ? Triangle"</text:span><text:line-break/> <text:line-break/><text:span text:style-name="highlight_co0"># Test du carré</text:span><text:line-break/><text:span text:style-name="highlight_kw1">if</text:span> <text:span text:style-name="highlight_br0">(</text:span><text:span text:style-name="highlight_re1">$figure</text:span> == <text:span text:style-name="highlight_st0">"carré"</text:span><text:span text:style-name="highlight_br0">)</text:span> <text:span text:style-name="highlight_br0">{</text:span><text:line-break/><text:tab/>repeat <text:span text:style-name="highlight_nu0">4</text:span> <text:span text:style-name="highlight_br0">{</text:span><text:line-break/><text:tab/><text:tab/>forward <text:span text:style-name="highlight_nu0">40</text:span><text:line-break/><text:tab/><text:tab/>turnright <text:span text:style-name="highlight_nu0">90</text:span><text:line-break/><text:tab/><text:span text:style-name="highlight_br0">}</text:span><text:tab/><text:line-break/><text:span text:style-name="highlight_br0">}</text:span><text:line-break/> <text:line-break/><text:span text:style-name="highlight_co0"># Test du triangle</text:span><text:line-break/><text:span text:style-name="highlight_kw1">if</text:span> <text:span text:style-name="highlight_br0">(</text:span><text:span text:style-name="highlight_re1">$figure</text:span> == <text:span text:style-name="highlight_st0">"triangle"</text:span><text:span text:style-name="highlight_br0">)</text:span> <text:span text:style-name="highlight_br0">{</text:span><text:line-break/><text:tab/>repeat <text:span text:style-name="highlight_nu0">3</text:span> <text:span text:style-name="highlight_br0">{</text:span><text:line-break/><text:tab/><text:tab/>forward <text:span text:style-name="highlight_nu0">40</text:span><text:line-break/><text:tab/><text:tab/>turnright <text:span text:style-name="highlight_nu0">120</text:span><text:line-break/><text:tab/><text:span text:style-name="highlight_br0">}</text:span><text:tab/><text:line-break/><text:span text:style-name="highlight_br0">}</text:span><text:line-break/> <text:line-break/><text:span text:style-name="highlight_co0"># Test du losange</text:span><text:line-break/><text:span text:style-name="highlight_kw1">if</text:span> <text:span text:style-name="highlight_br0">(</text:span><text:span text:style-name="highlight_re1">$figure</text:span> == <text:span text:style-name="highlight_st0">"losange"</text:span><text:span text:style-name="highlight_br0">)</text:span> <text:span text:style-name="highlight_br0">{</text:span><text:line-break/><text:tab/>repeat <text:span text:style-name="highlight_nu0">6</text:span> <text:span text:style-name="highlight_br0">{</text:span><text:line-break/><text:tab/><text:tab/>forward <text:span text:style-name="highlight_nu0">40</text:span><text:line-break/><text:tab/><text:tab/>turnright <text:span text:style-name="highlight_nu0">60</text:span><text:line-break/><text:tab/><text:span text:style-name="highlight_br0">}</text:span><text:tab/><text:line-break/><text:span text:style-name="highlight_br0">}</text:span><text:line-break/> <text:line-break/><text:span text:style-name="highlight_co0"># Test du rectangle</text:span><text:line-break/><text:span text:style-name="highlight_kw1">if</text:span> <text:span text:style-name="highlight_br0">(</text:span><text:span text:style-name="highlight_re1">$figure</text:span> == <text:span text:style-name="highlight_st0">"rectangle"</text:span><text:span text:style-name="highlight_br0">)</text:span> <text:span text:style-name="highlight_br0">{</text:span><text:line-break/><text:tab/>repeat <text:span text:style-name="highlight_nu0">4</text:span> <text:span text:style-name="highlight_br0">{</text:span><text:line-break/><text:tab/><text:tab/>forward <text:span text:style-name="highlight_nu0">40</text:span><text:line-break/><text:tab/><text:tab/>turnright <text:span text:style-name="highlight_nu0">90</text:span><text:line-break/><text:tab/><text:tab/>forward <text:span text:style-name="highlight_nu0">80</text:span><text:line-break/><text:tab/><text:tab/>turnright <text:span text:style-name="highlight_nu0">90</text:span><text:line-break/><text:tab/><text:span text:style-name="highlight_br0">}</text:span><text:tab/><text:line-break/><text:span text:style-name="highlight_br0">}</text:span></text:p>
          </table:table-cell>
        </table:table-row>
      </table:table>
      <text:p text:style-name="Text_20_body">Bien sûr lors de l'invitation de saisie de la pop-up, il arrivera que l'élève ait fait une faute de saisie (orthographe ou frappe).</text:p>
      <text:p text:style-name="Text_20_body">Dans ce cas, la variante ne passera pas les tests et le programme ne fera rien.
Sous doute l'élève répondre : “Non, j'ai bien tapé le mot”, dans ce cas, utilisez l'inspecteur de code afin de bien faire l'erreur de saisie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center" draw:name="5" text:anchor-type="paragraph" draw:z-index="5" svg:width="10.583333333333cm" svg:height="7.0243362831858cm"><draw:image xlink:href="Pictures/9e9917a05baa9906860e42ee329dd5f2.png" xlink:type="simple" xlink:show="embed" xlink:actuate="onLoad"/></draw:frame></text:p>
          </table:table-cell>
          <table:table-cell office:value-type="string" table:style-name="tablecell">
            <text:p text:style-name="tablealignleft"> <draw:frame draw:style-name="medialeft" draw:name="6" text:anchor-type="paragraph" draw:z-index="6" svg:width="10.583333333333cm" svg:height="5.998495788207cm"><draw:image xlink:href="Pictures/c583a02be92d13cb564b7696d5b8eed1.png" xlink:type="simple" xlink:show="embed" xlink:actuate="onLoad"/></draw:frame></text:p>
          </table:table-cell>
        </table:table-row>
      </table:table>
      <text:p text:style-name="Text_20_body">Le programme va donc devoir être amélioré avec quelques lignes basiques de <text:span text:style-name="Strong_20_Emphasis">gestion de l'erreur</text:span>.</text:p>
      <text:p text:style-name="Text_20_body">Donc, on va réaliser les tests nécessaires et gérer tout ce qui ne correspond pas à ces tests.</text:p>
      <text:p text:style-name="Text_20_body"><text:span text:style-name="Strong_20_Emphasis">Si</text:span> (test) <text:span text:style-name="Strong_20_Emphasis">ALORS</text:span> (instruction)
<text:span text:style-name="Strong_20_Emphasis">Si</text:span> (autre test) <text:span text:style-name="Strong_20_Emphasis">ALORS</text:span> (autre instruction)
…
<text:span text:style-name="Strong_20_Emphasis">Si</text:span> (autre test) <text:span text:style-name="Strong_20_Emphasis">ALORS</text:span> (autre instruction)</text:p>
      <text:p text:style-name="Text_20_body">Et enfin </text:p>
      <text:p text:style-name="Text_20_body"><text:span text:style-name="Strong_20_Emphasis"><text:span text:style-name="underline">SINON</text:span></text:span> <text:span text:style-name="Strong_20_Emphasis">ALORS</text:span> (instruction)</text:p>
      <text:p text:style-name="Text_20_body">On introduit alors le mot clef, l'opérateur <text:span text:style-name="Strong_20_Emphasis">ELSE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center" draw:name="7" text:anchor-type="paragraph" draw:z-index="7" svg:width="5.2916666666667cm" style:rel-width="100%" svg:height="3.6306053811659cm" style:rel-height="scale"><draw:image xlink:href="Pictures/dcefae924451f7a324f0b40ff137d31d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center" draw:name="8" text:anchor-type="paragraph" draw:z-index="8" svg:width="10.583333333333cm" svg:height="3.6760693215339cm"><draw:image xlink:href="Pictures/444e26ed8536c5ae927935e5f711b594.png" xlink:type="simple" xlink:show="embed" xlink:actuate="onLoad"/></draw:frame></text:p>
          </table:table-cell>
        </table:table-row>
      </table:table>
      <text:p text:style-name="Text_20_body"><draw:frame draw:style-name="mediacenter" draw:name="9" text:anchor-type="paragraph" draw:z-index="9" svg:width="10.583333333333cm" svg:height="6.0026299969943cm"><draw:image xlink:href="Pictures/a65c9e80a376ce2d0e7a6fc92e50fc08.png" xlink:type="simple" xlink:show="embed" xlink:actuate="onLoad"/></draw:frame>====== Situation problème : périmètre ou aire ======</text:p>
      <text:p text:style-name="Text_20_body">On va réinvestir le tout dans une situation de recherche simple.</text:p>
      <text:p text:style-name="Text_20_body">Demander de coder un petit script permettant de calculer soit l'aire soit le périmètre d'un carré.</text:p>
      <text:p text:style-name="Text_20_body">Faire le point avec les élèves sur les étapes à réaliser</text:p>
      <text:p text:style-name="Text_20_body">**  * Poser la question : périmètre ? aire ?</text:p>
      <text:list text:style-name="List_20_1" text:continue-numbering="false">
        <text:list-item>
          <text:p text:style-name="List_20_1_Content_First"> Tester la réponse</text:p>
        </text:list-item>
        <text:list-item>
          <text:p text:style-name="List_20_1_Content"> En fonction de la réponse, appliquer la formule de l'aire ou du périmètre</text:p>
        </text:list-item>
        <text:list-item>
          <text:p text:style-name="List_20_1_Content"> Afficher la réponse dans la bonne unité</text:p>
        </text:list-item>
        <text:list-item>
          <text:p text:style-name="List_20_1_Content_Last"> Éventuellement, tracer la figure**</text:p>
        </text:list-item>
      </text:list>
      <text:p text:style-name="Text_20_body"><draw:frame draw:style-name="PluginODTAutoStyle_Frame_29_text_frame" draw:name="Frame4" text:anchor-type="paragraph" svg:width="289.134pt" draw:z-index="0" svg:min-height="1cm"><draw:text-box><table:table table:style-name="Table"><table:table-column table:style-name="odt_auto_style_table_column_15_1"/><table:table-row><table:table-cell office:value-type="string" table:style-name="tablecell"><text:p text:style-name="tablealignleft">Il est recommander avant cette séance de raviver les connaissances nécessaires à la compréhension de cette problématique.
Rappeler ce qu'est un <text:span text:style-name="Strong_20_Emphasis">périmètre</text:span> et une <text:span text:style-name="Strong_20_Emphasis">aire</text:span> (compétence de géométrie de cycle 3) et <text:span text:style-name="Strong_20_Emphasis">les unités associées</text:span>.
Au besoin, retravailler sur des feuilles 5 X 5 et faisant surligner le périmètre et colorier les aires. Puis avec des carrés de dimensions différentes avec lesquels on recouvre des parties de la classe : le bureau, le tableau (parfois en utilisant un encadrement si ces recouvrements ne tombent pas justes).</text:p></table:table-cell></table:table-row></table:table></draw:text-box></draw:frame></text:p>
      <text:p text:style-name="Text_20_body">Proposition de code</text:p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reset<text:line-break/>spritehide<text:line-break/> <text:line-break/><text:span text:style-name="highlight_re1">$var</text:span> = ask <text:span text:style-name="highlight_st0">"Taper 'p' pour périmètre, 'a' pour aire."</text:span><text:line-break/><text:span text:style-name="highlight_re1">$cote</text:span> = ask <text:span text:style-name="highlight_st0">"Taille du côté de votre carré ?"</text:span><text:line-break/> <text:line-break/><text:span text:style-name="highlight_co0"># Si p , on calcule le périmètre</text:span><text:line-break/><text:span text:style-name="highlight_kw1">if</text:span> <text:span text:style-name="highlight_br0">(</text:span><text:span text:style-name="highlight_re1">$var</text:span> == <text:span text:style-name="highlight_st0">"p"</text:span><text:span text:style-name="highlight_br0">)</text:span> <text:span text:style-name="highlight_br0">{</text:span><text:line-break/><text:tab/><text:span text:style-name="highlight_re1">$reponse</text:span> = <text:span text:style-name="highlight_nu0">4</text:span> <text:span text:style-name="highlight_sy0">*</text:span> <text:span text:style-name="highlight_re1">$cote</text:span><text:line-break/><text:tab/><text:span text:style-name="highlight_re1">$message</text:span> = <text:span text:style-name="highlight_st0">"Le périmètre est de "</text:span> + <text:span text:style-name="highlight_re1">$reponse</text:span> + <text:span text:style-name="highlight_st0">" cm."</text:span><text:line-break/><text:span text:style-name="highlight_co0"># Sinon l'aire</text:span><text:line-break/><text:span text:style-name="highlight_br0">}</text:span> <text:span text:style-name="highlight_kw1">else</text:span> <text:span text:style-name="highlight_br0">{</text:span><text:line-break/><text:tab/><text:span text:style-name="highlight_re1">$reponse</text:span> = <text:span text:style-name="highlight_re1">$cote</text:span> <text:span text:style-name="highlight_sy0">*</text:span> <text:span text:style-name="highlight_re1">$cote</text:span><text:line-break/><text:tab/><text:span text:style-name="highlight_re1">$message</text:span> = <text:span text:style-name="highlight_st0">"Le périmètre est de "</text:span> + <text:span text:style-name="highlight_re1">$reponse</text:span> + <text:span text:style-name="highlight_st0">" cm2."</text:span><text:line-break/><text:span text:style-name="highlight_br0">}</text:span><text:line-break/> <text:line-break/><text:span text:style-name="highlight_co0"># On affiche la réponse</text:span><text:line-break/>go <text:span text:style-name="highlight_nu0">25</text:span>,<text:span text:style-name="highlight_nu0">100</text:span><text:line-break/>print <text:span text:style-name="highlight_re1">$message</text:span><text:line-break/> <text:line-break/> <text:line-break/><text:span text:style-name="highlight_co0"># On dessine le carré</text:span><text:line-break/>go <text:span text:style-name="highlight_nu0">50</text:span>,<text:span text:style-name="highlight_nu0">350</text:span><text:line-break/>repeat <text:span text:style-name="highlight_nu0">4</text:span> <text:span text:style-name="highlight_br0">{</text:span><text:line-break/><text:tab/>forward <text:span text:style-name="highlight_re1">$cote</text:span><text:line-break/><text:tab/>turnright <text:span text:style-name="highlight_nu0">90</text:span><text:line-break/><text:span text:style-name="highlight_br0">}</text:span></text:p>
          </table:table-cell>
        </table:table-row>
      </table:table>
      <text:h text:style-name="Heading_20_2" text:outline-level="2"><text:bookmark-start text:name="__RefHeading___navigation_9"/><text:bookmark-start text:name="navigation"/>Navigation<text:bookmark-end text:name="__RefHeading___navigation_9"/><text:bookmark-end text:name="navigatio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ge précédente       </text:p>
          </table:table-cell>
          <table:table-cell office:value-type="string" table:style-name="tableheader">
            <text:p text:style-name="Table_20_Heading"> Sommaire                                  </text:p>
          </table:table-cell>
          <table:table-cell office:value-type="string" table:style-name="tableheader">
            <text:p text:style-name="Table_20_Heading"> Page suivante   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cbiot.fr/dokuwiki/kturtle:kturtle-activites-10" text:style-name="Internet_20_link" text:visited-style-name="Visited_20_Internet_20_Link">Et le hasard dans tout cela ?</text:a> </text:p>
          </table:table-cell>
          <table:table-cell office:value-type="string" table:style-name="tablecell">
            <text:p text:style-name="tablealignleft"> <text:a xlink:type="simple" xlink:href="https://cbiot.fr/dokuwiki/doku.php#kturtle" text:style-name="Internet_20_link" text:visited-style-name="Visited_20_Internet_20_Link">sommaire</text:a> </text:p>
          </table:table-cell>
          <table:table-cell office:value-type="string" table:style-name="tablecell">
            <text:p text:style-name="tablealignleft"><text:a xlink:type="simple" xlink:href="https://cbiot.fr/dokuwiki/kturtle:kturtle-activites-12" text:style-name="Internet_20_link" text:visited-style-name="Visited_20_Internet_20_Link">Une boucle de comptag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21::06:50</meta:creation-date>
    <dc:creator>Generated</dc:creator>
    <dc:date>2026-09-10T21::06:50</dc:date>
    <dc:language>en-US</dc:language>
    <meta:editing-cycles>1</meta:editing-cycles>
    <meta:editing-duration>PT0S</meta:editing-duration>
    <dc:title>kturtle:kturtle-activites-11</dc:title>
  </office:meta>
</office:document-meta>
</file>