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turtle:kturtle-activites-12"/><text:bookmark-start text:name="__RefHeading___une_boucle_de_comptage_1"/><text:bookmark-start text:name="une_boucle_de_comptage"/>Une boucle de comptage<text:bookmark-end text:name="__RefHeading___une_boucle_de_comptage_1"/><text:bookmark-end text:name="une_boucle_de_comptage"/></text:h>
      <text:p text:style-name="Text_20_body">Une boucle de comptage est une boucle qui va incrémenter un chiffre / nombre autant de fois que souhaité.</text:p>
      <text:p text:style-name="Text_20_body">Style
POUR $maVariable EGALE A CHIFFRE JUSQUE UN_AUTRE_CHIFFRE {</text:p>
      <text:p text:style-name="Text_20_body">Rappelons aux élèves le code réalisé pour la construction de tables de Pythagore et essayons de l'optimiser avec ce qui a été mis en évidence plus haut (la boucle de comptage)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9-08T20::22:25</meta:creation-date>
    <dc:creator>Generated</dc:creator>
    <dc:date>2026-09-08T20::22:25</dc:date>
    <dc:language>en-US</dc:language>
    <meta:editing-cycles>1</meta:editing-cycles>
    <meta:editing-duration>PT0S</meta:editing-duration>
    <dc:title>kturtle:kturtle-activites-12</dc:title>
  </office:meta>
</office:document-meta>
</file>