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e6a2b02a7e90170bf2d55c9854a504.png"/>
  <manifest:file-entry manifest:media-type="image/png" manifest:full-path="Pictures/1b793b9b44878da19094cd6b5c0c22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turtle:kturtle-activites-prep"/><text:bookmark-start text:name="__RefHeading___preparation_a_kturtle_1"/><text:bookmark-start text:name="preparation_a_kturtle"/>Préparation à Kturtle<text:bookmark-end text:name="__RefHeading___preparation_a_kturtle_1"/><text:bookmark-end text:name="preparation_a_kturtle"/></text:h>
      <text:p text:style-name="Text_20_body">Pas obligatoire, mais il est intéressant de préparer un minimum les élèves en géométrie et en anglais.</text:p>
      <text:h text:style-name="Heading_20_2" text:outline-level="2"><text:bookmark-start text:name="__RefHeading___en_geometrie_2"/><text:bookmark-start text:name="en_geometrie"/>En géométrie<text:bookmark-end text:name="__RefHeading___en_geometrie_2"/><text:bookmark-end text:name="en_geometrie"/></text:h>
      <text:p text:style-name="Text_20_body">Connaître les bases de géométrie :</text:p>
      <text:list text:style-name="List_20_1" text:continue-numbering="false">
        <text:list-item>
          <text:p text:style-name="List_20_1_Content_First"> Propriétés du carré : 4 cotés de même longueur, angles droits (90 degrés).</text:p>
        </text:list-item>
        <text:list-item>
          <text:p text:style-name="List_20_1_Content_Last"> Propriétés du rectangle : cotés opposés de même longueur, angles droits (90 degrés).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Figure </text:p>
          </table:table-cell>
          <table:table-cell office:value-type="string" table:style-name="tableheader">
            <text:p text:style-name="Table_20_Heading"> Image 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5.2916666666667cm" style:rel-width="100%" svg:height="5.0836972343523cm" style:rel-height="scale"><draw:image xlink:href="Pictures/0fe6a2b02a7e90170bf2d55c9854a504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5.2916666666667cm" style:rel-width="100%" svg:height="3.8631178707224cm" style:rel-height="scale"><draw:image xlink:href="Pictures/1b793b9b44878da19094cd6b5c0c2222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en_anglais_3"/><text:bookmark-start text:name="en_anglais"/>En anglais<text:bookmark-end text:name="__RefHeading___en_anglais_3"/><text:bookmark-end text:name="en_anglais"/></text:h>
      <text:p text:style-name="Text_20_body">Bien que Kturtle propose de personnaliser l'apprentissage du code par un module Français , j'ai fait le choix de garder le module Anglais par défaut car le vocabulaire à connaître n'est guère compliqué. De plus, il peut être étudié lors de cours d'anglais. Sans compter, que la programmation se fera par la suite en Anglais (sous python), donc autant y mettre les pieds de suite.</text:p>
      <text:p text:style-name="Text_20_body">Ce vocabulaire peut être utiliser lors des séances d'anglais sur l'acquisition des actions : move et autres verbes d'action, des couleurs…</text:p>
      <text:p text:style-name="Text_20_body">Ces apprentissages sont poursuivis lors de séances d'EPS où l'on pratique ces actions en situation : turn around, turn right, move foward, move back, up, down, etc…</text:p>
      <text:p text:style-name="Text_20_body">Voici les mots qu'il est utile de connaître avant de se lancer dans la programmation avec kturt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nglish</text:p>
          </table:table-cell>
          <table:table-cell office:value-type="string" table:style-name="tableheader">
            <text:p text:style-name="Table_20_Heading">Français</text:p>
          </table:table-cell>
        </table:table-row>
        <table:table-row>
          <table:table-cell office:value-type="string" table:style-name="tablecell">
            <text:p text:style-name="tablealignleft">move forward</text:p>
          </table:table-cell>
          <table:table-cell office:value-type="string" table:style-name="tablecell">
            <text:p text:style-name="tablealignleft">Avancer</text:p>
          </table:table-cell>
        </table:table-row>
        <table:table-row>
          <table:table-cell office:value-type="string" table:style-name="tablecell">
            <text:p text:style-name="tablealignleft">move back</text:p>
          </table:table-cell>
          <table:table-cell office:value-type="string" table:style-name="tablecell">
            <text:p text:style-name="tablealignleft">Reculer</text:p>
          </table:table-cell>
        </table:table-row>
        <table:table-row>
          <table:table-cell office:value-type="string" table:style-name="tablecell">
            <text:p text:style-name="tablealignleft">Turn right</text:p>
          </table:table-cell>
          <table:table-cell office:value-type="string" table:style-name="tablecell">
            <text:p text:style-name="tablealignleft">Tourner à droite</text:p>
          </table:table-cell>
        </table:table-row>
        <table:table-row>
          <table:table-cell office:value-type="string" table:style-name="tablecell">
            <text:p text:style-name="tablealignleft">Turn left</text:p>
          </table:table-cell>
          <table:table-cell office:value-type="string" table:style-name="tablecell">
            <text:p text:style-name="tablealignleft">Tourner à gauche</text:p>
          </table:table-cell>
        </table:table-row>
        <table:table-row>
          <table:table-cell office:value-type="string" table:style-name="tablecell">
            <text:p text:style-name="tablealignleft">Colors</text:p>
          </table:table-cell>
          <table:table-cell office:value-type="string" table:style-name="tablecell">
            <text:p text:style-name="tablealignleft">Les couleurs </text:p>
          </table:table-cell>
        </table:table-row>
        <table:table-row>
          <table:table-cell office:value-type="string" table:style-name="tablecell">
            <text:p text:style-name="tablealignleft">Reset</text:p>
          </table:table-cell>
          <table:table-cell office:value-type="string" table:style-name="tablecell">
            <text:p text:style-name="tablealignleft">Effacer, réinitialis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9T08::52:05</meta:creation-date>
    <dc:creator>Generated</dc:creator>
    <dc:date>2026-09-09T08::52:05</dc:date>
    <dc:language>en-US</dc:language>
    <meta:editing-cycles>1</meta:editing-cycles>
    <meta:editing-duration>PT0S</meta:editing-duration>
    <dc:title>kturtle:kturtle-activites-prep</dc:title>
  </office:meta>
</office:document-meta>
</file>