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dc2cf5210282e52953854acdd75a28.png"/>
  <manifest:file-entry manifest:media-type="image/svg+xml" manifest:full-path="Pictures/6ee21fcda7de62a4bb13178198c2afff.svg"/>
  <manifest:file-entry manifest:media-type="image/png" manifest:full-path="Pictures/a9d695c83f71e8c79119f0df8b16f361.png"/>
  <manifest:file-entry manifest:media-type="image/png" manifest:full-path="Pictures/df48f7fea02b75b6d4f68bb335918346.png"/>
  <manifest:file-entry manifest:media-type="image/png" manifest:full-path="Pictures/682e605e5041f47eb8afed4ae9583b5f.png"/>
  <manifest:file-entry manifest:media-type="image/png" manifest:full-path="Pictures/63d6eb78cbd26848505721c8a3792b8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turtle:kturtle"/><text:bookmark-start text:name="__RefHeading___kturtle_1"/><text:bookmark-start text:name="kturtle"/>Kturtle<text:bookmark-end text:name="__RefHeading___kturtle_1"/><text:bookmark-end text:name="kturtle"/></text:h>
      <text:h text:style-name="Heading_20_2" text:outline-level="2"><text:bookmark-start text:name="__RefHeading___sous_linux_2"/><text:bookmark-start text:name="sous_linux"/>Sous Linux<text:bookmark-end text:name="__RefHeading___sous_linux_2"/><text:bookmark-end text:name="sous_linux"/></text:h>
      <text:p text:style-name="Text_20_body">Kturtle est disponible sur toutes les distributions Linux.</text:p>
      <text:p text:style-name="Text_20_body">Si jamais il n'était pas installé par défaut sur votre distribution, vous pouvez l'installer via le gestionnaire de paquet Synaptic ou en ligne de commande.</text:p>
      <text:h text:style-name="Heading_20_4" text:outline-level="4"><text:bookmark-start text:name="__RefHeading___via_le_gestionnaire_de_paquets_synaptic_3"/><text:bookmark-start text:name="via_le_gestionnaire_de_paquets_synaptic"/>Via le gestionnaire de paquets Synaptic<text:bookmark-end text:name="__RefHeading___via_le_gestionnaire_de_paquets_synaptic_3"/><text:bookmark-end text:name="via_le_gestionnaire_de_paquets_synaptic"/></text:h>
      <text:p text:style-name="Text_20_body"><draw:frame draw:style-name="mediacenter" draw:name="0" text:anchor-type="paragraph" draw:z-index="0" svg:width="10.583333333333cm" svg:height="3.9668997668998cm"><draw:image xlink:href="Pictures/6bdc2cf5210282e52953854acdd75a28.png" xlink:type="simple" xlink:show="embed" xlink:actuate="onLoad"/></draw:frame></text:p>
      <text:p text:style-name="Text_20_body">Le sélectionner pour installation et <text:span text:style-name="Strong_20_Emphasis">Mettre à jour</text:span>.</text:p>
      <text:h text:style-name="Heading_20_4" text:outline-level="4"><text:bookmark-start text:name="__RefHeading___en_ligne_de_commande_4"/><text:bookmark-start text:name="en_ligne_de_commande"/>En ligne de commande<text:bookmark-end text:name="__RefHeading___en_ligne_de_commande_4"/><text:bookmark-end text:name="en_ligne_de_command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root<text:span text:style-name="highlight_sy0">@</text:span>Fenrir:<text:span text:style-name="highlight_sy0">/</text:span>home<text:span text:style-name="highlight_sy0">/</text:span>ragnarok<text:span text:style-name="highlight_co0"># apt search kturtle</text:span><text:line-break/>En train de trier... Fait<text:line-break/>Recherche en texte intégral... Fait<text:line-break/>kturtle<text:span text:style-name="highlight_sy0">/</text:span>unstable,now <text:span text:style-name="highlight_nu0">4</text:span>:18.04.1-<text:span text:style-name="highlight_nu0">1</text:span>+b1 amd64<text:s text:c="2"/><text:span text:style-name="highlight_br0">[</text:span>Non <text:span text:style-name="highlight_kw2">install</text:span>é<text:span text:style-name="highlight_br0">]</text:span><text:line-break/><text:s text:c="2"/>educational programming environment<text:line-break/> <text:line-break/>librdf-trinex-serializer-mockturtlesoup-perl<text:span text:style-name="highlight_sy0">/</text:span>unstable <text:span text:style-name="highlight_nu0">0.006</text:span>-<text:span text:style-name="highlight_nu0">1</text:span> all<text:line-break/><text:s text:c="2"/>RDF<text:span text:style-name="highlight_sy0">/</text:span>Turtle serializer pleasant <text:span text:style-name="highlight_kw1">for</text:span> humans to look at<text:line-break/> <text:line-break/>root<text:span text:style-name="highlight_sy0">@</text:span>Fenrir:<text:span text:style-name="highlight_sy0">/</text:span>home<text:span text:style-name="highlight_sy0">/</text:span>ragnarok<text:span text:style-name="highlight_co0"># apt install kturtle</text:span></text:p>
          </table:table-cell>
        </table:table-row>
      </table:table>
      <text:p text:style-name="Text_20_body"><draw:frame draw:style-name="PluginODTAutoStyle_Frame_3_text_frame" draw:name="Frame1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Certaines distributions n'utilisent pas le compte root (base ubuntu, mint…)
Utiliser alors la commande “$ <text:span text:style-name="Strong_20_Emphasis">sudo</text:span> apt search kturtle” “$ <text:span text:style-name="Strong_20_Emphasis">sudo</text:span> apt install kturtle”</text:p></table:table-cell></table:table-row></table:table></draw:text-box></draw:frame></text:p>
      <text:h text:style-name="Heading_20_2" text:outline-level="2"><text:bookmark-start text:name="__RefHeading___sous_freebsd_5"/><text:bookmark-start text:name="sous_freebsd"/>Sous freeBSD<text:bookmark-end text:name="__RefHeading___sous_freebsd_5"/><text:bookmark-end text:name="sous_freebsd"/></text:h>
      <text:h text:style-name="Heading_20_2" text:outline-level="2"><text:bookmark-start text:name="__RefHeading___sous_windows_6"/><text:bookmark-start text:name="sous_windows"/>Sous Windows<text:bookmark-end text:name="__RefHeading___sous_windows_6"/><text:bookmark-end text:name="sous_windows"/></text:h>
      <text:p text:style-name="Text_20_body">Même si je ne vais pas vous recommander d'utiliser ce Système d'exploitation… <draw:frame draw:style-name="media" draw:name="1" text:anchor-type="as-char" draw:z-index="1" svg:width="" svg:rel-width="100%" svg:height="0cm"><draw:image xlink:href="Pictures/6ee21fcda7de62a4bb13178198c2afff.svg" xlink:type="simple" xlink:show="embed" xlink:actuate="onLoad"/></draw:frame>, certains d'entre vous n'installerons pas Linux, dommage…</text:p>
      <text:p text:style-name="Text_20_body">Donc sous Windows, dans la section Liens ci-dessous vous trouverez un lien pour installer des applications KDE sous Windows. Je n'ai pas essayé, à vous de voir.</text:p>
      <text:p text:style-name="Text_20_body">Personnellement je vous recommanderai de travailler depuis une clef USB Live contenant une distribution LINUX avec par défaut kturtle (comme <text:a xlink:type="simple" xlink:href="https://primtux.fr/" text:style-name="Internet_20_link" text:visited-style-name="Visited_20_Internet_20_Link">primtux </text:a>)
Dans ce cas :</text:p>
      <text:list text:style-name="List_20_1" text:continue-numbering="false">
        <text:list-item>
          <text:p text:style-name="List_20_1_Content_First"> Récupérer ISO de Primtux pour votre machine</text:p>
        </text:list-item>
        <text:list-item>
          <text:p text:style-name="List_20_1_Content"> Préparer et graver votre clef USB (un tuto est disponible <text:a xlink:type="simple" xlink:href="https://wiki.primtux.fr/doku.php/installer_utiliser_primtux2#telecharger_et_essayer_primtux" text:style-name="Internet_20_link" text:visited-style-name="Visited_20_Internet_20_Link">ici</text:a>)</text:p>
        </text:list-item>
        <text:list-item>
          <text:p text:style-name="List_20_1_Content"> BIOS du PC : vérifier que le démarrage depuis une clef USB est activé</text:p>
        </text:list-item>
        <text:list-item>
          <text:p text:style-name="List_20_1_Content"> Brancher la clef</text:p>
        </text:list-item>
        <text:list-item>
          <text:p text:style-name="List_20_1_Content_Last"> Démarrer depuis la clef (option au démarrage de la machine)</text:p>
        </text:list-item>
      </text:list>
      <text:h text:style-name="Heading_20_1" text:outline-level="1"><text:bookmark-start text:name="__RefHeading___quelques_liens_7"/><text:bookmark-start text:name="quelques_liens"/>Quelques liens<text:bookmark-end text:name="__RefHeading___quelques_liens_7"/><text:bookmark-end text:name="quelques_liens"/></text:h>
      <text:list text:style-name="List_20_1" text:continue-numbering="false">
        <text:list-item>
          <text:p text:style-name="List_20_1_Content_First"> <text:a xlink:type="simple" xlink:href="https://docs.kde.org/trunk5/en/kdeedu/kturtle/commands.html" text:style-name="Internet_20_link" text:visited-style-name="Visited_20_Internet_20_Link"> kturtle doc</text:a></text:p>
        </text:list-item>
        <text:list-item>
          <text:p text:style-name="List_20_1_Content"> <text:a xlink:type="simple" xlink:href="https://docs.kde.org/stable5/en/kdeedu/kturtle/kturtle.pdf" text:style-name="Internet_20_link" text:visited-style-name="Visited_20_Internet_20_Link"> Doc kturtle PDF</text:a></text:p>
        </text:list-item>
        <text:list-item>
          <text:p text:style-name="List_20_1_Content"> <text:a xlink:type="simple" xlink:href="http://chene-bleu.info/i/ladifference/vweb2.asp?quelarticle=70483" text:style-name="Internet_20_link" text:visited-style-name="Visited_20_Internet_20_Link"> Introduction</text:a></text:p>
        </text:list-item>
        <text:list-item>
          <text:p text:style-name="List_20_1_Content"> <text:a xlink:type="simple" xlink:href="http://www.waielbi.net/Apprendre-a-coder-a-l-ecole-avec-le-Logo" text:style-name="Internet_20_link" text:visited-style-name="Visited_20_Internet_20_Link"> Apprendre  à coder avec le logo</text:a></text:p>
        </text:list-item>
        <text:list-item>
          <text:p text:style-name="List_20_1_Content_Last"> <text:a xlink:type="simple" xlink:href="https://techbase.kde.org/Getting_Started/Build/Historic/KDE4_Windows" text:style-name="Internet_20_link" text:visited-style-name="Visited_20_Internet_20_Link"> kturtle sous windows</text:a></text:p>
        </text:list-item>
      </text:list>
      <text:h text:style-name="Heading_20_1" text:outline-level="1"><text:bookmark-start text:name="__RefHeading___quelques_exemples_8"/><text:bookmark-start text:name="quelques_exemples"/>Quelques exemples<text:bookmark-end text:name="__RefHeading___quelques_exemples_8"/><text:bookmark-end text:name="quelques_exemples"/></text:h>
      <text:p text:style-name="Text_20_body">Figures réalisées par des élèves de CM1 / CM2
En séances libres, à tâtons…</text:p>
      <text:p text:style-name="Text_20_body"><draw:frame draw:style-name="mediacenter" draw:name="2" text:anchor-type="paragraph" draw:z-index="2" svg:width="10.583333333333cm" svg:height="6.3417317708333cm"><draw:image xlink:href="Pictures/a9d695c83f71e8c79119f0df8b16f361.png" xlink:type="simple" xlink:show="embed" xlink:actuate="onLoad"/></draw:frame>
<draw:frame draw:style-name="mediacenter" draw:name="3" text:anchor-type="paragraph" draw:z-index="3" svg:width="10.583333333333cm" svg:height="6.3417317708333cm"><draw:image xlink:href="Pictures/df48f7fea02b75b6d4f68bb335918346.png" xlink:type="simple" xlink:show="embed" xlink:actuate="onLoad"/></draw:frame>
<draw:frame draw:style-name="mediacenter" draw:name="4" text:anchor-type="paragraph" draw:z-index="4" svg:width="10.583333333333cm" svg:height="6.3417317708333cm"><draw:image xlink:href="Pictures/682e605e5041f47eb8afed4ae9583b5f.png" xlink:type="simple" xlink:show="embed" xlink:actuate="onLoad"/></draw:frame>
<draw:frame draw:style-name="mediacenter" draw:name="5" text:anchor-type="paragraph" draw:z-index="5" svg:width="10.583333333333cm" svg:height="9.9742206235012cm"><draw:image xlink:href="Pictures/63d6eb78cbd26848505721c8a3792b85.png" xlink:type="simple" xlink:show="embed" xlink:actuate="onLoad"/></draw:frame></text:p>
      <text:h text:style-name="Heading_20_1" text:outline-level="1"><text:bookmark-start text:name="__RefHeading___navigation_9"/><text:bookmark-start text:name="navigation"/>Navigation<text:bookmark-end text:name="__RefHeading___navigation_9"/><text:bookmark-end text:name="naviga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age précédente       </text:p>
          </table:table-cell>
          <table:table-cell office:value-type="string" table:style-name="tableheader">
            <text:p text:style-name="Table_20_Heading"> Sommaire                                  </text:p>
          </table:table-cell>
          <table:table-cell office:value-type="string" table:style-name="tableheader">
            <text:p text:style-name="Table_20_Heading"> Page suivante       </text:p>
          </table:table-cell>
        </table:table-row>
        <table:table-row>
          <table:table-cell office:value-type="string" table:style-name="tablecell">
            <text:p text:style-name="tablealignleft"> - - -  </text:p>
          </table:table-cell>
          <table:table-cell office:value-type="string" table:style-name="tablecell">
            <text:p text:style-name="tablealignleft"> <text:a xlink:type="simple" xlink:href="https://cbiot.fr/dokuwiki/doku.php#kturtle" text:style-name="Internet_20_link" text:visited-style-name="Visited_20_Internet_20_Link">sommaire</text:a> </text:p>
          </table:table-cell>
          <table:table-cell office:value-type="string" table:style-name="tablecell">
            <text:p text:style-name="tablealignleft"> <text:a xlink:type="simple" xlink:href="https://cbiot.fr/dokuwiki/kturtle:kturtle-activites-prep" text:style-name="Internet_20_link" text:visited-style-name="Visited_20_Internet_20_Link">Activités préparatoires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0T19::53:30</meta:creation-date>
    <dc:creator>Generated</dc:creator>
    <dc:date>2026-09-10T19::53:30</dc:date>
    <dc:language>en-US</dc:language>
    <meta:editing-cycles>1</meta:editing-cycles>
    <meta:editing-duration>PT0S</meta:editing-duration>
    <dc:title>kturtle:kturtle</dc:title>
  </office:meta>
</office:document-meta>
</file>