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6c45c78730aebf381bb4ce4134d91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stebinit"/><text:bookmark-start text:name="__RefHeading___pastebinit_1"/><text:bookmark-start text:name="pastebinit"/>pastebinit<text:bookmark-end text:name="__RefHeading___pastebinit_1"/><text:bookmark-end text:name="pastebinit"/></text:h>
      <text:p text:style-name="Text_20_body">Juste un aide mémoire pour utiliser <text:span text:style-name="Strong_20_Emphasis">pastebinit</text:span>, utilitaire qui permet de faire de copier / coller de ses retours de terminal afin de les mettre à disposition de la communauté (exemple : assistance sur un forum, etc.).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pt <text:span text:style-name="highlight_kw2">install</text:span> pastebinit</text:p>
          </table:table-cell>
        </table:table-row>
      </table:table>
      <text:h text:style-name="Heading_20_3" text:outline-level="3"><text:bookmark-start text:name="__RefHeading___utilisation_3"/><text:bookmark-start text:name="utilisation"/>Utilisation<text:bookmark-end text:name="__RefHeading___utilisation_3"/><text:bookmark-end text:name="utilisation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dmesg</text:span> <text:span text:style-name="highlight_sy0">|</text:span> <text:span text:style-name="highlight_kw2">tail</text:span> <text:span text:style-name="highlight_re5">-n</text:span> <text:span text:style-name="highlight_nu0">50</text:span> <text:span text:style-name="highlight_sy0">|</text:span> pastebinit</text:p>
          </table:table-cell>
        </table:table-row>
      </table:table>
      <text:p text:style-name="Text_20_body">Renverra une ligne avec une URL
<text:a xlink:type="simple" xlink:href="https://paste.debian.net/1161012/" text:style-name="Internet_20_link" text:visited-style-name="Visited_20_Internet_20_Link">https://paste.debian.net/1161012/</text:a></text:p>
      <text:p text:style-name="Text_20_body">Il suffit de cliquer dessus ou de la copier afin d’accéder à la sortie du terminal.
<draw:frame draw:style-name="media" draw:name="0" text:anchor-type="as-char" draw:z-index="0" svg:width="10.583333333333cm" svg:height="5.5262263593381cm"><draw:image xlink:href="Pictures/ef6c45c78730aebf381bb4ce4134d91d.png" xlink:type="simple" xlink:show="embed" xlink:actuate="onLoad"/></draw:frame></text:p>
      <text:h text:style-name="Heading_20_4" text:outline-level="4"><text:bookmark-start text:name="__RefHeading___cas_de_mint_4"/><text:bookmark-start text:name="cas_de_mint"/>Cas de Mint<text:bookmark-end text:name="__RefHeading___cas_de_mint_4"/><text:bookmark-end text:name="cas_de_mint"/></text:h>
      <text:p text:style-name="Text_20_body">Pour les utilisateurs de Linux Mint. Pas ceux de LMDE</text:p>
      <text:p text:style-name="Text_20_body"><text:span text:style-name="Strong_20_Emphasis">pastebinit</text:span> est un script python localisé dans <text:span text:style-name="Strong_20_Emphasis">/usr/bin/pastebinit</text:span>. Par défaut, il gère les distributions <text:span text:style-name="Strong_20_Emphasis">debian</text:span>, <text:span text:style-name="Strong_20_Emphasis">ubuntu</text:span>, <text:span text:style-name="Strong_20_Emphasis">fedora</text:span> mais l'entrée <text:span text:style-name="Strong_20_Emphasis">mint</text:span> n'existe pas.
Les utilisateurs de Linux Mint devront donc adapter ce script.
<text:span text:style-name="underline"><text:span text:style-name="Strong_20_Emphasis">Voici une proposition :</text:span></text:span></text:p>
      <text:p text:style-name="Text_20_body">Rechercher cette section dans <text:span text:style-name="Strong_20_Emphasis">/usr/bin/pastebinit -lignes 29-42</text:span>.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0"># Set the default pastebin</text:span><text:line-break/>defaultPB = <text:span text:style-name="highlight_st0">"pastebin.com"</text:span><text:line-break/> <text:line-break/><text:span text:style-name="highlight_co0"># Now try to override it with a distributor pastebin</text:span><text:line-break/>try:<text:line-break/><text:s text:c="4"/>import distro<text:line-break/><text:s text:c="4"/>release = distro.linux_distribution<text:span text:style-name="highlight_br0">(</text:span><text:line-break/><text:s text:c="14"/><text:span text:style-name="highlight_re2">full_distribution_name</text:span>=False<text:span text:style-name="highlight_br0">)</text:span><text:span text:style-name="highlight_br0">[</text:span><text:span text:style-name="highlight_nu0">0</text:span><text:span text:style-name="highlight_br0">]</text:span>.lower<text:span text:style-name="highlight_br0">(</text:span><text:span text:style-name="highlight_br0">)</text:span><text:line-break/><text:s text:c="4"/><text:span text:style-name="highlight_kw1">if</text:span> release == <text:span text:style-name="highlight_st_h">'debian'</text:span>:<text:line-break/><text:s text:c="8"/>defaultPB = <text:span text:style-name="highlight_st0">"paste.debian.net"</text:span><text:line-break/><text:s text:c="4"/><text:span text:style-name="highlight_kw1">elif</text:span> release == <text:span text:style-name="highlight_st_h">'fedora'</text:span>:<text:line-break/><text:s text:c="8"/>defaultPB = <text:span text:style-name="highlight_st0">"fpaste.org"</text:span><text:line-break/><text:s text:c="4"/><text:span text:style-name="highlight_kw1">elif</text:span> release == <text:span text:style-name="highlight_st_h">'ubuntu'</text:span>:<text:line-break/><text:s text:c="8"/>defaultPB = <text:span text:style-name="highlight_st0">"paste.ubuntu.com"</text:span></text:p>
          </table:table-cell>
        </table:table-row>
      </table:table>
      <text:p text:style-name="Text_20_body">Et ainsi une nouvelle condition elif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 text:c="4"/><text:span text:style-name="highlight_kw1">elif</text:span> release == <text:span text:style-name="highlight_st0">"linuxmint"</text:span>:<text:line-break/><text:s text:c="8"/>defaultPB = <text:span text:style-name="highlight_st0">"paste.ubuntu.com"</text:span></text:p>
          </table:table-cell>
        </table:table-row>
      </table:table>
      <text:p text:style-name="Text_20_body">Ce qui donne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co0"># Set the default pastebin</text:span><text:line-break/>defaultPB = <text:span text:style-name="highlight_st0">"pastebin.com"</text:span><text:line-break/> <text:line-break/><text:span text:style-name="highlight_co0"># Now try to override it with a distributor pastebin</text:span><text:line-break/>try:<text:line-break/><text:s text:c="4"/>import distro<text:line-break/><text:s text:c="4"/>release = distro.linux_distribution<text:span text:style-name="highlight_br0">(</text:span><text:line-break/><text:s text:c="14"/><text:span text:style-name="highlight_re2">full_distribution_name</text:span>=False<text:span text:style-name="highlight_br0">)</text:span><text:span text:style-name="highlight_br0">[</text:span><text:span text:style-name="highlight_nu0">0</text:span><text:span text:style-name="highlight_br0">]</text:span>.lower<text:span text:style-name="highlight_br0">(</text:span><text:span text:style-name="highlight_br0">)</text:span><text:line-break/><text:s text:c="4"/><text:span text:style-name="highlight_kw1">if</text:span> release == <text:span text:style-name="highlight_st_h">'debian'</text:span>:<text:line-break/><text:s text:c="8"/>defaultPB = <text:span text:style-name="highlight_st0">"paste.debian.net"</text:span><text:line-break/><text:s text:c="4"/><text:span text:style-name="highlight_kw1">elif</text:span> release == <text:span text:style-name="highlight_st_h">'fedora'</text:span>:<text:line-break/><text:s text:c="8"/>defaultPB = <text:span text:style-name="highlight_st0">"fpaste.org"</text:span><text:line-break/><text:s text:c="4"/><text:span text:style-name="highlight_kw1">elif</text:span> release == <text:span text:style-name="highlight_st0">"linuxmint"</text:span>:<text:line-break/><text:s text:c="8"/>defaultPB = <text:span text:style-name="highlight_st0">"paste.ubuntu.com"</text:span><text:line-break/><text:s text:c="4"/><text:span text:style-name="highlight_kw1">elif</text:span> release == <text:span text:style-name="highlight_st_h">'ubuntu'</text:span>:<text:line-break/><text:s text:c="8"/>defaultPB = <text:span text:style-name="highlight_st0">"paste.ubuntu.com"</text:span></text:p>
          </table:table-cell>
        </table:table-row>
      </table:table>
      <text:p text:style-name="Text_20_body">Vous pouvez utiliser bien sûr un autre espace de stockage que celui d'ubuntu.</text:p>
      <text:h text:style-name="Heading_20_5" text:outline-level="5"><text:bookmark-start text:name="__RefHeading___liens_5"/><text:bookmark-start text:name="liens"/>Liens<text:bookmark-end text:name="__RefHeading___liens_5"/><text:bookmark-end text:name="liens"/></text:h>
      <text:p text:style-name="Text_20_body"><text:a xlink:type="simple" xlink:href="http://manpages.ubuntu.com/manpages/trusty/man1/pastebinit.1.html" text:style-name="Internet_20_link" text:visited-style-name="Visited_20_Internet_20_Link">man pastebini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4T18::11:20</meta:creation-date>
    <dc:creator>Generated</dc:creator>
    <dc:date>2026-09-04T18::11:20</dc:date>
    <dc:language>en-US</dc:language>
    <meta:editing-cycles>1</meta:editing-cycles>
    <meta:editing-duration>PT0S</meta:editing-duration>
    <dc:title>pastebinit</dc:title>
  </office:meta>
</office:document-meta>
</file>