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7344a2b0883e39859e0a26b090f3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-bash:conky"/><text:bookmark-start text:name="__RefHeading___conky_1.1installation_rapide_1"/><text:bookmark-start text:name="conky_1.1installation_rapide"/>Conky 1.1 : installation rapide<text:bookmark-end text:name="__RefHeading___conky_1.1installation_rapide_1"/><text:bookmark-end text:name="conky_1.1installation_rapide"/></text:h>
      <text:p text:style-name="Text_20_body">Installer un conky fonctionnel rapidement … Conky version 1.1*</text:p>
      <text:p text:style-name="Text_20_body">Installer conky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conky-all</text:p>
          </table:table-cell>
        </table:table-row>
      </table:table>
      <text:p text:style-name="Text_20_body">Copier le fichier de configuration par défaut</text:p>
      <text:p text:style-name="Text_20_body">Code : Tout sélectionner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~<text:line-break/><text:span text:style-name="highlight_kw2">mkdir</text:span> .config<text:span text:style-name="highlight_sy0">/</text:span>conky<text:span text:style-name="highlight_sy0">/</text:span><text:line-break/><text:span text:style-name="highlight_kw2">cp</text:span> <text:span text:style-name="highlight_sy0">/</text:span>etc<text:span text:style-name="highlight_sy0">/</text:span>conky<text:span text:style-name="highlight_sy0">/</text:span>conky.conf ~<text:span text:style-name="highlight_sy0">/</text:span>.config<text:span text:style-name="highlight_sy0">/</text:span>conky<text:span text:style-name="highlight_sy0">/</text:span></text:p>
          </table:table-cell>
        </table:table-row>
      </table:table>
      <text:p text:style-name="Text_20_body">Votre conky est opérationnel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onky <text:span text:style-name="highlight_sy0">&amp;</text:span></text:p>
          </table:table-cell>
        </table:table-row>
      </table:table>
      <text:p text:style-name="Text_20_body">Personnaliser le avec un affichage des modification du système
Rendre dmesg utilisable par les users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3">echo</text:span> <text:span text:style-name="highlight_nu0">0</text:span> <text:span text:style-name="highlight_sy0">&gt;</text:span> <text:span text:style-name="highlight_sy0">/</text:span>proc<text:span text:style-name="highlight_sy0">/</text:span>sys<text:span text:style-name="highlight_sy0">/</text:span>kernel<text:span text:style-name="highlight_sy0">/</text:span>dmesg_restrict</text:p>
          </table:table-cell>
        </table:table-row>
      </table:table>
      <text:p text:style-name="Text_20_body"><text:span text:style-name="underline">Pour rendre cette modification permanente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 echo 'kernel.dmesg_restrict=0' |<text:s text:c="2"/>tee -a /etc/sysctl.conf</text:span><text:line-break/><text:span text:style-name="highlight_co0"># sysctl -p /etc/sysctl.conf</text:span></text:p>
          </table:table-cell>
        </table:table-row>
      </table:table>
      <text:p text:style-name="Text_20_body">Modifier votre fichier de configuration conky
<text:span text:style-name="Strong_20_Emphasis">Section conky.config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 text:c="4"/>double_buffer = <text:span text:style-name="highlight_kw2">true</text:span>,<text:line-break/><text:s text:c="4"/>own_window_transparent = <text:span text:style-name="highlight_kw2">true</text:span>,<text:line-break/><text:s text:c="4"/>maximum_width = <text:span text:style-name="highlight_nu0">400</text:span></text:p>
          </table:table-cell>
        </table:table-row>
      </table:table>
      <text:p text:style-name="Text_20_body"><text:span text:style-name="Strong_20_Emphasis">Section conky.text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 text:c="3"/><text:span text:style-name="highlight_co1">${execi 20 dmesg | tail -n6}</text:span></text:p>
          </table:table-cell>
        </table:table-row>
      </table:table>
      <text:p text:style-name="Text_20_body">Lancer conky au démarrage de xfce
<text:span text:style-name="Strong_20_Emphasis">Applications // Paramètres // Session et démarrage // Onglet Démarrage Automatique d'applications //</text:span>
Ajouter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Nom : Conky<text:line-break/>Description : Conky Autostart<text:line-break/>Commande : <text:span text:style-name="highlight_kw2">sh</text:span> <text:span text:style-name="highlight_re5">-c</text:span> <text:span text:style-name="highlight_st0">"sleep 5; conky ;"</text:span></text:p>
          </table:table-cell>
        </table:table-row>
      </table:table>
      <text:p text:style-name="Text_20_body">Résultat
<draw:frame draw:style-name="mediacenter" draw:name="0" text:anchor-type="paragraph" draw:z-index="0" svg:width="10.583333333333cm" svg:height="5.9502196193265cm"><draw:image xlink:href="Pictures/247344a2b0883e39859e0a26b090f301.png" xlink:type="simple" xlink:show="embed" xlink:actuate="onLoad"/></draw:frame></text:p>
      <text:p text:style-name="Text_20_body"><text:span text:style-name="Strong_20_Emphasis">Astuce  : “padding”</text:span>
${voffset - n} n= nombre de pixels - vers le ↑</text:p>
      <text:p text:style-name="Text_20_body">${voffset n} vers le ↓</text:p>
      <text:p text:style-name="Text_20_body">${voffset -8} monte la ligne de 8 pixe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8::14:00</meta:creation-date>
    <dc:creator>Generated</dc:creator>
    <dc:date>2026-09-02T08::14:00</dc:date>
    <dc:language>en-US</dc:language>
    <meta:editing-cycles>1</meta:editing-cycles>
    <meta:editing-duration>PT0S</meta:editing-duration>
    <dc:title>php-bash:conky</dc:title>
  </office:meta>
</office:document-meta>
</file>