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hp-bash:samsung"/>Brancher un Samsung Galaxy S4</text:p>
      <text:p text:style-name="Text_20_body">Depuis la version 4, on ne peut plus par l'USB MASS STORAGE mais par le protocole MTP</text:p>
      <text:p text:style-name="Text_20_body">Paquets à installe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itude install</text:span> mtp-tools jmtpfs</text:p>
          </table:table-cell>
        </table:table-row>
      </table:table>
      <text:p text:style-name="Text_20_body">Connecter l’appareil
Brancher l’appareil via le cable USB puis</text:p>
      <text:p text:style-name="Text_20_body">Créer dans le /home de l'user un point de montage
Exemple
$ cd ~
$ mkdir Samsung</text:p>
      <text:p text:style-name="Text_20_body">Monter le téléphone
$ jmtpfs Samsung/
Device 0 (VID=04e8 and PID=6860) is a Samsung Galaxy models (MTP).
$ cd Samsung
$ ls
Phone
$ cd Phone
$ls
Alarms   Documents  Music          Pictures   Ringtones
Android  Download   Notifications  Playlists  Samsung
DCIM     Movies     PhotoEditor    Podcasts   SMemo</text:p>
      <text:p text:style-name="Text_20_body">Démonter le périphérique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fusermount <text:span text:style-name="highlight_re5">-u</text:span> ~<text:span text:style-name="highlight_sy0">/</text:span>Samsung</text:p>
          </table:table-cell>
        </table:table-row>
      </table:table>
      <text:p text:style-name="Text_20_body">Créer des alias
Dans .bash_aliases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3">alias</text:span> <text:span text:style-name="highlight_re2">samsungOn</text:span>=<text:span text:style-name="highlight_st0">"jmtpfs ~/Samsung/"</text:span><text:line-break/><text:span text:style-name="highlight_kw3">alias</text:span> <text:span text:style-name="highlight_re2">samsungOut</text:span>=<text:span text:style-name="highlight_st0">"fusermount -u ~/Samsung"</text:span><text:line-break/><text:span text:style-name="highlight_kw3">alias</text:span> <text:span text:style-name="highlight_re2">samsungOutForce</text:span>=<text:span text:style-name="highlight_st0">"fusermount -uz ~/Samsung"</text:span></text:p>
          </table:table-cell>
        </table:table-row>
      </table:table>
      <text:p text:style-name="Text_20_body">Problème(s)
Bon si soucis lors du démontage, utiliser l'alais de secours (<text:span text:style-name="Strong_20_Emphasis">-uz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9T08::52:10</meta:creation-date>
    <dc:creator>Generated</dc:creator>
    <dc:date>2026-09-09T08::52:10</dc:date>
    <dc:language>en-US</dc:language>
    <meta:editing-cycles>1</meta:editing-cycles>
    <meta:editing-duration>PT0S</meta:editing-duration>
    <dc:title>php-bash:samsung</dc:title>
  </office:meta>
</office:document-meta>
</file>