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80ffbc1ed3b79e55baa51e77d460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acn-py-installer"/><text:bookmark-start text:name="__RefHeading___serveur_de_cache_apt_cron-apt_1"/><text:bookmark-start text:name="serveur_de_cache_apt_cron-apt"/>Serveur de cache APT  / cron-apt<text:bookmark-end text:name="__RefHeading___serveur_de_cache_apt_cron-apt_1"/><text:bookmark-end text:name="serveur_de_cache_apt_cron-apt"/></text:h>
      <text:p text:style-name="Text_20_body">Script d'auto configuration d'un <text:span text:style-name="Strong_20_Emphasis">serveur de cache pour APT, côté serveur et client</text:span>.
Installation d'un <text:span text:style-name="Strong_20_Emphasis">cron-apt récupérant les mises  à jour la nuit</text:span> et <text:span text:style-name="Strong_20_Emphasis">installant automatiquement les mises à jour de sécurité</text:span> des repo. présentes sur votre système.
Gestion de la configuration aussi bien niveau <text:span text:style-name="Strong_20_Emphasis">installation client / serveur</text:span>.</text:p>
      <text:p text:style-name="Text_20_body">Ce script peut être installé via un compte <text:span text:style-name="Strong_20_Emphasis">root</text:span>  (base debian) mais également via  <text:span text:style-name="Strong_20_Emphasis">sudo</text:span> (base ubuntu, mint…). Il est écrit en <text:span text:style-name="Strong_20_Emphasis">python3</text:span> et doit être lancé avec les droits administrateur.</text:p>
      <text:p text:style-name="Text_20_body">Utilité dans le cadre de la gestion d'un parc de PC. Un PC est défini comme <text:span text:style-name="Strong_20_Emphasis">serveur</text:span> et sera le seul à utiliser la bande passante de l'Internet pour récupérer les mises à jour. <text:span text:style-name="Strong_20_Emphasis">Les clients</text:span> se connectent, eux, via ce PC uniquement pour <text:span text:style-name="Strong_20_Emphasis">apt</text:span> et donc utilisent le réseau local. <text:span text:style-name="Strong_20_Emphasis">Le parc de client</text:span> peut être <text:span text:style-name="Strong_20_Emphasis">hétérogène</text:span> (au niveau de la distribution mais aussi de leurs versions : Debian Stable / SID / Mint / Lubuntu / Mandriva …) du moment qu'ils utilisent <text:span text:style-name="Strong_20_Emphasis">des paquets au format Debian (.deb)</text:span>.</text:p>
      <text:p text:style-name="Text_20_body">La mise à jour du cache se fera depuis le serveur, mais également dès l'accès à ce serveur par un client.</text:p>
      <text:p text:style-name="Text_20_body">//
Apt-Cacher NG est un mandataire de cache pour le téléchargement de paquets depuis des dépôts de logiciels dans le style de Debian (ou d'autres types)..</text:p>
      <text:p text:style-name="Text_20_body">Le principe est qu'une machine centrale héberge le mandataire pour un réseau local. Les clients règlent leur configuration d'APT pour télécharger sur cette machine. Apt-Cacher NG conserve une copie de toutes les données utiles transitant à travers lui et, quand une requête similaire est faite, la copie en cache des données est délivrée sans être téléchargée à nouveau.// </text:p>
      <text:p text:style-name="Text_20_body"><draw:frame draw:style-name="mediacenter" draw:name="0" text:anchor-type="paragraph" draw:z-index="0" svg:width="10.583333333333cm" svg:height="5.1505555555556cm"><draw:image xlink:href="Pictures/5a80ffbc1ed3b79e55baa51e77d46006.png" xlink:type="simple" xlink:show="embed" xlink:actuate="onLoad"/></draw:frame></text:p>
      <text:h text:style-name="Heading_20_2" text:outline-level="2"><text:bookmark-start text:name="__RefHeading___les_avantages_d_apt-cacher-ng_2"/><text:bookmark-start text:name="les_avantages_d_apt-cacher-ng"/>Les avantages d'APT-CACHER-NG<text:bookmark-end text:name="__RefHeading___les_avantages_d_apt-cacher-ng_2"/><text:bookmark-end text:name="les_avantages_d_apt-cacher-ng"/></text:h>
      <text:list text:style-name="List_20_1" text:continue-numbering="false">
        <text:list-item>
          <text:p text:style-name="List_20_1_Content_First"> apt-cacher-ng est un gain de temps</text:p>
        </text:list-item>
        <text:list-item>
          <text:p text:style-name="List_20_1_Content"> apt-cacher-ng limite l'utilisation de la bande passante</text:p>
        </text:list-item>
        <text:list-item>
          <text:p text:style-name="List_20_1_Content_Last"> apt-cacher-ng permet d'intégrer des images ISO (DVD) et des importations de cache apt</text:p>
        </text:list-item>
      </text:list>
      <text:h text:style-name="Heading_20_2" text:outline-level="2"><text:bookmark-start text:name="__RefHeading___configurations_du_script_3"/><text:bookmark-start text:name="configurations_du_script"/>Configurations du script<text:bookmark-end text:name="__RefHeading___configurations_du_script_3"/><text:bookmark-end text:name="configurations_du_script"/></text:h>
      <text:list text:style-name="List_20_1" text:continue-numbering="false">
        <text:list-item>
          <text:p text:style-name="LastListParagraph_List_20_1_Content_First"> Configuration, côté serveur</text:p>
        </text:list-item>
      </text:list>
      <text:h text:style-name="Heading_20_3" text:outline-level="3"><text:bookmark-start text:name="__RefHeading___installation_du_paquet_4"/><text:bookmark-start text:name="installation_du_paquet"/>Installation du paquet :<text:bookmark-end text:name="__RefHeading___installation_du_paquet_4"/><text:bookmark-end text:name="installation_du_paquet"/></text:h>
      <text:list text:style-name="List_20_1" text:continue-numbering="false">
        <text:list-item>
          <text:p text:style-name="List_20_1_Content_First"> apt-cacher-ng</text:p>
        </text:list-item>
        <text:list-item>
          <text:p text:style-name="List_20_1_Content_Last"> cron-apt</text:p>
        </text:list-item>
      </text:list>
      <text:h text:style-name="Heading_20_1" text:outline-level="1"><text:bookmark-start text:name="__RefHeading___configuration_cote_client_5"/><text:bookmark-start text:name="configuration_cote_client"/>Configuration, côté client<text:bookmark-end text:name="__RefHeading___configuration_cote_client_5"/><text:bookmark-end text:name="configuration_cote_client"/></text:h>
      <text:h text:style-name="Heading_20_2" text:outline-level="2"><text:bookmark-start text:name="__RefHeading___le_script_6"/><text:bookmark-start text:name="le_script"/>Le script<text:bookmark-end text:name="__RefHeading___le_script_6"/><text:bookmark-end text:name="le_script"/></text:h>
      <text:p text:style-name="Text_20_body">Ci dessus la version 2.0.0</text:p>
      <text:p text:style-name="Text_20_body">Mais préfèrable de suivre la version du GIT : <text:a xlink:type="simple" xlink:href="https://github.com/CyrilleBiot/scripts/" text:style-name="Internet_20_link" text:visited-style-name="Visited_20_Internet_20_Link">https://github.com/CyrilleBiot/scripts/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usr/bin/env python</text:span><text:line-break/><text:span text:style-name="highlight_co0"># -*- coding: utf-8 -*-</text:span><text:line-break/> <text:line-break/><text:span text:style-name="highlight_st0">""</text:span><text:span text:style-name="highlight_st0">" Script d'installation et de configuration du serveur de cache apt<text:line-break/><text:s text:c="4"/>apt-cacher-ng soit en tant que serveur (ajout du paquet sur le système<text:line-break/><text:s text:c="4"/>soit en tant que client (cration d'un fichier de proxy apt)<text:line-break/><text:s text:c="4"/>Possibilité pour les clients de choisir le port d'écoute du serveur<text:line-break/><text:s text:c="4"/>Installation de cron-apt avec configuration spécifique<text:line-break/><text:s text:c="4"/>pour installation automatique des mises à jour de sécurité des repo<text:line-break/><text:s text:c="4"/>présents sur le système<text:line-break/>"</text:span><text:span text:style-name="highlight_st0">""</text:span><text:line-break/> <text:line-break/>__author__ = <text:span text:style-name="highlight_st0">"Cyrille BIOT"</text:span><text:line-break/>__copyright__ = <text:span text:style-name="highlight_st0">"Copyleft"</text:span><text:line-break/>__credits__ = <text:span text:style-name="highlight_st0">"Cyrille BIOT"</text:span><text:line-break/>__license__ = <text:span text:style-name="highlight_st0">"GPL"</text:span><text:line-break/>__version__ = <text:span text:style-name="highlight_st0">"2.0.0"</text:span><text:line-break/>__date__ = <text:span text:style-name="highlight_st0">"2020/02/05"</text:span><text:line-break/>__maintainer__ = <text:span text:style-name="highlight_st0">"Cyrille BIOT"</text:span><text:line-break/>__email__ = <text:span text:style-name="highlight_st0">"cyrille@cbiot.fr"</text:span><text:line-break/>__status__ = <text:span text:style-name="highlight_st0">"Devel"</text:span><text:line-break/> <text:line-break/>import os, re, sys, platform<text:line-break/>import <text:span text:style-name="highlight_kw2">nmap</text:span>, subprocess, socket<text:line-break/> <text:line-break/> <text:line-break/> <text:line-break/> <text:line-break/>def baseDebian<text:span text:style-name="highlight_br0">(</text:span><text:span text:style-name="highlight_br0">)</text:span>:<text:line-break/><text:s text:c="4"/><text:span text:style-name="highlight_st0">""</text:span><text:span text:style-name="highlight_st0">"<text:line-break/><text:s text:c="4"/>Fonction permettant de connaitre le Systeme d'exploitant faisant tourner le script<text:line-break/><text:s text:c="4"/>Ou DEBIAN ou UBUNTU pour savoir si on utilise su ou sudo<text:line-break/><text:s text:c="4"/>Retourne une variable de type string (admin)<text:line-break/><text:s text:c="4"/>:return: admin soit 'debian' (root), soit 'ubuntu' (sudo)<text:line-break/><text:s text:c="4"/>"</text:span><text:span text:style-name="highlight_st0">""</text:span><text:line-break/><text:s text:c="4"/><text:span text:style-name="highlight_co0"># Ubuntu ou DEBIAN</text:span><text:line-break/><text:s text:c="4"/><text:span text:style-name="highlight_kw1">if</text:span> <text:span text:style-name="highlight_st_h">'Debian'</text:span> <text:span text:style-name="highlight_kw1">in</text:span> platform.version<text:span text:style-name="highlight_br0">(</text:span><text:span text:style-name="highlight_br0">)</text:span>:<text:line-break/><text:s text:c="8"/><text:span text:style-name="highlight_co0"># Si DEBIAN, verif si root lance le script</text:span><text:line-break/><text:s text:c="8"/>print<text:span text:style-name="highlight_br0">(</text:span><text:span text:style-name="highlight_st_h">'Vous utilisez un système Debian (su pour administration).'</text:span><text:span text:style-name="highlight_br0">)</text:span><text:line-break/><text:s text:c="8"/><text:span text:style-name="highlight_kw1">if</text:span> not os.geteuid<text:span text:style-name="highlight_br0">(</text:span><text:span text:style-name="highlight_br0">)</text:span> == <text:span text:style-name="highlight_nu0">0</text:span>:<text:line-break/><text:s text:c="12"/>sys.exit<text:span text:style-name="highlight_br0">(</text:span><text:span text:style-name="highlight_st0">"Seul le root peut lancer ce script. Nécessite privilèges administrateur."</text:span><text:span text:style-name="highlight_br0">)</text:span><text:line-break/><text:s text:c="8"/>distrib = <text:span text:style-name="highlight_st_h">'debian'</text:span><text:line-break/><text:s text:c="4"/>else:<text:line-break/><text:s text:c="8"/><text:span text:style-name="highlight_kw1">if</text:span> not os.geteuid<text:span text:style-name="highlight_br0">(</text:span><text:span text:style-name="highlight_br0">)</text:span> == <text:span text:style-name="highlight_nu0">0</text:span>:<text:line-break/><text:s text:c="12"/>print<text:span text:style-name="highlight_br0">(</text:span><text:span text:style-name="highlight_st0">"Ce programme requiert un lancement via 'sudo'"</text:span><text:span text:style-name="highlight_br0">)</text:span><text:line-break/><text:s text:c="12"/>sys.exit<text:span text:style-name="highlight_br0">(</text:span><text:span text:style-name="highlight_st0">"Ce programme doit être lancé avec les droits administrateur.<text:span text:style-name="highlight_es1">\n</text:span>Utiliser sudo LeScript.py"</text:span><text:span text:style-name="highlight_br0">)</text:span><text:line-break/><text:s text:c="8"/>print<text:span text:style-name="highlight_br0">(</text:span><text:span text:style-name="highlight_st_h">'Vous utilisez un système non Debian (sudo pour administration).'</text:span><text:span text:style-name="highlight_br0">)</text:span><text:line-break/><text:s text:c="8"/>distrib = <text:span text:style-name="highlight_st_h">'ubuntu'</text:span><text:line-break/><text:s text:c="4"/><text:span text:style-name="highlight_kw3">return</text:span> distrib<text:line-break/> <text:line-break/>def installPackage<text:span text:style-name="highlight_br0">(</text:span>package, debianUbuntu<text:span text:style-name="highlight_br0">)</text:span>:<text:line-break/><text:s text:c="4"/><text:span text:style-name="highlight_st0">""</text:span><text:span text:style-name="highlight_st0">"<text:line-break/><text:s text:c="4"/>Fonction installant un package debian ou ubuntu<text:line-break/><text:s text:c="4"/>:param package: le nom du paquet à installer<text:line-break/><text:s text:c="4"/>:param debianUbuntu: soit 'debian' / soit 'ubuntu'<text:line-break/><text:s text:c="4"/>:return: None<text:line-break/><text:s text:c="4"/>"</text:span><text:span text:style-name="highlight_st0">""</text:span><text:line-break/><text:s text:c="4"/>retval = subprocess.call<text:span text:style-name="highlight_br0">(</text:span><text:span text:style-name="highlight_br0">[</text:span><text:span text:style-name="highlight_st_h">'which'</text:span>, package<text:span text:style-name="highlight_br0">]</text:span><text:span text:style-name="highlight_br0">)</text:span><text:line-break/><text:s text:c="4"/><text:span text:style-name="highlight_kw1">if</text:span> retval <text:span text:style-name="highlight_sy0">!</text:span>= <text:span text:style-name="highlight_nu0">0</text:span>:<text:line-break/><text:s text:c="8"/>print<text:span text:style-name="highlight_br0">(</text:span><text:span text:style-name="highlight_st0">"Le package {} n'est pas intallé. Installation..."</text:span>.format<text:span text:style-name="highlight_br0">(</text:span>package<text:span text:style-name="highlight_br0">)</text:span><text:span text:style-name="highlight_br0">)</text:span><text:line-break/> <text:line-break/><text:s text:c="8"/><text:span text:style-name="highlight_co0"># Paramètres de l'install</text:span><text:line-break/><text:s text:c="8"/>cmdInstall = <text:span text:style-name="highlight_br0">[</text:span><text:span text:style-name="highlight_st_h">'apt-get'</text:span>, <text:span text:style-name="highlight_st_h">'install'</text:span>, package, <text:span text:style-name="highlight_st_h">'-y'</text:span><text:span text:style-name="highlight_br0">]</text:span><text:line-break/><text:s text:c="8"/>cmdUpdate = <text:span text:style-name="highlight_br0">[</text:span><text:span text:style-name="highlight_st_h">'apt-get'</text:span>, <text:span text:style-name="highlight_st_h">'update'</text:span><text:span text:style-name="highlight_br0">]</text:span><text:line-break/> <text:line-break/><text:s text:c="8"/><text:span text:style-name="highlight_co0"># Adaptation système Ubuntu</text:span><text:line-break/><text:s text:c="8"/><text:span text:style-name="highlight_kw1">if</text:span> debianUbuntu == <text:span text:style-name="highlight_st_h">'ubuntu'</text:span>:<text:line-break/><text:s text:c="12"/>cmdInstall.insert<text:span text:style-name="highlight_br0">(</text:span><text:span text:style-name="highlight_nu0">0</text:span>, <text:span text:style-name="highlight_st_h">'sudo'</text:span><text:span text:style-name="highlight_br0">)</text:span><text:line-break/><text:s text:c="12"/>cmdUpdate.insert<text:span text:style-name="highlight_br0">(</text:span><text:span text:style-name="highlight_nu0">0</text:span>, <text:span text:style-name="highlight_st_h">'sudo'</text:span><text:span text:style-name="highlight_br0">)</text:span><text:line-break/> <text:line-break/><text:s text:c="8"/><text:span text:style-name="highlight_co0"># On installe le paquet</text:span><text:line-break/><text:s text:c="8"/>subprocess.run<text:span text:style-name="highlight_br0">(</text:span>cmdInstall<text:span text:style-name="highlight_br0">)</text:span><text:line-break/><text:s text:c="8"/><text:span text:style-name="highlight_co0">#subprocess.run(cmdUpdate)</text:span><text:line-break/><text:s text:c="4"/>else:<text:line-break/><text:s text:c="8"/>print<text:span text:style-name="highlight_br0">(</text:span><text:span text:style-name="highlight_st_h">'Le package {} est déjà présent sur votre système.'</text:span>.format<text:span text:style-name="highlight_br0">(</text:span>package<text:span text:style-name="highlight_br0">)</text:span><text:span text:style-name="highlight_br0">)</text:span><text:line-break/> <text:line-break/><text:s text:c="4"/><text:span text:style-name="highlight_kw3">return</text:span> None<text:line-break/> <text:line-break/>def installServeur<text:span text:style-name="highlight_br0">(</text:span><text:span text:style-name="highlight_kw2">ip</text:span>, port,distrib<text:span text:style-name="highlight_br0">)</text:span>:<text:line-break/><text:s text:c="4"/><text:span text:style-name="highlight_st0">""</text:span><text:span text:style-name="highlight_st0">"<text:line-break/><text:s text:c="4"/>Fonction installant le serveur de cache apt-cacher-ng<text:line-break/><text:s text:c="4"/>:param ip: IP du Serveur<text:line-break/><text:s text:c="4"/>:param port: interger port ACN<text:line-break/><text:s text:c="4"/>:param distrib: Ubuntu ou Debian<text:line-break/><text:s text:c="4"/>:return: None<text:line-break/><text:s text:c="4"/>"</text:span><text:span text:style-name="highlight_st0">""</text:span><text:line-break/> <text:line-break/><text:s text:c="4"/><text:span text:style-name="highlight_co0"># Installation du serveur</text:span><text:line-break/><text:s text:c="4"/>installPackage<text:span text:style-name="highlight_br0">(</text:span><text:span text:style-name="highlight_st_h">'apt-cacher-ng'</text:span>,distrib<text:span text:style-name="highlight_br0">)</text:span><text:line-break/> <text:line-break/><text:s text:c="4"/><text:span text:style-name="highlight_co0"># Affichage Informations</text:span><text:line-break/><text:s text:c="4"/>print<text:span text:style-name="highlight_br0">(</text:span><text:span text:style-name="highlight_st0">"==============================================="</text:span><text:span text:style-name="highlight_br0">)</text:span><text:line-break/><text:s text:c="4"/>print<text:span text:style-name="highlight_br0">(</text:span><text:span text:style-name="highlight_st0">"Le serveur de cache est dès lors opérationnel"</text:span><text:span text:style-name="highlight_br0">)</text:span><text:line-break/><text:s text:c="4"/>print<text:span text:style-name="highlight_br0">(</text:span><text:span text:style-name="highlight_st0">"Le port d'écoute est : {}"</text:span>.format<text:span text:style-name="highlight_br0">(</text:span>port<text:span text:style-name="highlight_br0">)</text:span><text:span text:style-name="highlight_br0">)</text:span><text:line-break/><text:s text:c="4"/>print<text:span text:style-name="highlight_br0">(</text:span><text:span text:style-name="highlight_st0">"Page d'aministration : http://{}:{}/acng-report.html"</text:span>.format<text:span text:style-name="highlight_br0">(</text:span><text:span text:style-name="highlight_kw2">ip</text:span>, port<text:span text:style-name="highlight_br0">)</text:span><text:span text:style-name="highlight_br0">)</text:span><text:line-break/><text:s text:c="4"/>print<text:span text:style-name="highlight_br0">(</text:span><text:span text:style-name="highlight_st0">"Notez bien l'ip de votre serveur, elle vous sera indispensable pour la configuration des clients."</text:span><text:span text:style-name="highlight_br0">)</text:span><text:line-break/><text:s text:c="4"/>print<text:span text:style-name="highlight_br0">(</text:span><text:span text:style-name="highlight_st0">"L'IP du serveur est : {} "</text:span>.format<text:span text:style-name="highlight_br0">(</text:span><text:span text:style-name="highlight_kw2">ip</text:span><text:span text:style-name="highlight_br0">)</text:span><text:span text:style-name="highlight_br0">)</text:span><text:line-break/><text:s text:c="4"/>print<text:span text:style-name="highlight_br0">(</text:span><text:span text:style-name="highlight_st0">"Indispensable : cette IP doit être FIXE (réglage sur votre BOX ou serveur DHCP)."</text:span><text:span text:style-name="highlight_br0">)</text:span><text:line-break/><text:s text:c="4"/>print<text:span text:style-name="highlight_br0">(</text:span><text:span text:style-name="highlight_st0">"Cette machine est un serveur, mettre de ne l'arrêter. Les mises à jour s'effectuant la nuit."</text:span><text:span text:style-name="highlight_br0">)</text:span><text:line-break/> <text:line-break/><text:s text:c="4"/><text:span text:style-name="highlight_kw3">return</text:span> None<text:line-break/> <text:line-break/> <text:line-break/>def installClient<text:span text:style-name="highlight_br0">(</text:span>ipServeur,portACN<text:span text:style-name="highlight_br0">)</text:span>:<text:line-break/><text:s text:c="4"/><text:span text:style-name="highlight_st0">""</text:span><text:span text:style-name="highlight_st0">"<text:line-break/><text:s text:c="4"/>Fonction installant un fichier de configuration apt pour les postes clients<text:line-break/><text:s text:c="4"/>Créer un fichier dans /etc/apt/apt.conf.d/ ayant pour nom 00aptproxyANC<text:line-break/><text:s text:c="4"/>:param ipServeur:<text:s text:c="2"/>ip du serveur ACN<text:line-break/><text:s text:c="4"/>:param portACN: port d'écoute du serveur ACN<text:line-break/><text:s text:c="4"/>:return: None<text:line-break/><text:s text:c="4"/>"</text:span><text:span text:style-name="highlight_st0">""</text:span><text:line-break/> <text:line-break/><text:s text:c="4"/><text:span text:style-name="highlight_co0"># COnfig IP serveur dans un fichier de proxy APT</text:span><text:line-break/><text:s text:c="4"/>msgApt = <text:span text:style-name="highlight_st_h">'Acquire::http::Proxy "http://'</text:span> + ipServeur + <text:span text:style-name="highlight_st_h">':'</text:span> + str<text:span text:style-name="highlight_br0">(</text:span>portACN<text:span text:style-name="highlight_br0">)</text:span> + <text:span text:style-name="highlight_st_h">'";\n'</text:span><text:line-break/><text:s text:c="4"/>print<text:span text:style-name="highlight_br0">(</text:span>msgApt<text:span text:style-name="highlight_br0">)</text:span><text:line-break/><text:s text:c="4"/>dirInstall = <text:span text:style-name="highlight_st_h">'/etc/apt/apt.conf.d/'</text:span><text:line-break/><text:s text:c="4"/>fileName = <text:span text:style-name="highlight_st_h">'00aptproxyANC'</text:span><text:line-break/><text:s text:c="4"/>fileLocInstall = dirInstall + fileName<text:line-break/><text:s text:c="4"/>fichier = open<text:span text:style-name="highlight_br0">(</text:span>fileLocInstall, <text:span text:style-name="highlight_st0">"w"</text:span><text:span text:style-name="highlight_br0">)</text:span><text:line-break/><text:s text:c="4"/>fichier.write<text:span text:style-name="highlight_br0">(</text:span>msgApt<text:span text:style-name="highlight_br0">)</text:span><text:line-break/><text:s text:c="4"/>fichier.close<text:span text:style-name="highlight_br0">(</text:span><text:span text:style-name="highlight_br0">)</text:span><text:line-break/><text:s text:c="4"/><text:span text:style-name="highlight_kw3">return</text:span> None<text:line-break/> <text:line-break/> <text:line-break/> <text:line-break/>def portSelection<text:span text:style-name="highlight_br0">(</text:span>portACN<text:span text:style-name="highlight_br0">)</text:span>:<text:line-break/><text:s text:c="4"/><text:span text:style-name="highlight_kw1">while</text:span> True:<text:line-break/><text:s text:c="8"/>try:<text:line-break/><text:s text:c="12"/>portDefault = input<text:span text:style-name="highlight_br0">(</text:span><text:span text:style-name="highlight_st0">"Utiliser le port par défaut 3142 (recommandé) ?. [Oui / Non]<text:s text:c="2"/>"</text:span><text:span text:style-name="highlight_br0">)</text:span><text:line-break/><text:s text:c="12"/><text:span text:style-name="highlight_kw1">if</text:span> portDefault.lower<text:span text:style-name="highlight_br0">(</text:span><text:span text:style-name="highlight_br0">)</text:span> == <text:span text:style-name="highlight_st_h">'oui'</text:span>:<text:line-break/><text:s text:c="16"/>print<text:span text:style-name="highlight_br0">(</text:span><text:span text:style-name="highlight_st_h">'Port Serveur {}'</text:span>.format<text:span text:style-name="highlight_br0">(</text:span>portACN<text:span text:style-name="highlight_br0">)</text:span><text:span text:style-name="highlight_br0">)</text:span><text:line-break/><text:s text:c="16"/><text:span text:style-name="highlight_kw3">break</text:span><text:line-break/> <text:line-break/><text:s text:c="12"/><text:span text:style-name="highlight_kw1">elif</text:span> portDefault.lower<text:span text:style-name="highlight_br0">(</text:span><text:span text:style-name="highlight_br0">)</text:span> == <text:span text:style-name="highlight_st_h">'non'</text:span>:<text:line-break/><text:s text:c="16"/>try:<text:line-break/><text:s text:c="20"/>portSelect = int<text:span text:style-name="highlight_br0">(</text:span>input<text:span text:style-name="highlight_br0">(</text:span><text:span text:style-name="highlight_st0">"Saisir le port du serveur Apt-Cacher-Ng. Entre 0 et 65 535. : "</text:span><text:span text:style-name="highlight_br0">)</text:span><text:span text:style-name="highlight_br0">)</text:span><text:line-break/><text:s text:c="20"/><text:span text:style-name="highlight_kw1">if</text:span> <text:span text:style-name="highlight_re5">-1</text:span> <text:span text:style-name="highlight_sy0">&lt;</text:span> portSelect <text:span text:style-name="highlight_sy0">&lt;</text:span> <text:span text:style-name="highlight_nu0">65536</text:span>:<text:line-break/><text:s text:c="24"/>print<text:span text:style-name="highlight_br0">(</text:span><text:span text:style-name="highlight_st0">"Port sélectionné{}"</text:span>.format<text:span text:style-name="highlight_br0">(</text:span>portSelect<text:span text:style-name="highlight_br0">)</text:span><text:span text:style-name="highlight_br0">)</text:span><text:line-break/><text:s text:c="24"/>portACN = portSelect<text:line-break/><text:s text:c="24"/><text:span text:style-name="highlight_kw3">break</text:span><text:line-break/><text:s text:c="16"/>except ValueError:<text:line-break/><text:s text:c="20"/>print<text:span text:style-name="highlight_br0">(</text:span><text:span text:style-name="highlight_st0">"Oops!<text:s text:c="2"/>Réponse incorrecte, ce n'est pas un nombre compris dans la plage demandée."</text:span><text:span text:style-name="highlight_br0">)</text:span><text:line-break/><text:s text:c="8"/>except ValueError:<text:line-break/><text:s text:c="12"/>print<text:span text:style-name="highlight_br0">(</text:span><text:span text:style-name="highlight_st0">"Oops!<text:s text:c="2"/>Réponse incorrecte... Réessayer..."</text:span><text:span text:style-name="highlight_br0">)</text:span><text:line-break/> <text:line-break/><text:s text:c="4"/>print<text:span text:style-name="highlight_br0">(</text:span><text:span text:style-name="highlight_st0">"Installation client sur port {}."</text:span>.format<text:span text:style-name="highlight_br0">(</text:span>portACN<text:span text:style-name="highlight_br0">)</text:span><text:span text:style-name="highlight_br0">)</text:span><text:line-break/> <text:line-break/>def ipRecuperation<text:span text:style-name="highlight_br0">(</text:span><text:span text:style-name="highlight_br0">)</text:span>:<text:line-break/><text:s text:c="4"/><text:span text:style-name="highlight_st0">""</text:span><text:span text:style-name="highlight_st0">"<text:line-break/><text:s text:c="4"/>Fonction récupérant l'adresse IPv 4 de la machine<text:line-break/><text:s text:c="4"/>:return: l'ip de la machine lançant ce script<text:line-break/><text:s text:c="4"/>"</text:span><text:span text:style-name="highlight_st0">""</text:span><text:line-break/><text:s text:c="4"/>s = socket.socket<text:span text:style-name="highlight_br0">(</text:span>socket.AF_INET, socket.SOCK_DGRAM<text:span text:style-name="highlight_br0">)</text:span><text:line-break/><text:s text:c="4"/>s.setsockopt<text:span text:style-name="highlight_br0">(</text:span>socket.SOL_SOCKET, socket.SO_BROADCAST, <text:span text:style-name="highlight_nu0">1</text:span><text:span text:style-name="highlight_br0">)</text:span><text:line-break/><text:s text:c="4"/>s.connect<text:span text:style-name="highlight_br0">(</text:span><text:span text:style-name="highlight_br0">(</text:span><text:span text:style-name="highlight_st_h">'&lt;broadcast&gt;'</text:span>, <text:span text:style-name="highlight_nu0">0</text:span><text:span text:style-name="highlight_br0">)</text:span><text:span text:style-name="highlight_br0">)</text:span><text:line-break/><text:s text:c="4"/><text:span text:style-name="highlight_kw3">return</text:span> s.getsockname<text:span text:style-name="highlight_br0">(</text:span><text:span text:style-name="highlight_br0">)</text:span><text:span text:style-name="highlight_br0">[</text:span><text:span text:style-name="highlight_nu0">0</text:span><text:span text:style-name="highlight_br0">]</text:span><text:line-break/> <text:line-break/> <text:line-break/>def ipTest<text:span text:style-name="highlight_br0">(</text:span><text:span text:style-name="highlight_kw2">ip</text:span><text:span text:style-name="highlight_br0">)</text:span>:<text:line-break/><text:s text:c="4"/><text:span text:style-name="highlight_st0">""</text:span><text:span text:style-name="highlight_st0">"<text:line-break/><text:s text:c="4"/>Fonction testant la validité d'une adresse IPv4<text:line-break/><text:s text:c="4"/>:param ip: ip à tester<text:line-break/><text:s text:c="4"/>:return: True si IP valide, False sinon<text:line-break/><text:s text:c="4"/>"</text:span><text:span text:style-name="highlight_st0">""</text:span><text:line-break/><text:s text:c="4"/>reg = r<text:span text:style-name="highlight_st0">"^(([0-9]|[1-9][0-9]|1[0-9]{2}|2[0-4][0-9]|25[0-5])\.){3}([0-9]|[1-9][0-9]|1[0-9]{2}|2[0-4][0-9]|25[0-5])$"</text:span><text:line-break/><text:s text:c="4"/><text:span text:style-name="highlight_kw1">if</text:span> re.match<text:span text:style-name="highlight_br0">(</text:span>reg, <text:span text:style-name="highlight_kw2">ip</text:span><text:span text:style-name="highlight_br0">)</text:span>:<text:line-break/><text:s text:c="8"/><text:span text:style-name="highlight_kw3">return</text:span> True<text:line-break/><text:s text:c="4"/>else:<text:line-break/><text:s text:c="8"/><text:span text:style-name="highlight_kw3">return</text:span> False<text:line-break/> <text:line-break/> <text:line-break/>def clientServeur<text:span text:style-name="highlight_br0">(</text:span><text:span text:style-name="highlight_br0">)</text:span>:<text:line-break/><text:s text:c="4"/><text:span text:style-name="highlight_st0">""</text:span><text:span text:style-name="highlight_st0">"<text:line-break/><text:s text:c="4"/>Fonction déterminant s'il s'agit d'une installation de type Serveur ou Client<text:line-break/><text:s text:c="4"/>:return: Retourne une variable string soit client soit serveur<text:line-break/><text:s text:c="4"/>"</text:span><text:span text:style-name="highlight_st0">""</text:span><text:line-break/><text:s text:c="4"/><text:span text:style-name="highlight_kw1">while</text:span> True:<text:line-break/><text:s text:c="8"/>try:<text:line-break/><text:s text:c="12"/>choixInstall = input<text:span text:style-name="highlight_br0">(</text:span><text:span text:style-name="highlight_st0">"Type d'installation (client/serveur) : "</text:span><text:span text:style-name="highlight_br0">)</text:span><text:line-break/><text:s text:c="12"/><text:span text:style-name="highlight_kw1">if</text:span> choixInstall.lower<text:span text:style-name="highlight_br0">(</text:span><text:span text:style-name="highlight_br0">)</text:span> <text:span text:style-name="highlight_kw1">in</text:span> <text:span text:style-name="highlight_br0">[</text:span><text:span text:style-name="highlight_st_h">'client'</text:span>, <text:span text:style-name="highlight_st_h">'serveur'</text:span><text:span text:style-name="highlight_br0">]</text:span>:<text:line-break/><text:s text:c="16"/>print<text:span text:style-name="highlight_br0">(</text:span><text:span text:style-name="highlight_st_h">'Installation de type {}'</text:span>.format<text:span text:style-name="highlight_br0">(</text:span>choixInstall<text:span text:style-name="highlight_br0">)</text:span><text:span text:style-name="highlight_br0">)</text:span><text:line-break/><text:s text:c="16"/><text:span text:style-name="highlight_kw3">break</text:span><text:line-break/><text:s text:c="12"/>else:<text:line-break/><text:s text:c="16"/>print<text:span text:style-name="highlight_br0">(</text:span><text:span text:style-name="highlight_st_h">'Préciser : client OU serveur.'</text:span><text:span text:style-name="highlight_br0">)</text:span><text:line-break/><text:s text:c="16"/>print<text:span text:style-name="highlight_br0">(</text:span><text:span text:style-name="highlight_st_h">'ATTENTION A LA CASSE. Pas de majuscule.'</text:span><text:span text:style-name="highlight_br0">)</text:span><text:line-break/><text:s text:c="8"/>except ValueError:<text:line-break/><text:s text:c="12"/>print<text:span text:style-name="highlight_br0">(</text:span><text:span text:style-name="highlight_st0">"Oops!<text:s text:c="2"/>Réponse incorrecte... Réessayer..."</text:span><text:span text:style-name="highlight_br0">)</text:span><text:line-break/><text:s text:c="4"/><text:span text:style-name="highlight_kw3">return</text:span> choixInstall<text:line-break/> <text:line-break/>def portStatus<text:span text:style-name="highlight_br0">(</text:span><text:span text:style-name="highlight_kw2">ip</text:span>, port<text:span text:style-name="highlight_br0">)</text:span>:<text:line-break/><text:s text:c="4"/><text:span text:style-name="highlight_st0">""</text:span><text:span text:style-name="highlight_st0">"<text:line-break/><text:s text:c="4"/>Fonction de scanne d'un port d'une machine en fonction de son IP<text:line-break/><text:s text:c="4"/>:param ip: IP de la machine à scanner<text:line-break/><text:s text:c="4"/>:param port: port à scanner<text:line-break/><text:s text:c="4"/>:return: Retourne True si port ouvert ou False si port fermé<text:line-break/><text:s text:c="4"/>"</text:span><text:span text:style-name="highlight_st0">""</text:span><text:line-break/> <text:line-break/><text:s text:c="4"/>sock = socket.socket<text:span text:style-name="highlight_br0">(</text:span>socket.AF_INET, socket.SOCK_STREAM<text:span text:style-name="highlight_br0">)</text:span><text:line-break/><text:s text:c="4"/>sock.settimeout<text:span text:style-name="highlight_br0">(</text:span><text:span text:style-name="highlight_nu0">1</text:span><text:span text:style-name="highlight_br0">)</text:span><text:s text:c="2"/><text:span text:style-name="highlight_co0">#</text:span><text:line-break/><text:s text:c="4"/>result = sock.connect_ex<text:span text:style-name="highlight_br0">(</text:span><text:span text:style-name="highlight_br0">(</text:span><text:span text:style-name="highlight_kw2">ip</text:span>, port<text:span text:style-name="highlight_br0">)</text:span><text:span text:style-name="highlight_br0">)</text:span><text:line-break/><text:s text:c="4"/><text:span text:style-name="highlight_kw1">if</text:span> result == <text:span text:style-name="highlight_nu0">0</text:span>:<text:line-break/><text:s text:c="8"/>message = str<text:span text:style-name="highlight_br0">(</text:span><text:span text:style-name="highlight_kw2">ip</text:span><text:span text:style-name="highlight_br0">)</text:span> + <text:span text:style-name="highlight_st_h">' : Le port '</text:span> + str<text:span text:style-name="highlight_br0">(</text:span>port<text:span text:style-name="highlight_br0">)</text:span> + <text:span text:style-name="highlight_st_h">' est ouvert. Possibilié de serveur ACN.'</text:span><text:line-break/><text:s text:c="8"/>print<text:span text:style-name="highlight_br0">(</text:span>message<text:span text:style-name="highlight_br0">)</text:span><text:line-break/><text:s text:c="8"/><text:span text:style-name="highlight_kw3">return</text:span> True<text:line-break/><text:s text:c="4"/>else:<text:line-break/><text:s text:c="8"/>message = str<text:span text:style-name="highlight_br0">(</text:span><text:span text:style-name="highlight_kw2">ip</text:span><text:span text:style-name="highlight_br0">)</text:span> + <text:span text:style-name="highlight_st_h">' : Le port est fermé. Code d\'</text:span>erreur de retour; <text:span text:style-name="highlight_st_h">' + str(result)<text:line-break/><text:s text:c="8"/>message += '</text:span>. Pas de serveur ACN<text:span text:style-name="highlight_st_h">'<text:line-break/><text:s text:c="8"/>print(message)<text:line-break/><text:s text:c="8"/>return False<text:line-break/> <text:line-break/>def chercherServeurACN(ip,port):<text:line-break/><text:s text:c="4"/>"""<text:line-break/><text:s text:c="4"/>Fonction recherchant<text:line-break/><text:s text:c="4"/>:param ip: IP du client lançant le scan, permet de trouver un motif réseau<text:line-break/><text:s text:c="4"/>:param port: port à scanner (port ACN)<text:line-break/><text:s text:c="4"/>:return: retourne une liste contenant les IP possibles des machines ayant port spécifié ouvert<text:line-break/><text:s text:c="4"/>"""<text:line-break/><text:s text:c="4"/>ipModele = '</text:span><text:span text:style-name="highlight_st_h">'<text:line-break/><text:s text:c="4"/>listeHosts = []<text:line-break/><text:s text:c="4"/>ipServeurACN = []<text:line-break/> <text:line-break/> <text:line-break/><text:s text:c="4"/># Création d'</text:span>un motif pour le scan reseau<text:line-break/><text:s text:c="4"/>ipSplit = ip.split<text:span text:style-name="highlight_br0">(</text:span><text:span text:style-name="highlight_st_h">'.'</text:span><text:span text:style-name="highlight_br0">)</text:span><text:line-break/><text:s text:c="4"/><text:span text:style-name="highlight_kw1">for</text:span> i <text:span text:style-name="highlight_kw1">in</text:span> range <text:span text:style-name="highlight_br0">(</text:span><text:span text:style-name="highlight_nu0">0</text:span>,<text:span text:style-name="highlight_nu0">3</text:span><text:span text:style-name="highlight_br0">)</text:span>:<text:line-break/><text:s text:c="8"/>ipModele += ipSplit<text:span text:style-name="highlight_br0">[</text:span>i<text:span text:style-name="highlight_br0">]</text:span> + <text:span text:style-name="highlight_st_h">'.'</text:span><text:line-break/><text:s text:c="4"/>ipModele += <text:span text:style-name="highlight_st_h">'0'</text:span><text:line-break/> <text:line-break/><text:s text:c="4"/><text:span text:style-name="highlight_co0"># debug</text:span><text:line-break/><text:s text:c="4"/>print<text:span text:style-name="highlight_br0">(</text:span><text:span text:style-name="highlight_st_h">'='</text:span> <text:span text:style-name="highlight_sy0">*</text:span> <text:span text:style-name="highlight_nu0">40</text:span><text:span text:style-name="highlight_br0">)</text:span><text:line-break/><text:s text:c="4"/>print<text:span text:style-name="highlight_br0">(</text:span><text:span text:style-name="highlight_st_h">'Votre machine possède l\'</text:span><text:span text:style-name="highlight_kw2">ip</text:span> <text:span text:style-name="highlight_br0">{</text:span><text:span text:style-name="highlight_br0">}</text:span>.\r\nLe motif de scan sera donc : <text:span text:style-name="highlight_br0">{</text:span><text:span text:style-name="highlight_br0">}</text:span><text:span text:style-name="highlight_st_h">'. format(ip,ipModele))<text:line-break/> <text:line-break/><text:s text:c="4"/># Scan reseau à la recherche de clients<text:line-break/><text:s text:c="4"/>nm = nmap.PortScanner() # instantiate nmap.PortScanner object<text:line-break/><text:s text:c="4"/>nm.scan(hosts=ipModele+'</text:span><text:span text:style-name="highlight_sy0">/</text:span><text:span text:style-name="highlight_nu0">24</text:span><text:span text:style-name="highlight_st_h">', arguments='</text:span><text:span text:style-name="highlight_re5">-n</text:span> <text:span text:style-name="highlight_re5">-sP</text:span><text:span text:style-name="highlight_st_h">')<text:line-break/><text:s text:c="4"/>for host in nm.all_hosts():<text:line-break/><text:s text:c="8"/>print('</text:span><text:span text:style-name="highlight_re5">----------------------------------------------------</text:span><text:span text:style-name="highlight_st_h">')<text:line-break/><text:s text:c="8"/>print('</text:span>Host : <text:span text:style-name="highlight_sy0">%</text:span>s <text:span text:style-name="highlight_br0">(</text:span><text:span text:style-name="highlight_sy0">%</text:span>s<text:span text:style-name="highlight_br0">)</text:span><text:span text:style-name="highlight_st_h">' % (host, nm[host].hostname()))<text:line-break/><text:s text:c="8"/>print('</text:span>State : <text:span text:style-name="highlight_sy0">%</text:span>s<text:span text:style-name="highlight_st_h">' % nm[host].state())<text:line-break/><text:s text:c="8"/># Creation d'</text:span>un mappage reseau<text:line-break/><text:s text:c="8"/>listeHosts.append<text:span text:style-name="highlight_br0">(</text:span>host<text:span text:style-name="highlight_br0">)</text:span><text:line-break/> <text:line-break/><text:s text:c="4"/><text:span text:style-name="highlight_co0"># Sca, port ACN des clients</text:span><text:line-break/><text:s text:c="4"/>print<text:span text:style-name="highlight_br0">(</text:span><text:span text:style-name="highlight_st_h">'='</text:span> <text:span text:style-name="highlight_sy0">*</text:span> <text:span text:style-name="highlight_nu0">40</text:span><text:span text:style-name="highlight_br0">)</text:span><text:line-break/><text:s text:c="4"/>print<text:span text:style-name="highlight_br0">(</text:span><text:span text:style-name="highlight_st_h">'Résultats du scan réseau : (True si port Apt-cache-server trouvé.'</text:span><text:span text:style-name="highlight_br0">)</text:span><text:line-break/><text:s text:c="4"/><text:span text:style-name="highlight_co0"># Pour chacune des machines du réseau, on teste le port d'ACN (par defaut 3142</text:span><text:line-break/><text:s text:c="4"/><text:span text:style-name="highlight_kw1">for</text:span> i <text:span text:style-name="highlight_kw1">in</text:span> listeHosts:<text:line-break/><text:s text:c="8"/>testPort = portStatus<text:span text:style-name="highlight_br0">(</text:span>i, port<text:span text:style-name="highlight_br0">)</text:span><text:line-break/><text:s text:c="8"/><text:span text:style-name="highlight_co0"># Si réponse True, c'est le serveur</text:span><text:line-break/><text:s text:c="8"/><text:span text:style-name="highlight_kw1">if</text:span> testPort == True:<text:line-break/><text:s text:c="12"/>ipServeurACN.append<text:span text:style-name="highlight_br0">(</text:span>i<text:span text:style-name="highlight_br0">)</text:span><text:line-break/><text:s text:c="12"/>message = <text:span text:style-name="highlight_st_h">'Eventuel Serveur ACN.'</text:span><text:line-break/><text:s text:c="8"/>else:<text:line-break/><text:s text:c="12"/>message = <text:span text:style-name="highlight_st_h">'Pas de port ACN ouvert'</text:span><text:line-break/><text:s text:c="8"/>print<text:span text:style-name="highlight_br0">(</text:span>i, <text:span text:style-name="highlight_st_h">' : '</text:span>, testPort, <text:span text:style-name="highlight_st_h">'. '</text:span>, message<text:span text:style-name="highlight_br0">)</text:span><text:line-break/> <text:line-break/><text:s text:c="4"/><text:span text:style-name="highlight_kw3">return</text:span> ipServeurACN<text:line-break/> <text:line-break/>def validerIpServeurACN<text:span text:style-name="highlight_br0">(</text:span>listIp<text:span text:style-name="highlight_br0">)</text:span>:<text:line-break/><text:s text:c="4"/><text:span text:style-name="highlight_st0">""</text:span><text:span text:style-name="highlight_st0">"<text:line-break/><text:s text:c="4"/>Fonction recupérant la liste des machines susceptibles d'être serveur ACN<text:line-break/><text:s text:c="4"/>Teste de cette liste pour valider ces IP ou les infirmer<text:line-break/><text:s text:c="4"/>:param listIp: liste contenant les IP des machines écoutant le port ACN<text:line-break/><text:s text:c="4"/>:return: IP de la machine sélectionnée comme serveur ACN<text:line-break/><text:s text:c="4"/>"</text:span><text:span text:style-name="highlight_st0">""</text:span><text:line-break/><text:s text:c="4"/><text:span text:style-name="highlight_kw1">if</text:span> len<text:span text:style-name="highlight_br0">(</text:span>listIp<text:span text:style-name="highlight_br0">)</text:span> == <text:span text:style-name="highlight_nu0">0</text:span>:<text:line-break/><text:s text:c="8"/>sys.exit<text:span text:style-name="highlight_br0">(</text:span><text:span text:style-name="highlight_st_h">'Aucun serveur ACN de trouver. Merci de vérifier son installation.\r\n'</text:span><text:line-break/><text:s text:c="17"/><text:span text:style-name="highlight_st_h">'Relancer ce script sur la machine serveur.\r\n'</text:span><text:line-break/><text:s text:c="17"/><text:span text:style-name="highlight_st_h">'Et sélectionner "Installation Serveur"\r\n'</text:span><text:span text:style-name="highlight_br0">)</text:span><text:line-break/><text:s text:c="4"/><text:span text:style-name="highlight_kw1">elif</text:span> len<text:span text:style-name="highlight_br0">(</text:span>listIp<text:span text:style-name="highlight_br0">)</text:span> == <text:span text:style-name="highlight_nu0">1</text:span>:<text:line-break/><text:s text:c="8"/>print<text:span text:style-name="highlight_br0">(</text:span><text:span text:style-name="highlight_st_h">'Serveur ACN possible : '</text:span>,listIp<text:span text:style-name="highlight_br0">[</text:span><text:span text:style-name="highlight_nu0">0</text:span><text:span text:style-name="highlight_br0">]</text:span><text:span text:style-name="highlight_br0">)</text:span><text:line-break/><text:s text:c="8"/><text:span text:style-name="highlight_kw1">while</text:span> True:<text:line-break/><text:s text:c="12"/>try:<text:line-break/><text:s text:c="16"/>ouiNon = input<text:span text:style-name="highlight_br0">(</text:span><text:span text:style-name="highlight_st0">"Valider ce choix ? (Oui / Non) "</text:span><text:span text:style-name="highlight_br0">)</text:span><text:line-break/><text:s text:c="16"/><text:span text:style-name="highlight_kw1">if</text:span> ouiNon.lower<text:span text:style-name="highlight_br0">(</text:span><text:span text:style-name="highlight_br0">)</text:span> == <text:span text:style-name="highlight_st_h">'oui'</text:span>:<text:line-break/><text:s text:c="20"/>print<text:span text:style-name="highlight_br0">(</text:span><text:span text:style-name="highlight_st_h">'IP du serveur : '</text:span>, listIp<text:span text:style-name="highlight_br0">[</text:span><text:span text:style-name="highlight_nu0">0</text:span><text:span text:style-name="highlight_br0">]</text:span> <text:span text:style-name="highlight_br0">)</text:span><text:line-break/><text:s text:c="20"/>ipServeur = listIp<text:span text:style-name="highlight_br0">[</text:span><text:span text:style-name="highlight_nu0">0</text:span><text:span text:style-name="highlight_br0">]</text:span><text:line-break/><text:s text:c="20"/><text:span text:style-name="highlight_kw3">break</text:span><text:line-break/><text:s text:c="16"/><text:span text:style-name="highlight_kw1">elif</text:span> ouiNon.lower<text:span text:style-name="highlight_br0">(</text:span><text:span text:style-name="highlight_br0">)</text:span> == <text:span text:style-name="highlight_st_h">'non'</text:span>:<text:line-break/><text:s text:c="20"/>sys.exit<text:span text:style-name="highlight_br0">(</text:span><text:span text:style-name="highlight_st_h">'Revoir la configuration du serveur.\n'</text:span><text:line-break/><text:s text:c="29"/><text:span text:style-name="highlight_st_h">'Et relancer ce script.\n'</text:span><text:line-break/><text:s text:c="29"/><text:span text:style-name="highlight_st_h">'Aucune machine disponible dans le reseau actuellement '</text:span><text:line-break/><text:s text:c="29"/><text:span text:style-name="highlight_st_h">'avec ce port d\'</text:span>ouvert<text:span text:style-name="highlight_st_h">')<text:line-break/><text:s text:c="12"/>except ValueError:<text:line-break/><text:s text:c="16"/>print("Oops!<text:s text:c="2"/>Réponse incorrecte... Réessayer... [Oui / Non ]")<text:line-break/><text:s text:c="8"/># Valider l'</text:span><text:span text:style-name="highlight_kw2">ip</text:span> unique<text:line-break/><text:s text:c="4"/>else:<text:line-break/><text:s text:c="8"/>print<text:span text:style-name="highlight_br0">(</text:span><text:span text:style-name="highlight_st_h">'Plusieurs machines pouvant être des serveurs ACN'</text:span><text:span text:style-name="highlight_br0">)</text:span><text:line-break/><text:s text:c="8"/>print<text:span text:style-name="highlight_br0">(</text:span><text:span text:style-name="highlight_st_h">'Veuillez sélectionner une ip, merci :'</text:span><text:span text:style-name="highlight_br0">)</text:span><text:line-break/><text:s text:c="8"/><text:span text:style-name="highlight_kw1">for</text:span> i <text:span text:style-name="highlight_kw1">in</text:span> enumerate<text:span text:style-name="highlight_br0">(</text:span>listIp<text:span text:style-name="highlight_br0">)</text:span>:<text:line-break/><text:s text:c="12"/>print<text:span text:style-name="highlight_br0">(</text:span><text:span text:style-name="highlight_st_h">'Choix '</text:span>, i<text:span text:style-name="highlight_br0">[</text:span><text:span text:style-name="highlight_nu0">0</text:span><text:span text:style-name="highlight_br0">]</text:span> + <text:span text:style-name="highlight_nu0">1</text:span>, <text:span text:style-name="highlight_st_h">' : '</text:span>, i<text:span text:style-name="highlight_br0">[</text:span><text:span text:style-name="highlight_nu0">1</text:span><text:span text:style-name="highlight_br0">]</text:span><text:span text:style-name="highlight_br0">)</text:span><text:line-break/><text:s text:c="8"/><text:span text:style-name="highlight_co0"># Installation client</text:span><text:line-break/><text:s text:c="8"/><text:span text:style-name="highlight_kw1">while</text:span> True:<text:line-break/><text:s text:c="12"/>try:<text:line-break/><text:s text:c="16"/>ipServeur = input<text:span text:style-name="highlight_br0">(</text:span><text:span text:style-name="highlight_st0">"Saisir l'IP du Serveur :"</text:span><text:span text:style-name="highlight_br0">)</text:span><text:line-break/><text:s text:c="16"/><text:span text:style-name="highlight_kw1">if</text:span> ipTest<text:span text:style-name="highlight_br0">(</text:span>ipServeur<text:span text:style-name="highlight_br0">)</text:span> is True and ipServeur <text:span text:style-name="highlight_kw1">in</text:span> listIp:<text:line-break/><text:s text:c="20"/><text:span text:style-name="highlight_kw3">break</text:span><text:line-break/><text:s text:c="12"/>except ValueError:<text:line-break/><text:s text:c="16"/>print<text:span text:style-name="highlight_br0">(</text:span><text:span text:style-name="highlight_st0">"Oops!<text:s text:c="2"/>Réponse incorrecte... Réessayer..."</text:span><text:span text:style-name="highlight_br0">)</text:span><text:line-break/><text:s text:c="4"/><text:span text:style-name="highlight_kw3">return</text:span> ipServeur<text:line-break/> <text:line-break/> <text:line-break/>def installCronApt<text:span text:style-name="highlight_br0">(</text:span>distrib<text:span text:style-name="highlight_br0">)</text:span>:<text:line-break/><text:s text:c="4"/><text:span text:style-name="highlight_st0">""</text:span><text:span text:style-name="highlight_st0">"<text:line-break/><text:s text:c="4"/>Fonction Recuperation des entrées des mises à jour de sécurité dans<text:line-break/><text:s text:c="5"/>dans les divers sources.list possibles<text:line-break/><text:s text:c="5"/>Et création d'un sources.list basé que sur ces entrées (security)<text:line-break/><text:s text:c="5"/>Le fichier est propre à primtux. Donc si existe, on le régénère sinon on le crée<text:line-break/><text:s text:c="5"/>Et envoi mail sur root<text:line-break/><text:s text:c="4"/>:param distrib: Ubuntu ou Debian<text:line-break/><text:s text:c="4"/>:return: None<text:line-break/><text:s text:c="4"/>"</text:span><text:span text:style-name="highlight_st0">""</text:span><text:line-break/> <text:line-break/><text:s text:c="4"/>mailRoot = <text:span text:style-name="highlight_st_h">'root'</text:span><text:line-break/><text:s text:c="4"/>aptSecurity = <text:span text:style-name="highlight_st0">"find /etc/apt -type f -name '*.list' "</text:span> \<text:line-break/><text:s text:c="18"/><text:span text:style-name="highlight_st0">"| xargs cat "</text:span> \<text:line-break/><text:s text:c="18"/><text:span text:style-name="highlight_st0">"|<text:s text:c="2"/>grep -v <text:span text:style-name="highlight_es1">\"</text:span>^#<text:span text:style-name="highlight_es1">\"</text:span> | grep security"</text:span><text:line-break/> <text:line-break/><text:s text:c="4"/><text:span text:style-name="highlight_co0"># Installation de cron-apt</text:span><text:line-break/><text:s text:c="4"/>installPackage<text:span text:style-name="highlight_br0">(</text:span><text:span text:style-name="highlight_st_h">'cron-apt'</text:span>,distrib<text:span text:style-name="highlight_br0">)</text:span><text:line-break/> <text:line-break/><text:s text:c="4"/><text:span text:style-name="highlight_co0"># Création sources.list spécial sécurité</text:span><text:line-break/><text:s text:c="4"/>log = open<text:span text:style-name="highlight_br0">(</text:span><text:span text:style-name="highlight_st_h">'/etc/apt/sources.list.d/security-primtuxACN.list'</text:span>, <text:span text:style-name="highlight_st_h">'w'</text:span><text:span text:style-name="highlight_br0">)</text:span><text:line-break/><text:s text:c="4"/>log.write<text:span text:style-name="highlight_br0">(</text:span><text:span text:style-name="highlight_st_h">'# Security Update. For Primtux Apt-cacher-ng.\n'</text:span><text:span text:style-name="highlight_br0">)</text:span><text:line-break/><text:s text:c="4"/>log.flush<text:span text:style-name="highlight_br0">(</text:span><text:span text:style-name="highlight_br0">)</text:span><text:line-break/><text:s text:c="4"/>c = subprocess.call<text:span text:style-name="highlight_br0">(</text:span>aptSecurity, <text:span text:style-name="highlight_re2">stdout</text:span>=log, <text:span text:style-name="highlight_re2">stderr</text:span>=log, <text:span text:style-name="highlight_re2">shell</text:span>=True<text:span text:style-name="highlight_br0">)</text:span><text:line-break/> <text:line-break/><text:s text:c="4"/><text:span text:style-name="highlight_co0"># Configuration d'une action dans la conf de cron-apt</text:span><text:line-break/><text:s text:c="4"/><text:span text:style-name="highlight_co0"># /etc/cron-apt/action.d/5-primtuxACN-security</text:span><text:line-break/><text:s text:c="4"/>fichier = open<text:span text:style-name="highlight_br0">(</text:span><text:span text:style-name="highlight_st_h">'/etc/cron-apt/action.d/5-primtuxACN-security'</text:span>, <text:span text:style-name="highlight_st0">"w"</text:span><text:span text:style-name="highlight_br0">)</text:span><text:line-break/><text:s text:c="4"/>fichier.write<text:span text:style-name="highlight_br0">(</text:span><text:span text:style-name="highlight_st0">"upgrade -y -o APT::Get::Show-Upgraded=true<text:span text:style-name="highlight_es1">\n</text:span>"</text:span><text:span text:style-name="highlight_br0">)</text:span><text:line-break/><text:s text:c="4"/>fichier.write<text:span text:style-name="highlight_br0">(</text:span><text:span text:style-name="highlight_st0">"OPTIONS=<text:span text:style-name="highlight_es1">\"</text:span>-o quiet=1 -o APT::Get::List-Cleanup=false -o "</text:span><text:line-break/><text:s text:c="18"/><text:span text:style-name="highlight_st0">"Dir::Etc::SourceList=/etc/apt/sources.list.d/security-primtuxACN.list "</text:span><text:line-break/><text:s text:c="18"/><text:span text:style-name="highlight_st0">"-o Dir::Etc::SourceParts=\\<text:span text:style-name="highlight_es1">\"</text:span>/dev/null\\<text:span text:style-name="highlight_es1">\"</text:span><text:span text:style-name="highlight_es1">\"</text:span><text:span text:style-name="highlight_es1">\n</text:span>"</text:span><text:span text:style-name="highlight_br0">)</text:span><text:line-break/><text:s text:c="4"/>fichier.write<text:span text:style-name="highlight_br0">(</text:span><text:span text:style-name="highlight_st0">"MAILTO=<text:span text:style-name="highlight_es1">\"</text:span>{}<text:span text:style-name="highlight_es1">\"</text:span><text:span text:style-name="highlight_es1">\n</text:span>"</text:span>.format<text:span text:style-name="highlight_br0">(</text:span>mailRoot<text:span text:style-name="highlight_br0">)</text:span><text:span text:style-name="highlight_br0">)</text:span><text:line-break/><text:s text:c="4"/>fichier.write<text:span text:style-name="highlight_br0">(</text:span><text:span text:style-name="highlight_st0">"MAILON=<text:span text:style-name="highlight_es1">\"</text:span>always<text:span text:style-name="highlight_es1">\"</text:span><text:span text:style-name="highlight_es1">\n</text:span>"</text:span><text:span text:style-name="highlight_br0">)</text:span><text:line-break/><text:s text:c="4"/>fichier.close<text:span text:style-name="highlight_br0">(</text:span><text:span text:style-name="highlight_br0">)</text:span><text:line-break/> <text:line-break/><text:s text:c="4"/>print<text:span text:style-name="highlight_br0">(</text:span><text:span text:style-name="highlight_st0">"Dès lors, le système installera les mises à jour de sécurité, toutes les nuits<text:s text:c="2"/>à 4 heures."</text:span><text:span text:style-name="highlight_br0">)</text:span><text:line-break/> <text:line-break/><text:s text:c="4"/><text:span text:style-name="highlight_kw3">return</text:span> None<text:line-break/> <text:line-break/> <text:line-break/> <text:line-break/>def main<text:span text:style-name="highlight_br0">(</text:span><text:span text:style-name="highlight_br0">)</text:span>:<text:line-break/><text:s text:c="4"/><text:span text:style-name="highlight_st0">""</text:span><text:span text:style-name="highlight_st0">"<text:line-break/><text:s text:c="4"/>Lancement du script<text:line-break/><text:s text:c="4"/>:return: None<text:line-break/><text:s text:c="4"/>"</text:span><text:span text:style-name="highlight_st0">""</text:span><text:line-break/><text:s text:c="4"/><text:span text:style-name="highlight_co0"># Défnition du port par defaut d'ACN</text:span><text:line-break/><text:s text:c="4"/>portACN = <text:span text:style-name="highlight_nu0">3142</text:span><text:line-break/><text:s text:c="4"/><text:span text:style-name="highlight_co0"># Recupere le type de distribution faisant tourner le script</text:span><text:line-break/><text:s text:c="4"/>distrib<text:s text:c="2"/>= baseDebian<text:span text:style-name="highlight_br0">(</text:span><text:span text:style-name="highlight_br0">)</text:span><text:line-break/> <text:line-break/><text:s text:c="4"/>choixInstall = clientServeur<text:span text:style-name="highlight_br0">(</text:span><text:span text:style-name="highlight_br0">)</text:span><text:line-break/><text:s text:c="4"/><text:span text:style-name="highlight_kw1">if</text:span> choixInstall.lower<text:span text:style-name="highlight_br0">(</text:span><text:span text:style-name="highlight_br0">)</text:span> == <text:span text:style-name="highlight_st_h">'serveur'</text:span>:<text:line-break/><text:s text:c="8"/>ipServeur = ipRecuperation<text:span text:style-name="highlight_br0">(</text:span><text:span text:style-name="highlight_br0">)</text:span><text:line-break/><text:s text:c="8"/>installServeur<text:span text:style-name="highlight_br0">(</text:span>ipServeur, portACN, distrib<text:span text:style-name="highlight_br0">)</text:span><text:line-break/><text:s text:c="4"/>else:<text:line-break/><text:s text:c="8"/><text:span text:style-name="highlight_co0"># Installation client</text:span><text:line-break/><text:s text:c="8"/>portSelection<text:span text:style-name="highlight_br0">(</text:span>portACN<text:span text:style-name="highlight_br0">)</text:span><text:line-break/><text:s text:c="8"/><text:span text:style-name="highlight_kw2">ip</text:span> = ipRecuperation<text:span text:style-name="highlight_br0">(</text:span><text:span text:style-name="highlight_br0">)</text:span><text:line-break/><text:s text:c="8"/>ipServeur = chercherServeurACN<text:span text:style-name="highlight_br0">(</text:span><text:span text:style-name="highlight_kw2">ip</text:span>, portACN<text:span text:style-name="highlight_br0">)</text:span><text:line-break/><text:s text:c="8"/>ipServeur = validerIpServeurACN<text:span text:style-name="highlight_br0">(</text:span>ipServeur<text:span text:style-name="highlight_br0">)</text:span><text:line-break/><text:s text:c="8"/>installClient<text:span text:style-name="highlight_br0">(</text:span>ipServeur,portACN<text:span text:style-name="highlight_br0">)</text:span><text:line-break/> <text:line-break/><text:s text:c="4"/><text:span text:style-name="highlight_co0"># Que ce sont pour l'un ou l'autre, install cron-apt auto securité</text:span><text:line-break/><text:s text:c="4"/>installCronApt<text:span text:style-name="highlight_br0">(</text:span>distrib<text:span text:style-name="highlight_br0">)</text:span><text:line-break/><text:s text:c="4"/><text:span text:style-name="highlight_kw3">return</text:span> None<text:line-break/> <text:line-break/><text:span text:style-name="highlight_st0">""</text:span><text:span text:style-name="highlight_st0">"<text:line-break/> Boucle main()<text:line-break/>"</text:span><text:span text:style-name="highlight_st0">""</text:span><text:line-break/><text:span text:style-name="highlight_kw1">if</text:span> __name__ == <text:span text:style-name="highlight_st0">"__main__"</text:span>:<text:line-break/><text:s text:c="4"/><text:span text:style-name="highlight_co0"># execute only if run as a script</text:span><text:line-break/><text:s text:c="4"/>main<text:span text:style-name="highlight_br0">(</text:span><text:span text:style-name="highlight_br0">)</text:span></text:p>
          </table:table-cell>
        </table:table-row>
      </table:table>
      <text:h text:style-name="Heading_20_2" text:outline-level="2"><text:bookmark-start text:name="__RefHeading___liens_7"/><text:bookmark-start text:name="liens"/>Liens<text:bookmark-end text:name="__RefHeading___liens_7"/><text:bookmark-end text:name="liens"/></text:h>
      <text:list text:style-name="List_20_1" text:continue-numbering="false">
        <text:list-item>
          <text:p text:style-name="List_20_1_Content_First"><text:a xlink:type="simple" xlink:href="https://packages.debian.org/fr/sid/apt-cacher-ng" text:style-name="Internet_20_link" text:visited-style-name="Visited_20_Internet_20_Link">Le paquet sous DEBIAN SID</text:a></text:p>
        </text:list-item>
        <text:list-item>
          <text:p text:style-name="List_20_1_Content_Last"><text:a xlink:type="simple" xlink:href="https://www.unix-ag.uni-kl.de/~bloch/acng/" text:style-name="Internet_20_link" text:visited-style-name="Visited_20_Internet_20_Link">Homepage Apt-cacher-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8::55:04</meta:creation-date>
    <dc:creator>Generated</dc:creator>
    <dc:date>2026-08-24T18::55:04</dc:date>
    <dc:language>en-US</dc:language>
    <meta:editing-cycles>1</meta:editing-cycles>
    <meta:editing-duration>PT0S</meta:editing-duration>
    <dc:title>python:acn-py-installer</dc:title>
  </office:meta>
</office:document-meta>
</file>