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ython:aide-memoire"/><text:bookmark-start text:name="__RefHeading___matrices_1"/><text:bookmark-start text:name="matrices"/>Matrices<text:bookmark-end text:name="__RefHeading___matrices_1"/><text:bookmark-end text:name="matrices"/></text:h>
      <text:h text:style-name="Heading_20_2" text:outline-level="2"><text:bookmark-start text:name="__RefHeading___liens_2"/><text:bookmark-start text:name="liens"/>Liens<text:bookmark-end text:name="__RefHeading___liens_2"/><text:bookmark-end text:name="liens"/></text:h>
      <text:list text:style-name="List_20_1" text:continue-numbering="false">
        <text:list-item>
          <text:p text:style-name="LastListParagraph_List_20_1_Content_First"><text:a xlink:type="simple" xlink:href="https://python.sdv.univ-paris-diderot.fr/15_bonnes_pratiques/" text:style-name="Internet_20_link" text:visited-style-name="Visited_20_Internet_20_Link">Guides bonnes conduites</text:a></text:p>
        </text:list-item>
      </text:list>
      <text:list text:style-name="List_20_1" text:continue-numbering="false">
        <text:list-item>
          <text:p text:style-name="List_20_1_Content_First"><text:a xlink:type="simple" xlink:href="https://python-gtk-3-tutorial.readthedocs.io/en/latest/" text:style-name="Internet_20_link" text:visited-style-name="Visited_20_Internet_20_Link">GTK Python tutorial</text:a></text:p>
        </text:list-item>
        <text:list-item>
          <text:p text:style-name="List_20_1_Content"><text:a xlink:type="simple" xlink:href="https://zestedesavoir.com/tutoriels/1294/des-bases-de-donnees-en-python-avec-sqlite3/" text:style-name="Internet_20_link" text:visited-style-name="Visited_20_Internet_20_Link">Bases de données sqlite / Python</text:a></text:p>
        </text:list-item>
        <text:list-item>
          <text:p text:style-name="List_20_1_Content"><text:a xlink:type="simple" xlink:href="https://zestedesavoir.com/tutoriels/870/des-interfaces-graphiques-en-python-et-gtk/" text:style-name="Internet_20_link" text:visited-style-name="Visited_20_Internet_20_Link">GTK Python (zeste de savoir)</text:a></text:p>
        </text:list-item>
        <text:list-item>
          <text:p text:style-name="List_20_1_Content"><text:a xlink:type="simple" xlink:href="https://zestedesavoir.com/tutoriels/1729/programmation-avec-tkinter/programmation-evenementielle-avec-tkinter/#1-boucle-evenementielle" text:style-name="Internet_20_link" text:visited-style-name="Visited_20_Internet_20_Link">Prog éven. Tk</text:a></text:p>
        </text:list-item>
        <text:list-item>
          <text:p text:style-name="List_20_1_Content"><text:a xlink:type="simple" xlink:href="https://www.pythonforbeginners.com/os/python-system-administration" text:style-name="Internet_20_link" text:visited-style-name="Visited_20_Internet_20_Link">Python admin sys linux</text:a></text:p>
        </text:list-item>
        <text:list-item>
          <text:p text:style-name="List_20_1_Content_Last"><text:a xlink:type="simple" xlink:href="https://docs.python.org/fr/3/library/subprocess.html" text:style-name="Internet_20_link" text:visited-style-name="Visited_20_Internet_20_Link">Processur et sous processus</text:a></text:p>
        </text:list-item>
      </text:list>
      <text:h text:style-name="Heading_20_2" text:outline-level="2"><text:bookmark-start text:name="__RefHeading___creer_une_matrice_3"/><text:bookmark-start text:name="creer_une_matrice"/>Créer une matrice<text:bookmark-end text:name="__RefHeading___creer_une_matrice_3"/><text:bookmark-end text:name="creer_une_matrice"/></text:h>
      <table:table table:style-name="Table">
        <table:table-column table:style-name="odt_auto_style_table_column_1_1"/>
        <table:table-row>
          <table:table-cell office:value-type="string" table:style-name="tablecell">
            <text:p text:style-name="Preformatted_20_Text">ragnarok<text:span text:style-name="highlight_sy0">@</text:span>Fenrir:<text:span text:style-name="highlight_sy0">~</text:span>$ python3<text:line-break/>Python 3.7.6 <text:span text:style-name="highlight_br0">(</text:span>default<text:span text:style-name="highlight_sy0">,</text:span> Dec <text:span text:style-name="highlight_nu0">19</text:span> <text:span text:style-name="highlight_nu0">2019</text:span><text:span text:style-name="highlight_sy0">,</text:span> <text:span text:style-name="highlight_nu0">09</text:span>:<text:span text:style-name="highlight_nu0">25</text:span>:<text:span text:style-name="highlight_nu0">23</text:span><text:span text:style-name="highlight_br0">)</text:span> <text:line-break/><text:span text:style-name="highlight_br0">[</text:span>GCC 9.2.1 <text:span text:style-name="highlight_nu0">20191130</text:span><text:span text:style-name="highlight_br0">]</text:span> on linux<text:line-break/><text:span text:style-name="highlight_sy0">&gt;&gt;&gt;</text:span> score <text:span text:style-name="highlight_sy0">=</text:span> <text:span text:style-name="highlight_br0">[</text:span><text:span text:style-name="highlight_br0">[</text:span><text:span text:style-name="highlight_st0">'joueur1'</text:span><text:span text:style-name="highlight_sy0">,</text:span><text:span text:style-name="highlight_st0">'joueur2'</text:span><text:span text:style-name="highlight_sy0">,</text:span><text:span text:style-name="highlight_st0">'joueur3'</text:span><text:span text:style-name="highlight_sy0">,</text:span><text:span text:style-name="highlight_st0">'joueur4'</text:span><text:span text:style-name="highlight_br0">]</text:span><text:span text:style-name="highlight_sy0">,</text:span><text:span text:style-name="highlight_br0">[</text:span><text:span text:style-name="highlight_nu0">150.0</text:span><text:span text:style-name="highlight_sy0">,</text:span>-<text:span text:style-name="highlight_nu0">50.0</text:span><text:span text:style-name="highlight_sy0">,</text:span>-<text:span text:style-name="highlight_nu0">50.0</text:span><text:span text:style-name="highlight_sy0">,</text:span>-<text:span text:style-name="highlight_nu0">50.0</text:span><text:span text:style-name="highlight_br0">]</text:span><text:span text:style-name="highlight_sy0">,</text:span><text:span text:style-name="highlight_br0">[</text:span>-<text:span text:style-name="highlight_nu0">20.0</text:span><text:span text:style-name="highlight_sy0">,</text:span>-<text:span text:style-name="highlight_nu0">20</text:span><text:span text:style-name="highlight_sy0">,</text:span><text:span text:style-name="highlight_nu0">0</text:span><text:span text:style-name="highlight_sy0">,</text:span>-<text:span text:style-name="highlight_nu0">20</text:span><text:span text:style-name="highlight_sy0">,</text:span><text:span text:style-name="highlight_nu0">0</text:span><text:span text:style-name="highlight_sy0">,</text:span><text:span text:style-name="highlight_nu0">60</text:span><text:span text:style-name="highlight_br0">]</text:span><text:span text:style-name="highlight_br0">]</text:span><text:line-break/><text:span text:style-name="highlight_sy0">&gt;&gt;&gt;</text:span> <text:span text:style-name="highlight_kw1">print</text:span><text:span text:style-name="highlight_br0">(</text:span>score<text:span text:style-name="highlight_br0">)</text:span><text:line-break/><text:span text:style-name="highlight_br0">[</text:span><text:span text:style-name="highlight_br0">[</text:span><text:span text:style-name="highlight_st0">'joueur1'</text:span><text:span text:style-name="highlight_sy0">,</text:span> <text:span text:style-name="highlight_st0">'joueur2'</text:span><text:span text:style-name="highlight_sy0">,</text:span> <text:span text:style-name="highlight_st0">'joueur3'</text:span><text:span text:style-name="highlight_sy0">,</text:span> <text:span text:style-name="highlight_st0">'joueur4'</text:span><text:span text:style-name="highlight_br0">]</text:span><text:span text:style-name="highlight_sy0">,</text:span> <text:span text:style-name="highlight_br0">[</text:span><text:span text:style-name="highlight_nu0">150.0</text:span><text:span text:style-name="highlight_sy0">,</text:span> -<text:span text:style-name="highlight_nu0">50.0</text:span><text:span text:style-name="highlight_sy0">,</text:span> -<text:span text:style-name="highlight_nu0">50.0</text:span><text:span text:style-name="highlight_sy0">,</text:span> -<text:span text:style-name="highlight_nu0">50.0</text:span><text:span text:style-name="highlight_br0">]</text:span><text:span text:style-name="highlight_sy0">,</text:span> <text:span text:style-name="highlight_br0">[</text:span>-<text:span text:style-name="highlight_nu0">20.0</text:span><text:span text:style-name="highlight_sy0">,</text:span> -<text:span text:style-name="highlight_nu0">20</text:span><text:span text:style-name="highlight_sy0">,</text:span> <text:span text:style-name="highlight_nu0">0</text:span><text:span text:style-name="highlight_sy0">,</text:span> -<text:span text:style-name="highlight_nu0">20</text:span><text:span text:style-name="highlight_sy0">,</text:span> <text:span text:style-name="highlight_nu0">0</text:span><text:span text:style-name="highlight_sy0">,</text:span> <text:span text:style-name="highlight_nu0">60</text:span><text:span text:style-name="highlight_br0">]</text:span><text:span text:style-name="highlight_br0">]</text:span><text:line-break/><text:span text:style-name="highlight_sy0">&gt;&gt;&gt;</text:span> <text:span text:style-name="highlight_kw2">type</text:span><text:span text:style-name="highlight_br0">(</text:span>score<text:span text:style-name="highlight_br0">)</text:span><text:line-break/><text:span text:style-name="highlight_sy0">&lt;</text:span><text:span text:style-name="highlight_kw1">class</text:span> <text:span text:style-name="highlight_st0">'list'</text:span><text:span text:style-name="highlight_sy0">&gt;</text:span></text:p>
          </table:table-cell>
        </table:table-row>
      </table:table>
      <text:p text:style-name="Text_20_body">La matrice a été créée. On voit bien qu'il s'agit en fait d'une liste de listes.</text:p>
      <text:h text:style-name="Heading_20_2" text:outline-level="2"><text:bookmark-start text:name="__RefHeading___acceder_a_un_element_de_la_matrice_4"/><text:bookmark-start text:name="acceder_a_un_element_de_la_matrice"/>Accéder à un élément de la matrice<text:bookmark-end text:name="__RefHeading___acceder_a_un_element_de_la_matrice_4"/><text:bookmark-end text:name="acceder_a_un_element_de_la_matrice"/></text:h>
      <table:table table:style-name="Table">
        <table:table-column table:style-name="odt_auto_style_table_column_2_1"/>
        <table:table-row>
          <table:table-cell office:value-type="string" table:style-name="tablecell">
            <text:p text:style-name="Preformatted_20_Text"><text:span text:style-name="highlight_sy0">&gt;&gt;&gt;</text:span> score<text:span text:style-name="highlight_br0">[</text:span><text:span text:style-name="highlight_nu0">2</text:span><text:span text:style-name="highlight_br0">]</text:span><text:span text:style-name="highlight_br0">[</text:span><text:span text:style-name="highlight_nu0">2</text:span><text:span text:style-name="highlight_br0">]</text:span><text:line-break/><text:span text:style-name="highlight_nu0">0</text:span><text:line-break/><text:span text:style-name="highlight_sy0">&gt;&gt;&gt;</text:span> score<text:span text:style-name="highlight_br0">[</text:span><text:span text:style-name="highlight_nu0">2</text:span><text:span text:style-name="highlight_br0">]</text:span><text:span text:style-name="highlight_br0">[</text:span><text:span text:style-name="highlight_nu0">3</text:span><text:span text:style-name="highlight_br0">]</text:span><text:line-break/>-<text:span text:style-name="highlight_nu0">20</text:span><text:line-break/><text:span text:style-name="highlight_sy0">&gt;&gt;&gt;</text:span> score<text:span text:style-name="highlight_br0">[</text:span><text:span text:style-name="highlight_nu0">0</text:span><text:span text:style-name="highlight_br0">]</text:span><text:span text:style-name="highlight_br0">[</text:span><text:span text:style-name="highlight_nu0">0</text:span><text:span text:style-name="highlight_br0">]</text:span><text:line-break/><text:span text:style-name="highlight_st0">'joueur1'</text:span></text:p>
          </table:table-cell>
        </table:table-row>
      </table:table>
      <text:p text:style-name="Text_20_body">Ces listes peuvent contenir tous types d'éléments</text:p>
      <table:table table:style-name="Table">
        <table:table-column table:style-name="odt_auto_style_table_column_3_1"/>
        <table:table-row>
          <table:table-cell office:value-type="string" table:style-name="tablecell">
            <text:p text:style-name="Preformatted_20_Text"><text:span text:style-name="highlight_sy0">&gt;&gt;&gt;</text:span> <text:span text:style-name="highlight_kw2">type</text:span><text:span text:style-name="highlight_br0">(</text:span>score<text:span text:style-name="highlight_br0">[</text:span><text:span text:style-name="highlight_nu0">0</text:span><text:span text:style-name="highlight_br0">]</text:span><text:span text:style-name="highlight_br0">[</text:span><text:span text:style-name="highlight_nu0">0</text:span><text:span text:style-name="highlight_br0">]</text:span><text:span text:style-name="highlight_br0">)</text:span><text:line-break/><text:span text:style-name="highlight_sy0">&lt;</text:span><text:span text:style-name="highlight_kw1">class</text:span> <text:span text:style-name="highlight_st0">'str'</text:span><text:span text:style-name="highlight_sy0">&gt;</text:span><text:line-break/><text:span text:style-name="highlight_sy0">&gt;&gt;&gt;</text:span> <text:span text:style-name="highlight_kw2">type</text:span><text:span text:style-name="highlight_br0">(</text:span>score<text:span text:style-name="highlight_br0">[</text:span><text:span text:style-name="highlight_nu0">1</text:span><text:span text:style-name="highlight_br0">]</text:span><text:span text:style-name="highlight_br0">[</text:span><text:span text:style-name="highlight_nu0">1</text:span><text:span text:style-name="highlight_br0">]</text:span><text:span text:style-name="highlight_br0">)</text:span><text:line-break/><text:span text:style-name="highlight_sy0">&lt;</text:span><text:span text:style-name="highlight_kw1">class</text:span> <text:span text:style-name="highlight_st0">'float'</text:span><text:span text:style-name="highlight_sy0">&gt;</text:span></text:p>
          </table:table-cell>
        </table:table-row>
      </table:table>
      <table:table table:style-name="Table">
        <table:table-column table:style-name="odt_auto_style_table_column_4_1"/>
        <table:table-row>
          <table:table-cell office:value-type="string" table:style-name="tablecell">
            <text:p text:style-name="Preformatted_20_Text"><text:span text:style-name="highlight_sy0">&gt;&gt;&gt;</text:span> score<text:span text:style-name="highlight_br0">[</text:span><text:span text:style-name="highlight_nu0">1</text:span>:<text:span text:style-name="highlight_br0">]</text:span><text:span text:style-name="highlight_br0">[</text:span><text:span text:style-name="highlight_nu0">1</text:span>:<text:span text:style-name="highlight_br0">]</text:span><text:line-break/><text:span text:style-name="highlight_br0">[</text:span><text:span text:style-name="highlight_br0">[</text:span>-<text:span text:style-name="highlight_nu0">20.0</text:span><text:span text:style-name="highlight_sy0">,</text:span> -<text:span text:style-name="highlight_nu0">20</text:span><text:span text:style-name="highlight_sy0">,</text:span> <text:span text:style-name="highlight_nu0">0</text:span><text:span text:style-name="highlight_sy0">,</text:span> -<text:span text:style-name="highlight_nu0">20</text:span><text:span text:style-name="highlight_sy0">,</text:span> <text:span text:style-name="highlight_nu0">0</text:span><text:span text:style-name="highlight_sy0">,</text:span> <text:span text:style-name="highlight_nu0">60</text:span><text:span text:style-name="highlight_br0">]</text:span><text:span text:style-name="highlight_br0">]</text:span></text:p>
          </table:table-cell>
        </table:table-row>
      </table:table>
      <text:h text:style-name="Heading_20_2" text:outline-level="2"><text:bookmark-start text:name="__RefHeading___parcourir_la_matrice_5"/><text:bookmark-start text:name="parcourir_la_matrice"/>Parcourir la matrice<text:bookmark-end text:name="__RefHeading___parcourir_la_matrice_5"/><text:bookmark-end text:name="parcourir_la_matrice"/></text:h>
      <text:h text:style-name="Heading_20_3" text:outline-level="3"><text:bookmark-start text:name="__RefHeading___parcourir_les_lignes_6"/><text:bookmark-start text:name="parcourir_les_lignes"/>Parcourir les lignes<text:bookmark-end text:name="__RefHeading___parcourir_les_lignes_6"/><text:bookmark-end text:name="parcourir_les_lignes"/></text:h>
      <table:table table:style-name="Table">
        <table:table-column table:style-name="odt_auto_style_table_column_5_1"/>
        <table:table-row>
          <table:table-cell office:value-type="string" table:style-name="tablecell">
            <text:p text:style-name="Preformatted_20_Text"><text:span text:style-name="highlight_sy0">&gt;&gt;&gt;</text:span> <text:span text:style-name="highlight_kw1">for</text:span> lignes <text:span text:style-name="highlight_kw1">in</text:span> score :<text:line-break/>...<text:s text:c="5"/><text:span text:style-name="highlight_kw1">print</text:span><text:span text:style-name="highlight_br0">(</text:span>lignes<text:span text:style-name="highlight_br0">)</text:span><text:line-break/>... <text:line-break/><text:span text:style-name="highlight_br0">[</text:span><text:span text:style-name="highlight_st0">'joueur1'</text:span><text:span text:style-name="highlight_sy0">,</text:span> <text:span text:style-name="highlight_st0">'joueur2'</text:span><text:span text:style-name="highlight_sy0">,</text:span> <text:span text:style-name="highlight_st0">'joueur3'</text:span><text:span text:style-name="highlight_sy0">,</text:span> <text:span text:style-name="highlight_st0">'joueur4'</text:span><text:span text:style-name="highlight_br0">]</text:span><text:line-break/><text:span text:style-name="highlight_br0">[</text:span><text:span text:style-name="highlight_nu0">150.0</text:span><text:span text:style-name="highlight_sy0">,</text:span> -<text:span text:style-name="highlight_nu0">50.0</text:span><text:span text:style-name="highlight_sy0">,</text:span> -<text:span text:style-name="highlight_nu0">50.0</text:span><text:span text:style-name="highlight_sy0">,</text:span> -<text:span text:style-name="highlight_nu0">50.0</text:span><text:span text:style-name="highlight_br0">]</text:span><text:line-break/><text:span text:style-name="highlight_br0">[</text:span>-<text:span text:style-name="highlight_nu0">20.0</text:span><text:span text:style-name="highlight_sy0">,</text:span> -<text:span text:style-name="highlight_nu0">20</text:span><text:span text:style-name="highlight_sy0">,</text:span> <text:span text:style-name="highlight_nu0">0</text:span><text:span text:style-name="highlight_sy0">,</text:span> -<text:span text:style-name="highlight_nu0">20</text:span><text:span text:style-name="highlight_sy0">,</text:span> <text:span text:style-name="highlight_nu0">0</text:span><text:span text:style-name="highlight_sy0">,</text:span> <text:span text:style-name="highlight_nu0">60</text:span><text:span text:style-name="highlight_br0">]</text:span></text:p>
          </table:table-cell>
        </table:table-row>
      </table:table>
      <text:h text:style-name="Heading_20_3" text:outline-level="3"><text:bookmark-start text:name="__RefHeading___parcourir_la_matrice_7"/><text:bookmark-start text:name="parcourir_la_matrice1"/>Parcourir la matrice :<text:bookmark-end text:name="__RefHeading___parcourir_la_matrice_7"/><text:bookmark-end text:name="parcourir_la_matrice1"/></text:h>
      <table:table table:style-name="Table">
        <table:table-column table:style-name="odt_auto_style_table_column_6_1"/>
        <table:table-row>
          <table:table-cell office:value-type="string" table:style-name="tablecell">
            <text:p text:style-name="Preformatted_20_Text"><text:span text:style-name="highlight_sy0">&gt;&gt;&gt;</text:span> <text:span text:style-name="highlight_kw1">for</text:span> lignes <text:span text:style-name="highlight_kw1">in</text:span> score :<text:line-break/>...<text:s text:c="5"/><text:span text:style-name="highlight_kw1">for</text:span> col <text:span text:style-name="highlight_kw1">in</text:span> lignes:<text:line-break/>...<text:s text:c="13"/><text:span text:style-name="highlight_kw1">print</text:span><text:span text:style-name="highlight_br0">(</text:span>col<text:span text:style-name="highlight_br0">)</text:span><text:line-break/>... <text:line-break/><text:span text:style-name="highlight_me1">joueur1</text:span><text:line-break/>joueur2<text:line-break/>joueur3<text:line-break/>joueur4<text:line-break/><text:span text:style-name="highlight_nu0">150.0</text:span><text:line-break/>-<text:span text:style-name="highlight_nu0">50.0</text:span><text:line-break/>-<text:span text:style-name="highlight_nu0">50.0</text:span><text:line-break/>-<text:span text:style-name="highlight_nu0">50.0</text:span><text:line-break/>-<text:span text:style-name="highlight_nu0">20.0</text:span><text:line-break/>-<text:span text:style-name="highlight_nu0">20</text:span><text:line-break/><text:span text:style-name="highlight_nu0">0</text:span><text:line-break/>-<text:span text:style-name="highlight_nu0">20</text:span><text:line-break/><text:span text:style-name="highlight_nu0">0</text:span><text:line-break/><text:span text:style-name="highlight_nu0">60</text:span></text:p>
          </table:table-cell>
        </table:table-row>
      </table:table>
      <text:h text:style-name="Heading_20_3" text:outline-level="3"><text:bookmark-start text:name="__RefHeading___parcourir_la_matrice_avec_index_8"/><text:bookmark-start text:name="parcourir_la_matrice_avec_index"/>Parcourir la matrice avec index<text:bookmark-end text:name="__RefHeading___parcourir_la_matrice_avec_index_8"/><text:bookmark-end text:name="parcourir_la_matrice_avec_index"/></text:h>
      <table:table table:style-name="Table">
        <table:table-column table:style-name="odt_auto_style_table_column_7_1"/>
        <table:table-row>
          <table:table-cell office:value-type="string" table:style-name="tablecell">
            <text:p text:style-name="Preformatted_20_Text"><text:span text:style-name="highlight_sy0">&gt;&gt;&gt;</text:span> <text:span text:style-name="highlight_kw1">for</text:span> i_line<text:span text:style-name="highlight_sy0">,</text:span> line <text:span text:style-name="highlight_kw1">in</text:span> <text:span text:style-name="highlight_kw2">enumerate</text:span><text:span text:style-name="highlight_br0">(</text:span>score<text:span text:style-name="highlight_br0">)</text:span>:<text:line-break/>...<text:s text:c="5"/><text:span text:style-name="highlight_kw1">print</text:span><text:span text:style-name="highlight_br0">(</text:span>i_line<text:span text:style-name="highlight_sy0">,</text:span> <text:span text:style-name="highlight_st0">' : '</text:span><text:span text:style-name="highlight_sy0">,</text:span> line<text:span text:style-name="highlight_br0">)</text:span><text:line-break/>... <text:line-break/><text:span text:style-name="highlight_nu0">0</text:span><text:s text:c="2"/>:<text:s text:c="2"/><text:span text:style-name="highlight_br0">[</text:span><text:span text:style-name="highlight_st0">'joueur1'</text:span><text:span text:style-name="highlight_sy0">,</text:span> <text:span text:style-name="highlight_st0">'joueur2'</text:span><text:span text:style-name="highlight_sy0">,</text:span> <text:span text:style-name="highlight_st0">'joueur3'</text:span><text:span text:style-name="highlight_sy0">,</text:span> <text:span text:style-name="highlight_st0">'joueur4'</text:span><text:span text:style-name="highlight_br0">]</text:span><text:line-break/><text:span text:style-name="highlight_nu0">1</text:span><text:s text:c="2"/>:<text:s text:c="2"/><text:span text:style-name="highlight_br0">[</text:span><text:span text:style-name="highlight_nu0">150.0</text:span><text:span text:style-name="highlight_sy0">,</text:span> -<text:span text:style-name="highlight_nu0">50.0</text:span><text:span text:style-name="highlight_sy0">,</text:span> -<text:span text:style-name="highlight_nu0">50.0</text:span><text:span text:style-name="highlight_sy0">,</text:span> -<text:span text:style-name="highlight_nu0">50.0</text:span><text:span text:style-name="highlight_br0">]</text:span><text:line-break/><text:span text:style-name="highlight_nu0">2</text:span><text:s text:c="2"/>:<text:s text:c="2"/><text:span text:style-name="highlight_br0">[</text:span>-<text:span text:style-name="highlight_nu0">20.0</text:span><text:span text:style-name="highlight_sy0">,</text:span> -<text:span text:style-name="highlight_nu0">20</text:span><text:span text:style-name="highlight_sy0">,</text:span> <text:span text:style-name="highlight_nu0">0</text:span><text:span text:style-name="highlight_sy0">,</text:span> -<text:span text:style-name="highlight_nu0">20</text:span><text:span text:style-name="highlight_sy0">,</text:span> <text:span text:style-name="highlight_nu0">0</text:span><text:span text:style-name="highlight_sy0">,</text:span> <text:span text:style-name="highlight_nu0">60</text:span><text:span text:style-name="highlight_br0">]</text:span></text:p>
          </table:table-cell>
        </table:table-row>
      </table:table>
      <table:table table:style-name="Table">
        <table:table-column table:style-name="odt_auto_style_table_column_8_1"/>
        <table:table-row>
          <table:table-cell office:value-type="string" table:style-name="tablecell">
            <text:p text:style-name="Preformatted_20_Text"><text:span text:style-name="highlight_sy0">&gt;&gt;&gt;</text:span> <text:span text:style-name="highlight_kw1">for</text:span> i_line<text:span text:style-name="highlight_sy0">,</text:span> line <text:span text:style-name="highlight_kw1">in</text:span> <text:span text:style-name="highlight_kw2">enumerate</text:span><text:span text:style-name="highlight_br0">(</text:span>score<text:span text:style-name="highlight_br0">)</text:span>:<text:line-break/>...<text:s text:c="5"/><text:span text:style-name="highlight_kw1">for</text:span> i_col<text:span text:style-name="highlight_sy0">,</text:span> col <text:span text:style-name="highlight_kw1">in</text:span> <text:span text:style-name="highlight_kw2">enumerate</text:span><text:span text:style-name="highlight_br0">(</text:span>line<text:span text:style-name="highlight_br0">)</text:span>:<text:line-break/>...<text:s text:c="13"/><text:span text:style-name="highlight_kw1">print</text:span> <text:span text:style-name="highlight_br0">(</text:span>i_col<text:span text:style-name="highlight_sy0">,</text:span> <text:span text:style-name="highlight_st0">' : '</text:span><text:span text:style-name="highlight_sy0">,</text:span> col<text:span text:style-name="highlight_br0">)</text:span><text:line-break/>... <text:line-break/><text:span text:style-name="highlight_nu0">0</text:span><text:s text:c="2"/>:<text:s text:c="2"/>joueur1<text:line-break/><text:span text:style-name="highlight_nu0">1</text:span><text:s text:c="2"/>:<text:s text:c="2"/>joueur2<text:line-break/><text:span text:style-name="highlight_nu0">2</text:span><text:s text:c="2"/>:<text:s text:c="2"/>joueur3<text:line-break/><text:span text:style-name="highlight_nu0">3</text:span><text:s text:c="2"/>:<text:s text:c="2"/>joueur4<text:line-break/><text:span text:style-name="highlight_nu0">0</text:span><text:s text:c="2"/>:<text:s text:c="2"/><text:span text:style-name="highlight_nu0">150.0</text:span><text:line-break/><text:span text:style-name="highlight_nu0">1</text:span><text:s text:c="2"/>:<text:s text:c="2"/>-<text:span text:style-name="highlight_nu0">50.0</text:span><text:line-break/><text:span text:style-name="highlight_nu0">2</text:span><text:s text:c="2"/>:<text:s text:c="2"/>-<text:span text:style-name="highlight_nu0">50.0</text:span><text:line-break/><text:span text:style-name="highlight_nu0">3</text:span><text:s text:c="2"/>:<text:s text:c="2"/>-<text:span text:style-name="highlight_nu0">50.0</text:span><text:line-break/><text:span text:style-name="highlight_nu0">0</text:span><text:s text:c="2"/>:<text:s text:c="2"/>-<text:span text:style-name="highlight_nu0">20.0</text:span><text:line-break/><text:span text:style-name="highlight_nu0">1</text:span><text:s text:c="2"/>:<text:s text:c="2"/>-<text:span text:style-name="highlight_nu0">20</text:span><text:line-break/><text:span text:style-name="highlight_nu0">2</text:span><text:s text:c="2"/>:<text:s text:c="2"/><text:span text:style-name="highlight_nu0">0</text:span><text:line-break/><text:span text:style-name="highlight_nu0">3</text:span><text:s text:c="2"/>:<text:s text:c="2"/>-<text:span text:style-name="highlight_nu0">20</text:span><text:line-break/><text:span text:style-name="highlight_nu0">4</text:span><text:s text:c="2"/>:<text:s text:c="2"/><text:span text:style-name="highlight_nu0">0</text:span><text:line-break/><text:span text:style-name="highlight_nu0">5</text:span><text:s text:c="2"/>:<text:s text:c="2"/><text:span text:style-name="highlight_nu0">60</text:span></text:p>
          </table:table-cell>
        </table:table-row>
      </table:table>
      <text:h text:style-name="Heading_20_1" text:outline-level="1"><text:bookmark-start text:name="__RefHeading___dictionnaires_9"/><text:bookmark-start text:name="dictionnaires"/>Dictionnaires<text:bookmark-end text:name="__RefHeading___dictionnaires_9"/><text:bookmark-end text:name="dictionnaires"/></text:h>
      <text:p text:style-name="Text_20_body">Créer un ensemble de joueur.</text:p>
      <table:table table:style-name="Table">
        <table:table-column table:style-name="odt_auto_style_table_column_9_1"/>
        <table:table-row>
          <table:table-cell office:value-type="string" table:style-name="tablecell">
            <text:p text:style-name="Preformatted_20_Text"><text:span text:style-name="highlight_br0">[</text:span>ragnarok<text:span text:style-name="highlight_sy0">@</text:span>asgard-freeBSD:<text:span text:style-name="highlight_sy0">~</text:span><text:span text:style-name="highlight_br0">]</text:span> $ python3.6<text:line-break/>Python 3.6.9 <text:span text:style-name="highlight_br0">(</text:span>default<text:span text:style-name="highlight_sy0">,</text:span> Jul<text:s text:c="2"/><text:span text:style-name="highlight_nu0">9</text:span> <text:span text:style-name="highlight_nu0">2019</text:span><text:span text:style-name="highlight_sy0">,</text:span> <text:span text:style-name="highlight_nu0">01</text:span>:<text:span text:style-name="highlight_nu0">18</text:span>:<text:span text:style-name="highlight_nu0">18</text:span><text:span text:style-name="highlight_br0">)</text:span> <text:line-break/><text:span text:style-name="highlight_br0">[</text:span>GCC 4.2.1 Compatible FreeBSD Clang 6.0.1 <text:span text:style-name="highlight_br0">(</text:span>tags/RELEASE_601/final <text:span text:style-name="highlight_nu0">335540</text:span><text:span text:style-name="highlight_br0">)</text:span><text:span text:style-name="highlight_br0">]</text:span> on freebsd12<text:line-break/>Type <text:span text:style-name="highlight_st0">"help"</text:span><text:span text:style-name="highlight_sy0">,</text:span> <text:span text:style-name="highlight_st0">"copyright"</text:span><text:span text:style-name="highlight_sy0">,</text:span> <text:span text:style-name="highlight_st0">"credits"</text:span> <text:span text:style-name="highlight_kw1">or</text:span> <text:span text:style-name="highlight_st0">"license"</text:span> <text:span text:style-name="highlight_kw1">for</text:span> more information.<text:line-break/><text:span text:style-name="highlight_sy0">&gt;&gt;&gt;</text:span> joueur <text:span text:style-name="highlight_sy0">=</text:span> <text:span text:style-name="highlight_kw2">dict</text:span><text:span text:style-name="highlight_br0">(</text:span><text:span text:style-name="highlight_br0">)</text:span><text:line-break/><text:span text:style-name="highlight_sy0">&gt;&gt;&gt;</text:span> <text:span text:style-name="highlight_kw1">for</text:span> i <text:span text:style-name="highlight_kw1">in</text:span> <text:span text:style-name="highlight_kw2">range</text:span><text:span text:style-name="highlight_br0">(</text:span><text:span text:style-name="highlight_nu0">0</text:span><text:span text:style-name="highlight_sy0">,</text:span><text:span text:style-name="highlight_nu0">3</text:span><text:span text:style-name="highlight_br0">)</text:span>:<text:line-break/>...<text:s text:c="6"/><text:span text:style-name="highlight_me1">joueur</text:span><text:span text:style-name="highlight_br0">[</text:span><text:span text:style-name="highlight_st0">"nom{}"</text:span>.<text:span text:style-name="highlight_me1">format</text:span><text:span text:style-name="highlight_br0">(</text:span>i+<text:span text:style-name="highlight_nu0">1</text:span><text:span text:style-name="highlight_br0">)</text:span><text:span text:style-name="highlight_br0">]</text:span> <text:span text:style-name="highlight_sy0">=</text:span> <text:span text:style-name="highlight_nu0">100</text:span>+i*<text:span text:style-name="highlight_nu0">100</text:span></text:p>
          </table:table-cell>
        </table:table-row>
      </table:table>
      <text:p text:style-name="Text_20_body">… </text:p>
      <text:p text:style-name="Text_20_body">La liste de joueur est crée (ici avec des scores définis par des multiples de 100</text:p>
      <table:table table:style-name="Table">
        <table:table-column table:style-name="odt_auto_style_table_column_10_1"/>
        <table:table-row>
          <table:table-cell office:value-type="string" table:style-name="tablecell">
            <text:p text:style-name="Preformatted_20_Text"><text:span text:style-name="highlight_sy0">&gt;&gt;&gt;</text:span> joueur<text:line-break/><text:span text:style-name="highlight_br0">{</text:span><text:span text:style-name="highlight_st0">'nom1'</text:span>: <text:span text:style-name="highlight_nu0">100</text:span><text:span text:style-name="highlight_sy0">,</text:span> <text:span text:style-name="highlight_st0">'nom2'</text:span>: <text:span text:style-name="highlight_nu0">200</text:span><text:span text:style-name="highlight_sy0">,</text:span> <text:span text:style-name="highlight_st0">'nom3'</text:span>: <text:span text:style-name="highlight_nu0">300</text:span><text:span text:style-name="highlight_br0">}</text:span><text:line-break/><text:span text:style-name="highlight_sy0">&gt;&gt;&gt;</text:span></text:p>
          </table:table-cell>
        </table:table-row>
      </table:table>
      <text:h text:style-name="Heading_20_2" text:outline-level="2"><text:bookmark-start text:name="__RefHeading___parcourir_les_cles_10"/><text:bookmark-start text:name="parcourir_les_cles"/>Parcourir les clés<text:bookmark-end text:name="__RefHeading___parcourir_les_cles_10"/><text:bookmark-end text:name="parcourir_les_cles"/></text:h>
      <table:table table:style-name="Table">
        <table:table-column table:style-name="odt_auto_style_table_column_11_1"/>
        <table:table-row>
          <table:table-cell office:value-type="string" table:style-name="tablecell">
            <text:p text:style-name="Preformatted_20_Text"> <text:span text:style-name="highlight_sy0">&gt;&gt;&gt;</text:span> <text:span text:style-name="highlight_kw1">for</text:span> j <text:span text:style-name="highlight_kw1">in</text:span> joueur:<text:line-break/>...<text:s text:c="5"/><text:span text:style-name="highlight_kw1">print</text:span><text:span text:style-name="highlight_br0">(</text:span>j<text:span text:style-name="highlight_br0">)</text:span><text:line-break/>... <text:line-break/><text:span text:style-name="highlight_me1">nom1</text:span><text:line-break/>nom2<text:line-break/>nom3</text:p>
          </table:table-cell>
        </table:table-row>
      </table:table>
      <text:p text:style-name="Text_20_body">ou</text:p>
      <table:table table:style-name="Table">
        <table:table-column table:style-name="odt_auto_style_table_column_12_1"/>
        <table:table-row>
          <table:table-cell office:value-type="string" table:style-name="tablecell">
            <text:p text:style-name="Preformatted_20_Text"><text:span text:style-name="highlight_sy0">&gt;&gt;&gt;</text:span> <text:span text:style-name="highlight_kw1">for</text:span> j <text:span text:style-name="highlight_kw1">in</text:span> joueur.<text:span text:style-name="highlight_me1">keys</text:span><text:span text:style-name="highlight_br0">(</text:span><text:span text:style-name="highlight_br0">)</text:span>:<text:line-break/>...<text:s text:c="5"/><text:span text:style-name="highlight_kw1">print</text:span><text:span text:style-name="highlight_br0">(</text:span>j<text:span text:style-name="highlight_br0">)</text:span><text:line-break/>... <text:line-break/><text:span text:style-name="highlight_me1">nom1</text:span><text:line-break/>nom2<text:line-break/>nom3</text:p>
          </table:table-cell>
        </table:table-row>
      </table:table>
      <text:h text:style-name="Heading_20_2" text:outline-level="2"><text:bookmark-start text:name="__RefHeading___parcourir_les_valeurs_11"/><text:bookmark-start text:name="parcourir_les_valeurs"/>Parcourir les valeurs<text:bookmark-end text:name="__RefHeading___parcourir_les_valeurs_11"/><text:bookmark-end text:name="parcourir_les_valeurs"/></text:h>
      <table:table table:style-name="Table">
        <table:table-column table:style-name="odt_auto_style_table_column_13_1"/>
        <table:table-row>
          <table:table-cell office:value-type="string" table:style-name="tablecell">
            <text:p text:style-name="Preformatted_20_Text"><text:span text:style-name="highlight_sy0">&gt;&gt;&gt;</text:span> <text:span text:style-name="highlight_kw1">for</text:span> values <text:span text:style-name="highlight_kw1">in</text:span> joueur.<text:span text:style-name="highlight_me1">values</text:span><text:span text:style-name="highlight_br0">(</text:span><text:span text:style-name="highlight_br0">)</text:span>:<text:line-break/>...<text:s text:c="5"/><text:span text:style-name="highlight_kw1">print</text:span><text:span text:style-name="highlight_br0">(</text:span>values<text:span text:style-name="highlight_br0">)</text:span><text:line-break/>... <text:line-break/><text:span text:style-name="highlight_nu0">100</text:span><text:line-break/><text:span text:style-name="highlight_nu0">200</text:span><text:line-break/><text:span text:style-name="highlight_nu0">300</text:span></text:p>
          </table:table-cell>
        </table:table-row>
      </table:table>
      <text:h text:style-name="Heading_20_2" text:outline-level="2"><text:bookmark-start text:name="__RefHeading___parcourir_les_clefs_et_les_valeurs_12"/><text:bookmark-start text:name="parcourir_les_clefs_et_les_valeurs"/>Parcourir les clefs et les valeurs<text:bookmark-end text:name="__RefHeading___parcourir_les_clefs_et_les_valeurs_12"/><text:bookmark-end text:name="parcourir_les_clefs_et_les_valeurs"/></text:h>
      <table:table table:style-name="Table">
        <table:table-column table:style-name="odt_auto_style_table_column_14_1"/>
        <table:table-row>
          <table:table-cell office:value-type="string" table:style-name="tablecell">
            <text:p text:style-name="Preformatted_20_Text"><text:span text:style-name="highlight_sy0">&gt;&gt;&gt;</text:span> <text:span text:style-name="highlight_kw1">for</text:span> cle<text:span text:style-name="highlight_sy0">,</text:span>valeur <text:span text:style-name="highlight_kw1">in</text:span> joueur.<text:span text:style-name="highlight_me1">items</text:span><text:span text:style-name="highlight_br0">(</text:span><text:span text:style-name="highlight_br0">)</text:span>:<text:line-break/>...<text:s text:c="5"/><text:span text:style-name="highlight_kw1">print</text:span><text:span text:style-name="highlight_br0">(</text:span><text:span text:style-name="highlight_st0">"La cle est: {} et la valeur est: {}."</text:span>.<text:span text:style-name="highlight_me1">format</text:span><text:span text:style-name="highlight_br0">(</text:span>cle<text:span text:style-name="highlight_sy0">,</text:span>valeur<text:span text:style-name="highlight_br0">)</text:span><text:span text:style-name="highlight_br0">)</text:span><text:line-break/>... <text:line-break/><text:span text:style-name="highlight_me1">La</text:span> cle est: nom1 et la valeur est: <text:span text:style-name="highlight_nu0">100</text:span>.<text:line-break/><text:span text:style-name="highlight_me1">La</text:span> cle est: nom2 et la valeur est: <text:span text:style-name="highlight_nu0">200</text:span>.<text:line-break/><text:span text:style-name="highlight_me1">La</text:span> cle est: nom3 et la valeur est: <text:span text:style-name="highlight_nu0">300</text:span>.</text:p>
          </table:table-cell>
        </table:table-row>
      </table:table>
      <text:h text:style-name="Heading_20_2" text:outline-level="2"><text:bookmark-start text:name="__RefHeading___afficher_une_valeur_13"/><text:bookmark-start text:name="afficher_une_valeur"/>Afficher une valeur<text:bookmark-end text:name="__RefHeading___afficher_une_valeur_13"/><text:bookmark-end text:name="afficher_une_valeur"/></text:h>
      <table:table table:style-name="Table">
        <table:table-column table:style-name="odt_auto_style_table_column_15_1"/>
        <table:table-row>
          <table:table-cell office:value-type="string" table:style-name="tablecell">
            <text:p text:style-name="Preformatted_20_Text"><text:span text:style-name="highlight_sy0">&gt;&gt;&gt;</text:span> joueur<text:span text:style-name="highlight_br0">[</text:span><text:span text:style-name="highlight_st0">'nom1'</text:span><text:span text:style-name="highlight_br0">]</text:span><text:line-break/><text:span text:style-name="highlight_nu0">100</text:span></text:p>
          </table:table-cell>
        </table:table-row>
      </table:table>
      <text:h text:style-name="Heading_20_2" text:outline-level="2"><text:bookmark-start text:name="__RefHeading___remplacer_une_valeur_14"/><text:bookmark-start text:name="remplacer_une_valeur"/>Remplacer une valeur<text:bookmark-end text:name="__RefHeading___remplacer_une_valeur_14"/><text:bookmark-end text:name="remplacer_une_valeur"/></text:h>
      <table:table table:style-name="Table">
        <table:table-column table:style-name="odt_auto_style_table_column_16_1"/>
        <table:table-row>
          <table:table-cell office:value-type="string" table:style-name="tablecell">
            <text:p text:style-name="Preformatted_20_Text"><text:span text:style-name="highlight_sy0">&gt;&gt;&gt;</text:span> joueur<text:span text:style-name="highlight_br0">[</text:span><text:span text:style-name="highlight_st0">'nom1'</text:span><text:span text:style-name="highlight_br0">]</text:span><text:line-break/><text:span text:style-name="highlight_nu0">100</text:span><text:line-break/> <text:line-break/><text:span text:style-name="highlight_sy0">&gt;&gt;&gt;</text:span> joueur<text:span text:style-name="highlight_br0">[</text:span><text:span text:style-name="highlight_st0">'nom1'</text:span><text:span text:style-name="highlight_br0">]</text:span> <text:span text:style-name="highlight_sy0">=</text:span> <text:span text:style-name="highlight_nu0">5000</text:span><text:line-break/><text:span text:style-name="highlight_sy0">&gt;&gt;&gt;</text:span> joueur<text:span text:style-name="highlight_br0">[</text:span><text:span text:style-name="highlight_st0">'nom1'</text:span><text:span text:style-name="highlight_br0">]</text:span><text:line-break/><text:span text:style-name="highlight_nu0">5000</text:span></text:p>
          </table:table-cell>
        </table:table-row>
      </table:table>
      <text:h text:style-name="Heading_20_2" text:outline-level="2"><text:bookmark-start text:name="__RefHeading___au_final_15"/><text:bookmark-start text:name="au_final"/>Au final<text:bookmark-end text:name="__RefHeading___au_final_15"/><text:bookmark-end text:name="au_final"/></text:h>
      <text:p text:style-name="Text_20_body">On peut parcourir un dictionnaire grâce aux méthodes <text:span text:style-name="Strong_20_Emphasis">keys</text:span> (parcourt les clés),<text:span text:style-name="Strong_20_Emphasis">values</text:span> (parcourt les valeurs) ou <text:span text:style-name="Strong_20_Emphasis">items</text:span> (parcourt les couples clé-valeur).</text:p>
      <text:h text:style-name="Heading_20_1" text:outline-level="1"><text:bookmark-start text:name="__RefHeading___sortie_web_16"/><text:bookmark-start text:name="sortie_web"/>Sortie WEB<text:bookmark-end text:name="__RefHeading___sortie_web_16"/><text:bookmark-end text:name="sortie_web"/></text:h>
      <text:p text:style-name="Preformatted_20_Text">« term2web »est une petite bibliothèque Python qui redirige tous les 'print(...)' et 'input(...)' vers une page web. On peut ainsi, grâce aux propriétés CSS, formater le texte affiché par ces fonctions, et ainsi rendre les programmes visuellement plus attrayants que lorsqu'ils sont affichés dans l'habituel et austère terminal texte.</text:p>
      <text:p text:style-name="Text_20_body">Le dépôt GitHub de cette bibliothèque se trouve à l'adresse :
<text:a xlink:type="simple" xlink:href="https://github.com/epeios-q37/term2web-python" text:style-name="Internet_20_link" text:visited-style-name="Visited_20_Internet_20_Link">https://github.com/epeios-q37/term2web-python</text:a> , et il y a une notice explicative à l'adresse :
<text:a xlink:type="simple" xlink:href="https://q37.info/s/rhj9qmb9" text:style-name="Internet_20_link" text:visited-style-name="Visited_20_Internet_20_Link">https://q37.info/s/rhj9qmb9</text:a> .</text:p>
      <text:p text:style-name="Text_20_body">Il y a aussi une démonstration en ligne, accessible à l'adresse :
<text:a xlink:type="simple" xlink:href="https://q37.info/s/kjjcfcp3" text:style-name="Internet_20_link" text:visited-style-name="Visited_20_Internet_20_Link">https://q37.info/s/kjjcfcp3</text:a></text:p>
      <text:p text:style-name="Text_20_body">** <text:a xlink:type="simple" xlink:href="https://github.com/epeios-q37/term2web-python" text:style-name="Internet_20_link" text:visited-style-name="Visited_20_Internet_20_Link">https://github.com/epeios-q37/term2web-python</text:a></text:p>
      <text:h text:style-name="Heading_20_1" text:outline-level="1"><text:bookmark-start text:name="__RefHeading___permutations_17"/><text:bookmark-start text:name="permutations"/>Permutations<text:bookmark-end text:name="__RefHeading___permutations_17"/><text:bookmark-end text:name="permutations"/></text:h>
      <text:p text:style-name="Text_20_body"><text:span text:style-name="Strong_20_Emphasis">Liens doc</text:span>
[<text:a xlink:type="simple" xlink:href="http://www.python-simple.com/python-modules-autres/itertools.php" text:style-name="Internet_20_link" text:visited-style-name="Visited_20_Internet_20_Link">http://www.python-simple.com/python-modules-autres/itertools.php</text:a>|Doc en FR]
[<text:a xlink:type="simple" xlink:href="https://docs.python.org/fr/3.9/library/itertools.html" text:style-name="Internet_20_link" text:visited-style-name="Visited_20_Internet_20_Link">https://docs.python.org/fr/3.9/library/itertools.html</text:a>|Doc officielle]</text:p>
      <text:p text:style-name="Text_20_body"><text:span text:style-name="Strong_20_Emphasis">Exemple:</text:span></text:p>
      <table:table table:style-name="Table">
        <table:table-column table:style-name="odt_auto_style_table_column_17_1"/>
        <table:table-row>
          <table:table-cell office:value-type="string" table:style-name="tablecell">
            <text:p text:style-name="Preformatted_20_Text"><text:span text:style-name="highlight_co0">#!/usr/bin/env python3</text:span><text:line-break/><text:span text:style-name="highlight_co0"># -*- coding: utf-8 -*-</text:span><text:line-break/> <text:line-break/>from itertools import permutations<text:line-break/> <text:line-break/>phrase = input<text:span text:style-name="highlight_br0">(</text:span><text:span text:style-name="highlight_st_h">'Saisir phrase<text:s text:c="2"/>à mélanger : '</text:span><text:span text:style-name="highlight_br0">)</text:span><text:line-break/>n = <text:span text:style-name="highlight_nu0">0</text:span><text:line-break/><text:span text:style-name="highlight_kw1">for</text:span> x <text:span text:style-name="highlight_kw1">in</text:span> permutations<text:span text:style-name="highlight_br0">(</text:span>phrase.split<text:span text:style-name="highlight_br0">(</text:span><text:span text:style-name="highlight_br0">)</text:span>, len<text:span text:style-name="highlight_br0">(</text:span>phrase.split<text:span text:style-name="highlight_br0">(</text:span><text:span text:style-name="highlight_br0">)</text:span><text:span text:style-name="highlight_br0">)</text:span><text:span text:style-name="highlight_br0">)</text:span>:<text:line-break/><text:s text:c="4"/>print<text:span text:style-name="highlight_br0">(</text:span>x<text:span text:style-name="highlight_br0">)</text:span></text:p>
          </table:table-cell>
        </table:table-row>
      </table:table>
      <text:p text:style-name="Text_20_body"><text:span text:style-name="Strong_20_Emphasis">Et en sortie</text:span></text:p>
      <table:table table:style-name="Table">
        <table:table-column table:style-name="odt_auto_style_table_column_18_1"/>
        <table:table-row>
          <table:table-cell office:value-type="string" table:style-name="tablecell">
            <text:p text:style-name="Preformatted_20_Text"><text:span text:style-name="highlight_sy0">/</text:span>usr<text:span text:style-name="highlight_sy0">/</text:span>bin<text:span text:style-name="highlight_sy0">/</text:span>python3.8 <text:span text:style-name="highlight_sy0">/</text:span>home<text:span text:style-name="highlight_sy0">/</text:span>ragnarok<text:span text:style-name="highlight_sy0">/</text:span>PycharmProjects<text:span text:style-name="highlight_sy0">/</text:span>guitare<text:span text:style-name="highlight_sy0">/</text:span>phrase.py<text:line-break/>Saisir phrase<text:s text:c="2"/>à mélanger : une deux trois<text:line-break/><text:span text:style-name="highlight_br0">(</text:span><text:span text:style-name="highlight_st_h">'une'</text:span>, <text:span text:style-name="highlight_st_h">'deux'</text:span>, <text:span text:style-name="highlight_st_h">'trois'</text:span><text:span text:style-name="highlight_br0">)</text:span><text:line-break/><text:span text:style-name="highlight_br0">(</text:span><text:span text:style-name="highlight_st_h">'une'</text:span>, <text:span text:style-name="highlight_st_h">'trois'</text:span>, <text:span text:style-name="highlight_st_h">'deux'</text:span><text:span text:style-name="highlight_br0">)</text:span><text:line-break/><text:span text:style-name="highlight_br0">(</text:span><text:span text:style-name="highlight_st_h">'deux'</text:span>, <text:span text:style-name="highlight_st_h">'une'</text:span>, <text:span text:style-name="highlight_st_h">'trois'</text:span><text:span text:style-name="highlight_br0">)</text:span><text:line-break/><text:span text:style-name="highlight_br0">(</text:span><text:span text:style-name="highlight_st_h">'deux'</text:span>, <text:span text:style-name="highlight_st_h">'trois'</text:span>, <text:span text:style-name="highlight_st_h">'une'</text:span><text:span text:style-name="highlight_br0">)</text:span><text:line-break/><text:span text:style-name="highlight_br0">(</text:span><text:span text:style-name="highlight_st_h">'trois'</text:span>, <text:span text:style-name="highlight_st_h">'une'</text:span>, <text:span text:style-name="highlight_st_h">'deux'</text:span><text:span text:style-name="highlight_br0">)</text:span><text:line-break/><text:span text:style-name="highlight_br0">(</text:span><text:span text:style-name="highlight_st_h">'trois'</text:span>, <text:span text:style-name="highlight_st_h">'deux'</text:span>, <text:span text:style-name="highlight_st_h">'une'</text:span><text:span text:style-name="highlight_br0">)</text:span><text:line-break/> <text:line-break/>Process finished with <text:span text:style-name="highlight_kw3">exit</text:span> code <text:span text:style-name="highlight_nu0">0</text:span></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9-14T04::19:21</meta:creation-date>
    <dc:creator>Generated</dc:creator>
    <dc:date>2026-09-14T04::19:21</dc:date>
    <dc:language>en-US</dc:language>
    <meta:editing-cycles>1</meta:editing-cycles>
    <meta:editing-duration>PT0S</meta:editing-duration>
    <dc:title>python:aide-memoire</dc:title>
  </office:meta>
</office:document-meta>
</file>