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bff882853d3fda1b0dc8ae58c5e892.png"/>
  <manifest:file-entry manifest:media-type="image/png" manifest:full-path="Pictures/023d7f85ba67221f8cf029c47fa2fc46.png"/>
  <manifest:file-entry manifest:media-type="image/png" manifest:full-path="Pictures/b3edd1a9afd9d995dee5a59ac554e4f6.png"/>
  <manifest:file-entry manifest:media-type="image/png" manifest:full-path="Pictures/7c71c4622830c1d50e195baae51efffc.png"/>
  <manifest:file-entry manifest:media-type="image/png" manifest:full-path="Pictures/97f5715345e86459c0a9994c8b25a5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create-autostart-launcher"/><text:bookmark-start text:name="__RefHeading___create_autostart_launcher_1"/><text:bookmark-start text:name="create_autostart_launcher"/>Create autostart launcher<text:bookmark-end text:name="__RefHeading___create_autostart_launcher_1"/><text:bookmark-end text:name="create_autostart_launcher"/></text:h>
      <text:p text:style-name="Text_20_body">Un utilitaire <text:span text:style-name="Strong_20_Emphasis">python / GTK</text:span> afin de créer un script de démarrage automatique suite à une connexion au gestionnaire X.</text:p>
      <text:p text:style-name="Text_20_body">Fonctionne quelque soit le <text:span text:style-name="Strong_20_Emphasis">Display Manager</text:span>.</text:p>
      <text:h text:style-name="Heading_20_2" text:outline-level="2"><text:bookmark-start text:name="__RefHeading___dependances_requises_2"/><text:bookmark-start text:name="dependances_requises"/>Dépendances requises<text:bookmark-end text:name="__RefHeading___dependances_requises_2"/><text:bookmark-end text:name="dependances_requises"/></text:h>
      <text:p text:style-name="Text_20_body"><text:span text:style-name="Strong_20_Emphasis">python3, python3-gi, python3-pil</text:span></text:p>
      <text:h text:style-name="Heading_20_2" text:outline-level="2"><text:bookmark-start text:name="__RefHeading___modification_systeme_3"/><text:bookmark-start text:name="modification_systeme"/>Modification système<text:bookmark-end text:name="__RefHeading___modification_systeme_3"/><text:bookmark-end text:name="modification_systeme"/></text:h>
      <text:p text:style-name="Text_20_body"><draw:frame draw:style-name="media" draw:name="0" text:anchor-type="as-char" draw:z-index="0" svg:width="10.583333333333cm" svg:height="12.567708333333cm"><draw:image xlink:href="Pictures/ffbff882853d3fda1b0dc8ae58c5e892.png" xlink:type="simple" xlink:show="embed" xlink:actuate="onLoad"/></draw:frame></text:p>
      <text:p text:style-name="Text_20_body">Création du fichier d'autostart dans le répertoire courant de l'utilisateur</text:p>
      <text:p text:style-name="Preformatted_20_Text">/home/$USER/.config/autostart/LeNomDuLanceur.desktop</text:p>
      <text:p text:style-name="Text_20_body"><text:span text:style-name="underline"><text:span text:style-name="Strong_20_Emphasis"><text:span text:style-name="Emphasis">Structure de ce fichier:</text:span></text:span></text:span></text:p>
      <text:p text:style-name="Preformatted_20_Text">[Desktop Entry]<text:line-break/>Type=Application<text:line-break/>Name=&lt;Name of application as displayed&gt;<text:line-break/>Exec=&lt;command to execute&gt;<text:line-break/>Icon=&lt;full path to icon&gt;<text:line-break/>Comment=&lt;optinal comments&gt;<text:line-break/>X-GNOME-Autostart-enabled=true</text:p>
      <text:h text:style-name="Heading_20_2" text:outline-level="2"><text:bookmark-start text:name="__RefHeading___screenshoot_4"/><text:bookmark-start text:name="screenshoot"/>Screenshoot<text:bookmark-end text:name="__RefHeading___screenshoot_4"/><text:bookmark-end text:name="screenshoot"/></text:h>
      <text:p text:style-name="Text_20_body"><draw:frame draw:style-name="media" draw:name="1" text:anchor-type="as-char" draw:z-index="1" svg:width="10.583333333333cm" svg:height="4.922480620155cm"><draw:image xlink:href="Pictures/023d7f85ba67221f8cf029c47fa2fc46.png" xlink:type="simple" xlink:show="embed" xlink:actuate="onLoad"/></draw:frame></text:p>
      <text:p text:style-name="Text_20_body"><draw:frame draw:style-name="media" draw:name="2" text:anchor-type="as-char" draw:z-index="2" svg:width="10.583333333333cm" svg:height="6.0601256127451cm"><draw:image xlink:href="Pictures/b3edd1a9afd9d995dee5a59ac554e4f6.png" xlink:type="simple" xlink:show="embed" xlink:actuate="onLoad"/></draw:frame></text:p>
      <text:p text:style-name="Text_20_body"><draw:frame draw:style-name="media" draw:name="3" text:anchor-type="as-char" draw:z-index="3" svg:width="10.583333333333cm" svg:height="4.8598254161592cm"><draw:image xlink:href="Pictures/7c71c4622830c1d50e195baae51efffc.png" xlink:type="simple" xlink:show="embed" xlink:actuate="onLoad"/></draw:frame></text:p>
      <text:p text:style-name="Text_20_body"><draw:frame draw:style-name="media" draw:name="4" text:anchor-type="as-char" draw:z-index="4" svg:width="10.583333333333cm" svg:height="4.8177860696517cm"><draw:image xlink:href="Pictures/97f5715345e86459c0a9994c8b25a573.png" xlink:type="simple" xlink:show="embed" xlink:actuate="onLoad"/></draw:frame></text:p>
      <text:h text:style-name="Heading_20_2" text:outline-level="2"><text:bookmark-start text:name="__RefHeading___git_5"/><text:bookmark-start text:name="git"/>GIT<text:bookmark-end text:name="__RefHeading___git_5"/><text:bookmark-end text:name="git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Attention prendre la version la plus récente du GIT </text:p><text:p text:style-name="Text_20_body"><text:a xlink:type="simple" xlink:href="https://github.com/CyrilleBiot/create_autostart_launcher" text:style-name="Internet_20_link" text:visited-style-name="Visited_20_Internet_20_Link"> GIT : sources et packages .deb</text:a></text:p></table:table-cell></table:table-row></table:table></draw:text-box></draw:frame></text:p>
      <text:h text:style-name="Heading_20_2" text:outline-level="2"><text:bookmark-start text:name="__RefHeading___installation_6"/><text:bookmark-start text:name="installation"/>Installation<text:bookmark-end text:name="__RefHeading___installation_6"/><text:bookmark-end text:name="installation"/></text:h>
      <text:h text:style-name="Heading_20_3" text:outline-level="3"><text:bookmark-start text:name="__RefHeading___installation_7"/><text:bookmark-start text:name="installation1"/>Installation<text:bookmark-end text:name="__RefHeading___installation_7"/><text:bookmark-end text:name="installation1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rendre la version la plus à jour du GIT
<text:a xlink:type="simple" xlink:href="https://github.com/CyrilleBiot/create_autostart_launcher" text:style-name="Internet_20_link" text:visited-style-name="Visited_20_Internet_20_Link">https://github.com/CyrilleBiot/create_autostart_launcher</text:a></text:p></table:table-cell></table:table-row></table:table></draw:text-box></draw:frame></text:p>
      <text:p text:style-name="Preformatted_20_Text">wget https://github.com/CyrilleBiot/create_autostart_launcher/raw/main/create-autostart-launcher_1.2.1_all.deb<text:line-break/><text:line-break/># dpkg -i create-autostart-launcher_1.2.1_all.deb</text:p>
      <text:p text:style-name="Text_20_body">Au besoin</text:p>
      <text:p text:style-name="Preformatted_20_Text"># apt-get install -f</text:p>
      <text:h text:style-name="Heading_20_3" text:outline-level="3"><text:bookmark-start text:name="__RefHeading___suppression_8"/><text:bookmark-start text:name="suppression"/>Suppression<text:bookmark-end text:name="__RefHeading___suppression_8"/><text:bookmark-end text:name="suppression"/></text:h>
      <text:p text:style-name="Preformatted_20_Text"># dpkg -r create-autostart-launch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2T14::38:47</meta:creation-date>
    <dc:creator>Generated</dc:creator>
    <dc:date>2026-08-12T14::38:47</dc:date>
    <dc:language>en-US</dc:language>
    <meta:editing-cycles>1</meta:editing-cycles>
    <meta:editing-duration>PT0S</meta:editing-duration>
    <dc:title>python:create-autostart-launcher</dc:title>
  </office:meta>
</office:document-meta>
</file>