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inversenameurl"/><text:bookmark-start text:name="__RefHeading___inversion_nomurl_1"/><text:bookmark-start text:name="inversion_nomurl"/>Inversion Nom::Url<text:bookmark-end text:name="__RefHeading___inversion_nomurl_1"/><text:bookmark-end text:name="inversion_nomurl"/></text:h>
      <text:h text:style-name="Heading_20_2" text:outline-level="2"><text:bookmark-start text:name="__RefHeading___besoin_2"/><text:bookmark-start text:name="besoin"/>Besoin<text:bookmark-end text:name="__RefHeading___besoin_2"/><text:bookmark-end text:name="besoin"/></text:h>
      <text:p text:style-name="Text_20_body">Mon espace de stockage me retourne mes données sous la forme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...<text:line-break/>Oi-Polloi_Guilty<text:span text:style-name="highlight_br0">(</text:span>A<text:span text:style-name="highlight_br0">)</text:span>.mp3 : https:<text:span text:style-name="highlight_sy0">//</text:span>1fichier.com<text:span text:style-name="highlight_sy0">/</text:span>?syjod0wbb0zoe2d407p4<text:line-break/>Oi-Polloi_Guilty<text:span text:style-name="highlight_br0">(</text:span>B<text:span text:style-name="highlight_br0">)</text:span>.mp3 : https:<text:span text:style-name="highlight_sy0">//</text:span>1fichier.com<text:span text:style-name="highlight_sy0">/</text:span>?xz6ipixn2bwg9xxmhnpc<text:line-break/>...</text:p>
          </table:table-cell>
        </table:table-row>
      </table:table>
      <text:p text:style-name="Text_20_body">Donc</text:p>
      <text:p text:style-name="Text_20_body"><draw:frame draw:style-name="PluginODTAutoStyle_Frame_3_text_frame" draw:name="Frame1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Le nom du fichier</text:span> + '** :** ' + <text:span text:style-name="Strong_20_Emphasis">URL</text:span></text:p></table:table-cell></table:table-row></table:table></draw:text-box></draw:frame></text:p>
      <text:p text:style-name="Text_20_body">Mais pour les mettre en forme sur dokuWiki, il me faut les formater de la forme suivante :</text:p>
      <text:p text:style-name="Text_20_body"><draw:frame draw:style-name="PluginODTAutoStyle_Frame_7_text_frame" draw:name="Frame2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text:a xlink:type="simple" xlink:href="https://cbiot.fr/dokuwiki/python:url" text:style-name="Internet_20_link" text:visited-style-name="Visited_20_Internet_20_Link"> Nom de Fichier </text:a></text:p></table:table-cell></table:table-row></table:table></draw:text-box></draw:frame></text:p>
      <text:p text:style-name="Text_20_body">Voici donc un petit script python qui permet de faire le travail.</text:p>
      <text:p text:style-name="Text_20_body">On passe le fichier à traiter en <text:span text:style-name="Strong_20_Emphasis">paramètre</text:span> et on obtient un joli fichier tout fonctionnel output sous le nom **paramètreOut.txt
**</text:p>
      <text:h text:style-name="Heading_20_2" text:outline-level="2"><text:bookmark-start text:name="__RefHeading___le_script_3"/><text:bookmark-start text:name="le_script"/>Le script<text:bookmark-end text:name="__RefHeading___le_script_3"/><text:bookmark-end text:name="le_script"/></text:h>
      <text:p text:style-name="Text_20_body">Toujours vérifier sur le git que ce soit bien la dernière version ;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0T04::37:10</meta:creation-date>
    <dc:creator>Generated</dc:creator>
    <dc:date>2026-09-10T04::37:10</dc:date>
    <dc:language>en-US</dc:language>
    <meta:editing-cycles>1</meta:editing-cycles>
    <meta:editing-duration>PT0S</meta:editing-duration>
    <dc:title>python:inversenameurl</dc:title>
  </office:meta>
</office:document-meta>
</file>