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56a869c25e34c8b7c94575030e3ddf.png"/>
  <manifest:file-entry manifest:media-type="image/png" manifest:full-path="Pictures/2760a6ac619a502a032d8da00e779498.png"/>
  <manifest:file-entry manifest:media-type="image/png" manifest:full-path="Pictures/bcc9ae92ce50bba568029aaf9963a828.png"/>
  <manifest:file-entry manifest:media-type="image/png" manifest:full-path="Pictures/79cfa150647605299e47be3c89e9c6a4.png"/>
  <manifest:file-entry manifest:media-type="image/png" manifest:full-path="Pictures/239c357f44026220e2f59b86d20343f8.png"/>
  <manifest:file-entry manifest:media-type="image/png" manifest:full-path="Pictures/3895b2cd9a8d7b2a24ef2cd238ed64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endu-peda-gtk"/><text:bookmark-start text:name="__RefHeading___le_pendu_pedagogique_gtk_1"/><text:bookmark-start text:name="le_pendu_pedagogique_gtk"/>Le Pendu Pédagogique GTK<text:bookmark-end text:name="__RefHeading___le_pendu_pedagogique_gtk_1"/><text:bookmark-end text:name="le_pendu_pedagogique_gtk"/></text:h>
      <text:h text:style-name="Heading_20_2" text:outline-level="2"><text:bookmark-start text:name="__RefHeading___que_nada_2"/><text:bookmark-start text:name="que_nada"/>Que nada ?<text:bookmark-end text:name="__RefHeading___que_nada_2"/><text:bookmark-end text:name="que_nada"/></text:h>
      <text:p text:style-name="Text_20_body">Ré-écriture en GTK de la version TK (<text:a xlink:type="simple" xlink:href="https://github.com/CyrilleBiot/pendu-peda" text:style-name="Internet_20_link" text:visited-style-name="Visited_20_Internet_20_Link"> Le Pendu Pédagogique TK</text:a>) avec de nombreuses améliorations.</text:p>
      <text:p text:style-name="Text_20_body">C'est un simple pendu mais pédagogique, c'est à dire puisant les mots dans des bases adaptées aux programmes de l'école primaire et classées en niveaux <text:span text:style-name="Strong_20_Emphasis">CE</text:span>, <text:span text:style-name="Strong_20_Emphasis">CM</text:span> ou <text:span text:style-name="Strong_20_Emphasis">AUTRES</text:span>.</text:p>
      <text:h text:style-name="Heading_20_2" text:outline-level="2"><text:bookmark-start text:name="__RefHeading___en_images_3"/><text:bookmark-start text:name="en_images"/>En images<text:bookmark-end text:name="__RefHeading___en_images_3"/><text:bookmark-end text:name="en_images"/></text:h>
      <text:p text:style-name="Text_20_body"><draw:frame draw:style-name="mediacenter" draw:name="0" text:anchor-type="paragraph" draw:z-index="0" svg:width="21.166666666667cm" style:rel-width="100%" svg:height="10.200803212851cm" style:rel-height="scale"><draw:image xlink:href="Pictures/1856a869c25e34c8b7c94575030e3ddf.png" xlink:type="simple" xlink:show="embed" xlink:actuate="onLoad"/></draw:frame></text:p>
      <text:h text:style-name="Heading_20_2" text:outline-level="2"><text:bookmark-start text:name="__RefHeading___l_installation_4"/><text:bookmark-start text:name="l_installation"/>L'installation<text:bookmark-end text:name="__RefHeading___l_installation_4"/><text:bookmark-end text:name="l_installation"/></text:h>
      <text:p text:style-name="Text_20_body">Les sources, le matériel de construction d'un paquet DEBIAN et le paquet deb (toute architecture) est disponible sur mon git : <text:a xlink:type="simple" xlink:href="https://github.com/CyrilleBiot/pendu-peda-gtk" text:style-name="Internet_20_link" text:visited-style-name="Visited_20_Internet_20_Link">https://github.com/CyrilleBiot/pendu-peda-gtk</text:a></text:p>
      <text:h text:style-name="Heading_20_3" text:outline-level="3"><text:bookmark-start text:name="__RefHeading___pour_installer_directement_le_paquet_.deb_5"/><text:bookmark-start text:name="pour_installer_directement_le_paquet_.deb"/>Pour installer directement le paquet .DEB<text:bookmark-end text:name="__RefHeading___pour_installer_directement_le_paquet_.deb_5"/><text:bookmark-end text:name="pour_installer_directement_le_paquet_.deb"/></text:h>
      <text:p text:style-name="Text_20_body">Adapter la version à la dernière version disponible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$ <text:span text:style-name="highlight_kw2">wget</text:span> https:<text:span text:style-name="highlight_sy0">//</text:span>github.com<text:span text:style-name="highlight_sy0">/</text:span>CyrilleBiot<text:span text:style-name="highlight_sy0">/</text:span>pendu-peda-gtk<text:span text:style-name="highlight_sy0">/</text:span>blob<text:span text:style-name="highlight_sy0">/</text:span>master<text:span text:style-name="highlight_sy0">/</text:span>pendu-peda-gtk_0.0.2<text:span text:style-name="highlight_sy0">%</text:span>2Bnmu2_all.deb<text:line-break/>$ <text:span text:style-name="highlight_kw2">su</text:span><text:line-break/><text:span text:style-name="highlight_co0"># dpkg -i pendu-peda-gtk_0.0.2%2Bnmu2_all.deb</text:span></text:p>
          </table:table-cell>
        </table:table-row>
      </table:table>
      <text:p text:style-name="Text_20_body">(les dépendances sont normalement gérées : il faut simplement le paquet <text:span text:style-name="Strong_20_Emphasis">python3</text:span> et <text:span text:style-name="Strong_20_Emphasis">python3-gi</text:span>)</text:p>
      <text:h text:style-name="Heading_20_3" text:outline-level="3"><text:bookmark-start text:name="__RefHeading___lancer_depuis_le_git_6"/><text:bookmark-start text:name="lancer_depuis_le_git"/>Lancer depuis le GIT<text:bookmark-end text:name="__RefHeading___lancer_depuis_le_git_6"/><text:bookmark-end text:name="lancer_depuis_le_git"/></text:h>
      <text:p text:style-name="Text_20_body">Tester son paquet, sans rien installer depuis le repo du git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$ <text:span text:style-name="highlight_kw2">git clone</text:span> https:<text:span text:style-name="highlight_sy0">//</text:span>github.com<text:span text:style-name="highlight_sy0">/</text:span>CyrilleBiot<text:span text:style-name="highlight_sy0">/</text:span>pendu-peda-gtk.git<text:line-break/>Clonage dans <text:span text:style-name="highlight_st_h">'pendu-peda-gtk'</text:span>...<text:line-break/>remote: Enumerating objects: <text:span text:style-name="highlight_nu0">155</text:span>, done.<text:line-break/>remote: Counting objects: <text:span text:style-name="highlight_nu0">100</text:span><text:span text:style-name="highlight_sy0">%</text:span> <text:span text:style-name="highlight_br0">(</text:span><text:span text:style-name="highlight_nu0">155</text:span><text:span text:style-name="highlight_sy0">/</text:span><text:span text:style-name="highlight_nu0">155</text:span><text:span text:style-name="highlight_br0">)</text:span>, done.<text:line-break/>remote: Compressing objects: <text:span text:style-name="highlight_nu0">100</text:span><text:span text:style-name="highlight_sy0">%</text:span> <text:span text:style-name="highlight_br0">(</text:span><text:span text:style-name="highlight_nu0">119</text:span><text:span text:style-name="highlight_sy0">/</text:span><text:span text:style-name="highlight_nu0">119</text:span><text:span text:style-name="highlight_br0">)</text:span>, done.<text:line-break/>remote: Total <text:span text:style-name="highlight_nu0">155</text:span> <text:span text:style-name="highlight_br0">(</text:span>delta <text:span text:style-name="highlight_nu0">45</text:span><text:span text:style-name="highlight_br0">)</text:span>, reused <text:span text:style-name="highlight_nu0">136</text:span> <text:span text:style-name="highlight_br0">(</text:span>delta <text:span text:style-name="highlight_nu0">29</text:span><text:span text:style-name="highlight_br0">)</text:span>, pack-reused <text:span text:style-name="highlight_nu0">0</text:span><text:line-break/>Réception d<text:span text:style-name="highlight_st_h">'objets: 100% (155/155), 1.68 Mio | 397.00 Kio/s, fait.<text:line-break/>Résolution des deltas: 100% (45/45), fait.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4">$ </text:span><text:span text:style-name="highlight_kw3">cd</text:span> pendu-peda-gtk<text:span text:style-name="highlight_sy0">/</text:span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4">$ </text:span>.<text:span text:style-name="highlight_sy0">/</text:span>source<text:span text:style-name="highlight_sy0">/</text:span>pendu-peda-gtk.py</text:p>
          </table:table-cell>
        </table:table-row>
      </table:table>
      <text:h text:style-name="Heading_20_3" text:outline-level="3"><text:bookmark-start text:name="__RefHeading___pour_compiler_son_propre_paquet_debian_7"/><text:bookmark-start text:name="pour_compiler_son_propre_paquet_debian"/>Pour compiler son propre paquet DEBIAN<text:bookmark-end text:name="__RefHeading___pour_compiler_son_propre_paquet_debian_7"/><text:bookmark-end text:name="pour_compiler_son_propre_paquet_debian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$ <text:span text:style-name="highlight_kw2">git clone</text:span> https:<text:span text:style-name="highlight_sy0">//</text:span>github.com<text:span text:style-name="highlight_sy0">/</text:span>CyrilleBiot<text:span text:style-name="highlight_sy0">/</text:span>pendu-peda-gtk.git<text:line-break/>$ <text:span text:style-name="highlight_kw3">cd</text:span> pendu-peda-gtk<text:span text:style-name="highlight_sy0">/</text:span><text:line-break/>$ debuild <text:span text:style-name="highlight_re5">-us</text:span> <text:span text:style-name="highlight_re5">-uc</text:span></text:p>
          </table:table-cell>
        </table:table-row>
      </table:table>
      <text:p text:style-name="Text_20_body">(bien sûr modifier ce que vous avez à modifier avant de construire le paquet, sinon autant prendre le paquet .DEB tout prêt à l'emploi)</text:p>
      <text:h text:style-name="Heading_20_2" text:outline-level="2"><text:bookmark-start text:name="__RefHeading___l_interface_8"/><text:bookmark-start text:name="l_interface"/>L'interface<text:bookmark-end text:name="__RefHeading___l_interface_8"/><text:bookmark-end text:name="l_interface"/></text:h>
      <text:p text:style-name="Text_20_body"><draw:frame draw:style-name="mediacenter" draw:name="1" text:anchor-type="paragraph" draw:z-index="1" svg:width="21.166666666667cm" style:rel-width="100%" svg:height="10.543635908977cm" style:rel-height="scale"><draw:image xlink:href="Pictures/2760a6ac619a502a032d8da00e779498.png" xlink:type="simple" xlink:show="embed" xlink:actuate="onLoad"/></draw:frame></text:p>
      <text:p text:style-name="Text_20_body"><draw:frame draw:style-name="mediacenter" draw:name="2" text:anchor-type="paragraph" draw:z-index="2" svg:width="21.166666666667cm" style:rel-width="100%" svg:height="9.8324620363455cm" style:rel-height="scale"><draw:image xlink:href="Pictures/bcc9ae92ce50bba568029aaf9963a828.png" xlink:type="simple" xlink:show="embed" xlink:actuate="onLoad"/></draw:frame></text:p>
      <text:p text:style-name="Text_20_body"><text:span text:style-name="Strong_20_Emphasis">Nouvelle version de l'onglet 2</text:span> (version 0.3)
<draw:frame draw:style-name="mediacenter" draw:name="3" text:anchor-type="paragraph" draw:z-index="3" svg:width="21.166666666667cm" style:rel-width="100%" svg:height="11.352548036759cm" style:rel-height="scale"><draw:image xlink:href="Pictures/79cfa150647605299e47be3c89e9c6a4.png" xlink:type="simple" xlink:show="embed" xlink:actuate="onLoad"/></draw:frame></text:p>
      <text:p text:style-name="Text_20_body"><text:span text:style-name="Strong_20_Emphasis">Nouvelle version -avec Set d'images- (version 0.4)</text:span>
<draw:frame draw:style-name="mediacenter" draw:name="4" text:anchor-type="paragraph" draw:z-index="4" svg:width="21.166666666667cm" style:rel-width="100%" svg:height="7.0810039074241cm" style:rel-height="scale"><draw:image xlink:href="Pictures/239c357f44026220e2f59b86d20343f8.png" xlink:type="simple" xlink:show="embed" xlink:actuate="onLoad"/></draw:frame></text:p>
      <text:h text:style-name="Heading_20_2" text:outline-level="2"><text:bookmark-start text:name="__RefHeading___ajouter_de_nouveaux_themes_9"/><text:bookmark-start text:name="ajouter_de_nouveaux_themes"/>Ajouter de nouveaux thèmes<text:bookmark-end text:name="__RefHeading___ajouter_de_nouveaux_themes_9"/><text:bookmark-end text:name="ajouter_de_nouveaux_themes"/></text:h>
      <text:p text:style-name="Text_20_body">Lors de l'installation, 25 thèmes sont installés dans <text:span text:style-name="Strong_20_Emphasis">/usr/share/pendu-peda-gtk/data-files/</text:span>.</text:p>
      <text:p text:style-name="Text_20_body">Au premier lancement, ces thèmes sont copiés dans votre <text:span text:style-name="Strong_20_Emphasis">/home/$USER</text:span> afin de faciliter l'ajout de nouveaux thèmes.</text:p>
      <text:p text:style-name="Text_20_body">Le dossier de stockage est <text:span text:style-name="Strong_20_Emphasis">~/.config/primtux/pendu-peda-gtk/data-files/</text:span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$ <text:span text:style-name="highlight_kw2">ls</text:span> .config<text:span text:style-name="highlight_sy0">/</text:span>primtux<text:span text:style-name="highlight_sy0">/</text:span>pendu-peda-gtk<text:span text:style-name="highlight_sy0">/</text:span>data-files<text:span text:style-name="highlight_sy0">/</text:span><text:line-break/>autre-anglais.txt<text:s text:c="22"/>cm-geo-mieux-habiter.txt<text:line-break/>autre-informatique-kturtle.txt<text:s text:c="9"/>cm_geo_pays-UE.txt<text:line-break/>autre-informatique-materiel.txt<text:s text:c="8"/>cm-geo-se-deplacer.txt<text:line-break/>autre-informatique-prog.txt<text:s text:c="12"/>cm-hist-age-industriel.txt<text:line-break/>autre-liste-francais.txt<text:s text:c="15"/>cm-hist-construction-euro.txt<text:line-break/>CE-francais-verbe1erG.txt<text:s text:c="14"/>cm-hist-deux-guerres-mondiales.txt<text:line-break/>CE-francais-verbe3eG.txt<text:s text:c="15"/>cm-hist-la-republique.txt<text:line-break/>CE-francais-verbe-ir.txt<text:s text:c="15"/>cm_histoirela-revolution-l-empire.txt<text:line-break/>cm-geo-communiquer.txt<text:s text:c="17"/>cm_histoire-moyen-age.txt<text:line-break/>cm-geo-espaces-touristiques.txt<text:s text:c="8"/>cm-hist-prehistoire-antiquite.txt<text:line-break/>cm-geo-espaces-urbains.txt<text:s text:c="13"/>cm-maths-nombres.txt<text:line-break/>cm-geographie-consommer-en-france.txt<text:s text:c="2"/>cm-maths-polygone.txt<text:line-break/>cm-geo-lieux.txt</text:p>
          </table:table-cell>
        </table:table-row>
      </table:table>
      <text:p text:style-name="Text_20_body">Pour ajouter un thème supplémentaire, c'est très simple, il suffit de créer un fichier texte dans ce répertoire en respectant <text:span text:style-name="Strong_20_Emphasis">l'header</text:span> suivant (c'est à dire les 3 premières lignes)
Elles doivent commencer par <text:span text:style-name="Strong_20_Emphasis">un dièse suivi d'un espace</text:span>. Exemple 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$ <text:span text:style-name="highlight_kw2">cat</text:span> cm-hist-construction-euro.txt <text:line-break/><text:span text:style-name="highlight_co0"># CM</text:span><text:line-break/><text:span text:style-name="highlight_co0"># Histoire</text:span><text:line-break/><text:span text:style-name="highlight_co0"># La construction européenne</text:span><text:line-break/>europe<text:line-break/>solidarité<text:line-break/>harmonie<text:line-break/>....</text:p>
          </table:table-cell>
        </table:table-row>
      </table:table>
      <text:list text:style-name="Numbering_20_1" text:continue-numbering="false">
        <text:list-item>
          <text:p text:style-name="Numbering_20_1_Content_First"> Ligne 1 : <text:span text:style-name="Strong_20_Emphasis"># Niveau (cycle)</text:span> : soit CE soit CM soit AUTRE</text:p>
        </text:list-item>
        <text:list-item>
          <text:p text:style-name="Numbering_20_1_Content"> Ligne 2 : <text:span text:style-name="Strong_20_Emphasis"># Domaine d'apprentissage</text:span> : Français,  Grammaire, Conjugaison, Géométrie,  Histoire, TICE, Arts…</text:p>
        </text:list-item>
        <text:list-item>
          <text:p text:style-name="Numbering_20_1_Content"> Ligne 3 : <text:span text:style-name="Strong_20_Emphasis"># Compétence (le thème)</text:span> : verbes 1er groupe, les polygones, etc…</text:p>
        </text:list-item>
        <text:list-item>
          <text:p text:style-name="Numbering_20_1_Content_Last"> Les autres lignes : 1 mot de recherche par ligne. Autant de ligne que l'on veut.</text:p>
        </text:list-item>
      </text:list>
      <text:p text:style-name="Text_20_body"><draw:frame draw:style-name="mediacenter" draw:name="5" text:anchor-type="paragraph" draw:z-index="5" svg:width="21.166666666667cm" style:rel-width="100%" svg:height="10.000620039683cm" style:rel-height="scale"><draw:image xlink:href="Pictures/3895b2cd9a8d7b2a24ef2cd238ed6416.png" xlink:type="simple" xlink:show="embed" xlink:actuate="onLoad"/></draw:frame></text:p>
      <text:h text:style-name="Heading_20_2" text:outline-level="2"><text:bookmark-start text:name="__RefHeading___modes_d_ajout_10"/><text:bookmark-start text:name="modes_d_ajout"/>2 modes d'ajout<text:bookmark-end text:name="__RefHeading___modes_d_ajout_10"/><text:bookmark-end text:name="modes_d_ajout"/></text:h>
      <text:h text:style-name="Heading_20_3" text:outline-level="3"><text:bookmark-start text:name="__RefHeading___soit_en_user_11"/><text:bookmark-start text:name="soit_en_user"/>Soit en USER<text:bookmark-end text:name="__RefHeading___soit_en_user_11"/><text:bookmark-end text:name="soit_en_user"/></text:h>
      <text:p text:style-name="Text_20_body">C'est ce que nous avons vu au point précédent. Très simple. Les nouveaux thèmes ne touchent que le courant de l'utilisateur.</text:p>
      <text:h text:style-name="Heading_20_3" text:outline-level="3"><text:bookmark-start text:name="__RefHeading___soit_via_l_administrateur_12"/><text:bookmark-start text:name="soit_via_l_administrateur"/>Soit via l'administrateur<text:bookmark-end text:name="__RefHeading___soit_via_l_administrateur_12"/><text:bookmark-end text:name="soit_via_l_administrateur"/></text:h>
      <text:p text:style-name="Text_20_body">Les thèmes sont directement installés dans le dossier <text:span text:style-name="Strong_20_Emphasis">/usr/share/pendu-peda-gtk/data-files</text:span>.
Ce répertoire est automatiquement copié dans le dossier de l'<text:span text:style-name="Strong_20_Emphasis">$USER</text:span> au premier lancement du logiciel et <text:span text:style-name="Emphasis">uniquement si un dossier éponyme n'existe pas</text:span>. Sinon, il vous faudra penser à le supprimer.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2">rm</text:span> <text:span text:style-name="highlight_re5">-rf</text:span> <text:span text:style-name="highlight_sy0">/</text:span>home<text:span text:style-name="highlight_sy0">/</text:span><text:span text:style-name="highlight_re1">$USER</text:span><text:span text:style-name="highlight_sy0">/</text:span>.config<text:span text:style-name="highlight_sy0">/</text:span>primtux<text:span text:style-name="highlight_sy0">/</text:span>pendu-peda-gtk<text:span text:style-name="highlight_sy0">/</text:span></text:p>
          </table:table-cell>
        </table:table-row>
      </table:table>
      <text:h text:style-name="Heading_20_2" text:outline-level="2"><text:bookmark-start text:name="__RefHeading___fichiers_installes_13"/><text:bookmark-start text:name="fichiers_installes"/>Fichiers installés<text:bookmark-end text:name="__RefHeading___fichiers_installes_13"/><text:bookmark-end text:name="fichiers_installes"/></text:h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usr<text:span text:style-name="highlight_sy0">/</text:span><text:line-break/>├── bin<text:line-break/>│   └── pendu-peda-gtk<text:line-break/>└── share<text:line-break/><text:s text:c="4"/>├── applications<text:line-break/><text:s text:c="4"/>│   └── pendu-peda-gtk.desktop<text:line-break/><text:s text:c="4"/>├── doc<text:line-break/><text:s text:c="4"/>│   └── pendu-peda-gtk<text:line-break/><text:s text:c="4"/>│  <text:s text:c="5"/>├── changelog.gz<text:line-break/><text:s text:c="4"/>│  <text:s text:c="5"/>└── copyright<text:line-break/><text:s text:c="4"/>├── <text:span text:style-name="highlight_kw2">man</text:span><text:line-break/><text:s text:c="4"/>│   └── man6<text:line-break/><text:s text:c="4"/>│  <text:s text:c="5"/>└── pendu-peda-gtk.6.gz<text:line-break/><text:s text:c="4"/>└── pendu-peda-gtk<text:line-break/><text:s text:c="8"/>├── data-files<text:line-break/><text:s text:c="8"/>│   ├── autre-anglais.txt<text:line-break/><text:s text:c="8"/>│   ├── autre-informatique-kturtle.txt<text:line-break/><text:s text:c="8"/>│   ├── autre-informatique-materiel.txt<text:line-break/><text:s text:c="8"/>│   ├── autre-informatique-prog.txt<text:line-break/><text:s text:c="8"/>│   ├── autre-liste-francais.txt<text:line-break/><text:s text:c="8"/>│   ├── CE-francais-verbe1erG.txt<text:line-break/><text:s text:c="8"/>│   ├── CE-francais-verbe3eG.txt<text:line-break/><text:s text:c="8"/>│   ├── CE-francais-verbe-ir.txt<text:line-break/><text:s text:c="8"/>│   ├── cm-geo-communiquer.txt<text:line-break/><text:s text:c="8"/>│   ├── cm-geo-espaces-touristiques.txt<text:line-break/><text:s text:c="8"/>│   ├── cm-geo-espaces-urbains.txt<text:line-break/><text:s text:c="8"/>│   ├── cm-geographie-consommer-en-france.txt<text:line-break/><text:s text:c="8"/>│   ├── cm-geo-lieux.txt<text:line-break/><text:s text:c="8"/>│   ├── cm-geo-mieux-habiter.txt<text:line-break/><text:s text:c="8"/>│   ├── cm_geo_pays-UE.txt<text:line-break/><text:s text:c="8"/>│   ├── cm-geo-se-deplacer.txt<text:line-break/><text:s text:c="8"/>│   ├── cm-hist-age-industriel.txt<text:line-break/><text:s text:c="8"/>│   ├── cm-hist-construction-euro.txt<text:line-break/><text:s text:c="8"/>│   ├── cm-hist-deux-guerres-mondiales.txt<text:line-break/><text:s text:c="8"/>│   ├── cm-hist-la-republique.txt<text:line-break/><text:s text:c="8"/>│   ├── cm_histoirela-revolution-l-empire.txt<text:line-break/><text:s text:c="8"/>│   ├── cm_histoire-moyen-age.txt<text:line-break/><text:s text:c="8"/>│   ├── cm-hist-prehistoire-antiquite.txt<text:line-break/><text:s text:c="8"/>│   ├── cm-maths-nombres.txt<text:line-break/><text:s text:c="8"/>│   └── cm-maths-polygone.txt<text:line-break/><text:s text:c="8"/>├── images<text:line-break/><text:s text:c="8"/>│   ├── preview<text:line-break/><text:s text:c="8"/>│   │   ├── 01.png<text:line-break/><text:s text:c="8"/>│   │   ├── 02.png<text:line-break/><text:s text:c="8"/>│   │   ├── 03.png<text:line-break/><text:s text:c="8"/>│   │   ├── 04.png<text:line-break/><text:s text:c="8"/>│   │   └── 05.png<text:line-break/><text:s text:c="8"/>│   ├── set0<text:line-break/><text:s text:c="8"/>│   │   ├── 001<text:line-break/><text:s text:c="8"/>│   │   │   ├── pendu_0.gif<text:line-break/><text:s text:c="8"/>│   │   │   ├── pendu_1.gif<text:line-break/><text:s text:c="8"/>│   │   │   ├── pendu_2.gif<text:line-break/><text:s text:c="8"/>│   │   │   ├── pendu_3.gif<text:line-break/><text:s text:c="8"/>│   │   │   ├── pendu_4.gif<text:line-break/><text:s text:c="8"/>│   │   │   ├── pendu_5.gif<text:line-break/><text:s text:c="8"/>│   │   │   ├── pendu_6.gif<text:line-break/><text:s text:c="8"/>│   │   │   ├── pendu_7.gif<text:line-break/><text:s text:c="8"/>│   │   │   └── pendu_gagne.gif<text:line-break/><text:s text:c="8"/>│   │   └── 002<text:line-break/><text:s text:c="8"/>│   │  <text:s text:c="5"/>├── pendu_0.gif<text:line-break/><text:s text:c="8"/>│   │  <text:s text:c="5"/>├── pendu_10.gif<text:line-break/><text:s text:c="8"/>│   │  <text:s text:c="5"/>├── pendu_1.gif<text:line-break/><text:s text:c="8"/>│   │  <text:s text:c="5"/>├── pendu_2.gif<text:line-break/><text:s text:c="8"/>│   │  <text:s text:c="5"/>├── pendu_3.gif<text:line-break/><text:s text:c="8"/>│   │  <text:s text:c="5"/>├── pendu_4.gif<text:line-break/><text:s text:c="8"/>│   │  <text:s text:c="5"/>├── pendu_5.gif<text:line-break/><text:s text:c="8"/>│   │  <text:s text:c="5"/>├── pendu_6.gif<text:line-break/><text:s text:c="8"/>│   │  <text:s text:c="5"/>├── pendu_7.gif<text:line-break/><text:s text:c="8"/>│   │  <text:s text:c="5"/>├── pendu_8.gif<text:line-break/><text:s text:c="8"/>│   │  <text:s text:c="5"/>├── pendu_9.gif<text:line-break/><text:s text:c="8"/>│   │  <text:s text:c="5"/>└── pendu_gagne.gif<text:line-break/><text:s text:c="8"/>│   ├── set1<text:line-break/><text:s text:c="8"/>│   │   ├── 001<text:line-break/><text:s text:c="8"/>│   │   │   ├── pendu_0.gif<text:line-break/><text:s text:c="8"/>│   │   │   ├── pendu_1.gif<text:line-break/><text:s text:c="8"/>│   │   │   ├── pendu_2.gif<text:line-break/><text:s text:c="8"/>│   │   │   ├── pendu_3.gif<text:line-break/><text:s text:c="8"/>│   │   │   ├── pendu_4.gif<text:line-break/><text:s text:c="8"/>│   │   │   ├── pendu_5.gif<text:line-break/><text:s text:c="8"/>│   │   │   ├── pendu_6.gif<text:line-break/><text:s text:c="8"/>│   │   │   ├── pendu_7.gif<text:line-break/><text:s text:c="8"/>│   │   │   └── pendu_gagne.gif<text:line-break/><text:s text:c="8"/>│   │   └── 002<text:line-break/><text:s text:c="8"/>│   │  <text:s text:c="5"/>├── pendu_0.gif<text:line-break/><text:s text:c="8"/>│   │  <text:s text:c="5"/>├── pendu_10.gif<text:line-break/><text:s text:c="8"/>│   │  <text:s text:c="5"/>├── pendu_1.gif<text:line-break/><text:s text:c="8"/>│   │  <text:s text:c="5"/>├── pendu_2.gif<text:line-break/><text:s text:c="8"/>│   │  <text:s text:c="5"/>├── pendu_3.gif<text:line-break/><text:s text:c="8"/>│   │  <text:s text:c="5"/>├── pendu_4.gif<text:line-break/><text:s text:c="8"/>│   │  <text:s text:c="5"/>├── pendu_5.gif<text:line-break/><text:s text:c="8"/>│   │  <text:s text:c="5"/>├── pendu_6.gif<text:line-break/><text:s text:c="8"/>│   │  <text:s text:c="5"/>├── pendu_7.gif<text:line-break/><text:s text:c="8"/>│   │  <text:s text:c="5"/>├── pendu_8.gif<text:line-break/><text:s text:c="8"/>│   │  <text:s text:c="5"/>├── pendu_9.gif<text:line-break/><text:s text:c="8"/>│   │  <text:s text:c="5"/>└── pendu_gagne.gif<text:line-break/><text:s text:c="8"/>│   ├── set2<text:line-break/><text:s text:c="8"/>│   │   ├── 001<text:line-break/><text:s text:c="8"/>│   │   │   ├── pendu_0.gif<text:line-break/><text:s text:c="8"/>│   │   │   ├── pendu_1.gif<text:line-break/><text:s text:c="8"/>│   │   │   ├── pendu_2.gif<text:line-break/><text:s text:c="8"/>│   │   │   ├── pendu_3.gif<text:line-break/><text:s text:c="8"/>│   │   │   ├── pendu_4.gif<text:line-break/><text:s text:c="8"/>│   │   │   ├── pendu_5.gif<text:line-break/><text:s text:c="8"/>│   │   │   ├── pendu_6.gif<text:line-break/><text:s text:c="8"/>│   │   │   ├── pendu_7.gif<text:line-break/><text:s text:c="8"/>│   │   │   └── pendu_gagne.gif<text:line-break/><text:s text:c="8"/>│   │   └── 002<text:line-break/><text:s text:c="8"/>│   │  <text:s text:c="5"/>├── pendu_0.gif<text:line-break/><text:s text:c="8"/>│   │  <text:s text:c="5"/>├── pendu_10.gif<text:line-break/><text:s text:c="8"/>│   │  <text:s text:c="5"/>├── pendu_1.gif<text:line-break/><text:s text:c="8"/>│   │  <text:s text:c="5"/>├── pendu_2.gif<text:line-break/><text:s text:c="8"/>│   │  <text:s text:c="5"/>├── pendu_3.gif<text:line-break/><text:s text:c="8"/>│   │  <text:s text:c="5"/>├── pendu_4.gif<text:line-break/><text:s text:c="8"/>│   │  <text:s text:c="5"/>├── pendu_5.gif<text:line-break/><text:s text:c="8"/>│   │  <text:s text:c="5"/>├── pendu_6.gif<text:line-break/><text:s text:c="8"/>│   │  <text:s text:c="5"/>├── pendu_7.gif<text:line-break/><text:s text:c="8"/>│   │  <text:s text:c="5"/>├── pendu_8.gif<text:line-break/><text:s text:c="8"/>│   │  <text:s text:c="5"/>├── pendu_9.gif<text:line-break/><text:s text:c="8"/>│   │  <text:s text:c="5"/>└── pendu_gagne.gif<text:line-break/><text:s text:c="8"/>│   ├── set3<text:line-break/><text:s text:c="8"/>│   │   ├── 001<text:line-break/><text:s text:c="8"/>│   │   │   ├── pendu_0.gif<text:line-break/><text:s text:c="8"/>│   │   │   ├── pendu_1.gif<text:line-break/><text:s text:c="8"/>│   │   │   ├── pendu_2.gif<text:line-break/><text:s text:c="8"/>│   │   │   ├── pendu_3.gif<text:line-break/><text:s text:c="8"/>│   │   │   ├── pendu_4.gif<text:line-break/><text:s text:c="8"/>│   │   │   ├── pendu_5.gif<text:line-break/><text:s text:c="8"/>│   │   │   ├── pendu_6.gif<text:line-break/><text:s text:c="8"/>│   │   │   ├── pendu_7.gif<text:line-break/><text:s text:c="8"/>│   │   │   └── pendu_gagne.gif<text:line-break/><text:s text:c="8"/>│   │   └── 002<text:line-break/><text:s text:c="8"/>│   │  <text:s text:c="5"/>├── pendu_0.gif<text:line-break/><text:s text:c="8"/>│   │  <text:s text:c="5"/>├── pendu_10.gif<text:line-break/><text:s text:c="8"/>│   │  <text:s text:c="5"/>├── pendu_1.gif<text:line-break/><text:s text:c="8"/>│   │  <text:s text:c="5"/>├── pendu_2.gif<text:line-break/><text:s text:c="8"/>│   │  <text:s text:c="5"/>├── pendu_3.gif<text:line-break/><text:s text:c="8"/>│   │  <text:s text:c="5"/>├── pendu_4.gif<text:line-break/><text:s text:c="8"/>│   │  <text:s text:c="5"/>├── pendu_5.gif<text:line-break/><text:s text:c="8"/>│   │  <text:s text:c="5"/>├── pendu_6.gif<text:line-break/><text:s text:c="8"/>│   │  <text:s text:c="5"/>├── pendu_7.gif<text:line-break/><text:s text:c="8"/>│   │  <text:s text:c="5"/>├── pendu_8.gif<text:line-break/><text:s text:c="8"/>│   │  <text:s text:c="5"/>├── pendu_9.gif<text:line-break/><text:s text:c="8"/>│   │  <text:s text:c="5"/>└── pendu_gagne.gif<text:line-break/><text:s text:c="8"/>│   └── set4<text:line-break/><text:s text:c="8"/>│  <text:s text:c="5"/>├── 001<text:line-break/><text:s text:c="8"/>│  <text:s text:c="5"/>│   ├── pendu_0.gif<text:line-break/><text:s text:c="8"/>│  <text:s text:c="5"/>│   ├── pendu_1.gif<text:line-break/><text:s text:c="8"/>│  <text:s text:c="5"/>│   ├── pendu_2.gif<text:line-break/><text:s text:c="8"/>│  <text:s text:c="5"/>│   ├── pendu_3.gif<text:line-break/><text:s text:c="8"/>│  <text:s text:c="5"/>│   ├── pendu_4.gif<text:line-break/><text:s text:c="8"/>│  <text:s text:c="5"/>│   ├── pendu_5.gif<text:line-break/><text:s text:c="8"/>│  <text:s text:c="5"/>│   ├── pendu_6.gif<text:line-break/><text:s text:c="8"/>│  <text:s text:c="5"/>│   ├── pendu_7.gif<text:line-break/><text:s text:c="8"/>│  <text:s text:c="5"/>│   └── pendu_gagne.gif<text:line-break/><text:s text:c="8"/>│  <text:s text:c="5"/>└── 002<text:line-break/><text:s text:c="8"/>│  <text:s text:c="9"/>├── pendu_0.gif<text:line-break/><text:s text:c="8"/>│  <text:s text:c="9"/>├── pendu_10.gif<text:line-break/><text:s text:c="8"/>│  <text:s text:c="9"/>├── pendu_1.gif<text:line-break/><text:s text:c="8"/>│  <text:s text:c="9"/>├── pendu_2.gif<text:line-break/><text:s text:c="8"/>│  <text:s text:c="9"/>├── pendu_3.gif<text:line-break/><text:s text:c="8"/>│  <text:s text:c="9"/>├── pendu_4.gif<text:line-break/><text:s text:c="8"/>│  <text:s text:c="9"/>├── pendu_5.gif<text:line-break/><text:s text:c="8"/>│  <text:s text:c="9"/>├── pendu_6.gif<text:line-break/><text:s text:c="8"/>│  <text:s text:c="9"/>├── pendu_7.gif<text:line-break/><text:s text:c="8"/>│  <text:s text:c="9"/>├── pendu_8.gif<text:line-break/><text:s text:c="8"/>│  <text:s text:c="9"/>├── pendu_9.gif<text:line-break/><text:s text:c="8"/>│  <text:s text:c="9"/>└── pendu_gagne.gif<text:line-break/><text:s text:c="8"/>├── pendu-peda-gtk.css<text:line-break/><text:s text:c="8"/>├── pendu-peda-gtk.py<text:line-break/><text:s text:c="8"/>└── pendu-peda.png<text:line-break/> <text:line-break/><text:span text:style-name="highlight_nu0">26</text:span> directories, <text:span text:style-name="highlight_nu0">143</text:span> files</text:p>
          </table:table-cell>
        </table:table-row>
      </table:table>
      <text:h text:style-name="Heading_20_2" text:outline-level="2"><text:bookmark-start text:name="__RefHeading___bugs_14"/><text:bookmark-start text:name="bugs"/>Bugs<text:bookmark-end text:name="__RefHeading___bugs_14"/><text:bookmark-end text:name="bugs"/></text:h>
      <text:p text:style-name="Text_20_body">Pour faire remonter des bugs ou tout comportement bizarre du logiciel, utiliser le git:
<text:a xlink:type="simple" xlink:href="https://github.com/CyrilleBiot/pendu-peda-gtk/issues" text:style-name="Internet_20_link" text:visited-style-name="Visited_20_Internet_20_Link">Remontée de bugs </text:a></text:p>
      <text:h text:style-name="Heading_20_2" text:outline-level="2"><text:bookmark-start text:name="__RefHeading___licence_15"/><text:bookmark-start text:name="licence"/>Licence<text:bookmark-end text:name="__RefHeading___licence_15"/><text:bookmark-end text:name="licence"/></text:h>
      <text:p text:style-name="Text_20_body"><text:a xlink:type="simple" xlink:href="https://github.com/CyrilleBiot/pendu-peda-gtk/blob/master/LICENSE" text:style-name="Internet_20_link" text:visited-style-name="Visited_20_Internet_20_Link"> CyrilleBiot/pendu-peda-gtk is licensed under the
GNU General Public License v3.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9::13:19</meta:creation-date>
    <dc:creator>Generated</dc:creator>
    <dc:date>2026-08-24T19::13:19</dc:date>
    <dc:language>en-US</dc:language>
    <meta:editing-cycles>1</meta:editing-cycles>
    <meta:editing-duration>PT0S</meta:editing-duration>
    <dc:title>python:pendu-peda-gtk</dc:title>
  </office:meta>
</office:document-meta>
</file>