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endu-peda"/><text:bookmark-start text:name="__RefHeading___le_pendu_pedagogique_1"/><text:bookmark-start text:name="le_pendu_pedagogique"/>Le pendu pédagogique<text:bookmark-end text:name="__RefHeading___le_pendu_pedagogique_1"/><text:bookmark-end text:name="le_pendu_pedagogique"/></text:h>
      <text:h text:style-name="Heading_20_2" text:outline-level="2"><text:bookmark-start text:name="__RefHeading___le_script_2"/><text:bookmark-start text:name="le_script"/>Le script<text:bookmark-end text:name="__RefHeading___le_script_2"/><text:bookmark-end text:name="le_script"/></text:h>
      <text:p text:style-name="Text_20_body">Script python3 / tk d'un pendu adapté aux domaines d'apprentissage de l'école primaire.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Configurable à souhait, il suffit de disposer les nouveaux fichiers de données dans le répertoire de l'user,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ragnarok@Fenrir:~$ </text:span><text:span text:style-name="highlight_kw2">ls</text:span> <text:span text:style-name="highlight_sy0">/</text:span>home<text:span text:style-name="highlight_sy0">/</text:span><text:span text:style-name="highlight_re1">$USER</text:span><text:span text:style-name="highlight_sy0">/</text:span>.primtux<text:span text:style-name="highlight_sy0">/</text:span>pendu-peda<text:span text:style-name="highlight_sy0">/</text:span>data-files<text:line-break/>autre-anglais.txt<text:s text:c="22"/>cm_geo_pays-UE.txt<text:line-break/>autre-liste-francais.txt<text:s text:c="15"/>cm_histoire-moyen-age.txt<text:line-break/>CE-francais-verbe1erG.txt<text:s text:c="14"/>cm-maths-nombres.txt<text:line-break/>CE-francais-verbe-ir.txt<text:s text:c="15"/>cm-maths-polygone.txt<text:line-break/>cm-geographie-consommer-en-france.txt</text:p>
          </table:table-cell>
        </table:table-row>
      </table:table>
      <text:p text:style-name="Text_20_body">Les fichiers de conf doivent répondre aux exigences suivantes</text:p>
      <text:list text:style-name="List_20_1" text:continue-numbering="false">
        <text:list-item>
          <text:p text:style-name="List_20_1_Content_First"> Les trois premières lignes : les entetes</text:p>
        </text:list-item>
        <text:list-item>
          <text:p text:style-name="List_20_1_Content">  * Liste numérotéeLa première : le cycle CM, CE ou ALL</text:p>
        </text:list-item>
        <text:list-item>
          <text:p text:style-name="List_20_1_Content">  * Liste numérotéeLa seconde : Le domaine d'apprentissage</text:p>
        </text:list-item>
        <text:list-item>
          <text:p text:style-name="List_20_1_Content">  * Liste numérotéeLa troisième : Un bref descrptif</text:p>
        </text:list-item>
        <text:list-item>
          <text:p text:style-name="List_20_1_Content_Last"> Ensuite un mot par ligne</text:p>
        </text:list-item>
      </text:list>
      <text:p text:style-name="Text_20_body">(Un set de fichier de données s'installe automatiquement en copiant /usr/share/pendu-peda/data-files dans le répertoire de l'utilisateu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6T21::58:44</meta:creation-date>
    <dc:creator>Generated</dc:creator>
    <dc:date>2026-09-16T21::58:44</dc:date>
    <dc:language>en-US</dc:language>
    <meta:editing-cycles>1</meta:editing-cycles>
    <meta:editing-duration>PT0S</meta:editing-duration>
    <dc:title>python:pendu-peda</dc:title>
  </office:meta>
</office:document-meta>
</file>