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66179e549ea23b93fcdbba941a7d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wgen"/><text:bookmark-start text:name="__RefHeading___pwgen_1"/><text:bookmark-start text:name="pwgen"/>pwgen<text:bookmark-end text:name="__RefHeading___pwgen_1"/><text:bookmark-end text:name="pwgen"/></text:h>
      <text:p text:style-name="Text_20_body">Juste un test pour programmer un utilitaire gtk3 / python Générer un mot de passe de façon aléatoire Excuse pour manipuler</text:p>
      <text:list text:style-name="List_20_1" text:continue-numbering="false">
        <text:list-item>
          <text:p text:style-name="List_20_1_Content_First"> checkbutton</text:p>
        </text:list-item>
        <text:list-item>
          <text:p text:style-name="List_20_1_Content"> clipboard</text:p>
        </text:list-item>
        <text:list-item>
          <text:p text:style-name="List_20_1_Content"> aboutDialog</text:p>
        </text:list-item>
        <text:list-item>
          <text:p text:style-name="List_20_1_Content_Last"> Scale</text:p>
        </text:list-item>
      </text:list>
      <text:h text:style-name="Heading_20_2" text:outline-level="2"><text:bookmark-start text:name="__RefHeading___necessite_les_modules_python_2"/><text:bookmark-start text:name="necessite_les_modules_python"/>Nécessite les modules python<text:bookmark-end text:name="__RefHeading___necessite_les_modules_python_2"/><text:bookmark-end text:name="necessite_les_modules_python"/></text:h>
      <text:p text:style-name="Text_20_body">Gtk, Gdk, GdkPixbuf sys, subprocess</text:p>
      <text:h text:style-name="Heading_20_2" text:outline-level="2"><text:bookmark-start text:name="__RefHeading___dependances_debian_3"/><text:bookmark-start text:name="dependances_debian"/>Dépendances DEBIAN<text:bookmark-end text:name="__RefHeading___dependances_debian_3"/><text:bookmark-end text:name="dependances_debian"/></text:h>
      <text:p text:style-name="Preformatted_20_Text"># apt install pwgen</text:p>
      <text:h text:style-name="Heading_20_3" text:outline-level="3"><text:bookmark-start text:name="__RefHeading___en_image_4"/><text:bookmark-start text:name="en_image"/>En image<text:bookmark-end text:name="__RefHeading___en_image_4"/><text:bookmark-end text:name="en_image"/></text:h>
      <text:p text:style-name="Text_20_body"><draw:frame draw:style-name="media" draw:name="0" text:anchor-type="as-char" draw:z-index="0" svg:width="10.583333333333cm" svg:height="14.31862745098cm"><draw:image xlink:href="Pictures/d066179e549ea23b93fcdbba941a7da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4T09::50:13</meta:creation-date>
    <dc:creator>Generated</dc:creator>
    <dc:date>2026-09-14T09::50:13</dc:date>
    <dc:language>en-US</dc:language>
    <meta:editing-cycles>1</meta:editing-cycles>
    <meta:editing-duration>PT0S</meta:editing-duration>
    <dc:title>python:pwgen</dc:title>
  </office:meta>
</office:document-meta>
</file>