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8c34d911edce0fa62e11e67895fd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ycharm"/><text:bookmark-start text:name="__RefHeading___pycharm_1"/><text:bookmark-start text:name="pycharm"/>Pycharm<text:bookmark-end text:name="__RefHeading___pycharm_1"/><text:bookmark-end text:name="pycharm"/></text:h>
      <text:p text:style-name="Text_20_body">Comment installer Pycharm proprement sans passer par snap ou outil de ce genre….</text:p>
      <text:h text:style-name="Heading_20_1" text:outline-level="1"><text:bookmark-start text:name="__RefHeading___telecharger_la_derniere_version_de_pycharm_2"/><text:bookmark-start text:name="telecharger_la_derniere_version_de_pycharm"/>Télécharger la dernière version de Pycharm<text:bookmark-end text:name="__RefHeading___telecharger_la_derniere_version_de_pycharm_2"/><text:bookmark-end text:name="telecharger_la_derniere_version_de_pycharm"/></text:h>
      <text:p text:style-name="Text_20_body">Rendez-vous à cette URL <text:a xlink:type="simple" xlink:href="https://www.jetbrains.com/pycharm/download/" text:style-name="Internet_20_link" text:visited-style-name="Visited_20_Internet_20_Link">https://www.jetbrains.com/pycharm/download/</text:a></text:p>
      <text:p text:style-name="Text_20_body">Choisir la version <text:span text:style-name="underline">GNU/Linux</text:span>.</text:p>
      <text:h text:style-name="Heading_20_1" text:outline-level="1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Extraire le fichier dans le répertoire <text:span text:style-name="Strong_20_Emphasis">/opt</text:span>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<text:span text:style-name="highlight_kw2">tar</text:span> xfz ~<text:span text:style-name="highlight_sy0">/</text:span>Downloads<text:span text:style-name="highlight_sy0">/</text:span>pycharm-<text:span text:style-name="highlight_sy0">*</text:span>.tar.gz <text:span text:style-name="highlight_re5">-C</text:span> <text:span text:style-name="highlight_sy0">/</text:span>opt</text:p>
          </table:table-cell>
        </table:table-row>
      </table:table>
      <text:h text:style-name="Heading_20_1" text:outline-level="1"><text:bookmark-start text:name="__RefHeading___lancer_pycharm_4"/><text:bookmark-start text:name="lancer_pycharm"/>Lancer Pycharm<text:bookmark-end text:name="__RefHeading___lancer_pycharm_4"/><text:bookmark-end text:name="lancer_pycharm"/></text:h>
      <text:p text:style-name="Text_20_body">Adapter <text:span text:style-name="Strong_20_Emphasis">&lt;version&gt;</text:span> à la version de pycharm, sélectionné.
(au besoin, utiliser la tabulation afin de réaliser l'autocomplétion)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3">cd</text:span> <text:span text:style-name="highlight_sy0">/</text:span>opt<text:span text:style-name="highlight_sy0">/</text:span>pycharm-<text:span text:style-name="highlight_sy0">&lt;</text:span>version<text:span text:style-name="highlight_sy0">&gt;/</text:span>bin<text:line-break/>.<text:span text:style-name="highlight_sy0">/</text:span>pycharm.sh</text:p>
          </table:table-cell>
        </table:table-row>
      </table:table>
      <text:p text:style-name="Text_20_body">Et hop, rien d'autre à faire….</text:p>
      <text:h text:style-name="Heading_20_1" text:outline-level="1"><text:bookmark-start text:name="__RefHeading___ajouter_une_entree_a_votre_menu_5"/><text:bookmark-start text:name="ajouter_une_entree_a_votre_menu"/>Ajouter une entrée à votre menu<text:bookmark-end text:name="__RefHeading___ajouter_une_entree_a_votre_menu_5"/><text:bookmark-end text:name="ajouter_une_entree_a_votre_menu"/></text:h>
      <text:p text:style-name="Text_20_body">Pour insérer une entrée dans votre menu application de ne pas lancer pycharm en ligne de commande.</text:p>
      <text:p text:style-name="Text_20_body"><draw:frame draw:style-name="mediacenter" draw:name="0" text:anchor-type="paragraph" draw:z-index="0" svg:width="10.583333333333cm" svg:height="4.6855426855427cm"><draw:image xlink:href="Pictures/878c34d911edce0fa62e11e67895fd2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21::37:09</meta:creation-date>
    <dc:creator>Generated</dc:creator>
    <dc:date>2026-09-10T21::37:09</dc:date>
    <dc:language>en-US</dc:language>
    <meta:editing-cycles>1</meta:editing-cycles>
    <meta:editing-duration>PT0S</meta:editing-duration>
    <dc:title>python:pycharm</dc:title>
  </office:meta>
</office:document-meta>
</file>