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7571eb34e878eb598f9dedc9e1c23d.png"/>
  <manifest:file-entry manifest:media-type="image/png" manifest:full-path="Pictures/fcb546d3cbff0af094ea8b5718079100.png"/>
  <manifest:file-entry manifest:media-type="image/png" manifest:full-path="Pictures/e124958866cff535f04d5f46da9dffc5.png"/>
  <manifest:file-entry manifest:media-type="image/png" manifest:full-path="Pictures/d57ecda432f872886ea188c40a8d36db.png"/>
  <manifest:file-entry manifest:media-type="image/png" manifest:full-path="Pictures/fb71900f99032fabb3e019422f851294.png"/>
  <manifest:file-entry manifest:media-type="image/png" manifest:full-path="Pictures/ce1d34d2d468001daa63ce4a0b93d4ce.png"/>
  <manifest:file-entry manifest:media-type="image/png" manifest:full-path="Pictures/d143e1d1283db2cba946e1d066c870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ot-passwd"/><text:bookmark-start text:name="__RefHeading___modifier_le_mot_de_passe_root_oublie_1"/><text:bookmark-start text:name="modifier_le_mot_de_passe_root_oublie"/>Modifier le mot de passe root oublié<text:bookmark-end text:name="__RefHeading___modifier_le_mot_de_passe_root_oublie_1"/><text:bookmark-end text:name="modifier_le_mot_de_passe_root_oublie"/></text:h>
      <text:h text:style-name="Heading_20_2" text:outline-level="2"><text:bookmark-start text:name="__RefHeading___editer_le_grub_2"/><text:bookmark-start text:name="editer_le_grub"/>Editer le grub<text:bookmark-end text:name="__RefHeading___editer_le_grub_2"/><text:bookmark-end text:name="editer_le_grub"/></text:h>
      <text:p text:style-name="Text_20_body">Au lancement du système, lors de l'affichage du <text:span text:style-name="Strong_20_Emphasis">grub</text:span>, tapez sur la lettre “<text:span text:style-name="Strong_20_Emphasis">e</text:span>” afin de passer en mode <text:span text:style-name="Strong_20_Emphasis">Édition</text:span>.</text:p>
      <text:p text:style-name="Text_20_body"><draw:frame draw:style-name="media" draw:name="0" text:anchor-type="as-char" draw:z-index="0" svg:width="10.583333333333cm" svg:height="7.0390706126687cm"><draw:image xlink:href="Pictures/987571eb34e878eb598f9dedc9e1c23d.png" xlink:type="simple" xlink:show="embed" xlink:actuate="onLoad"/></draw:frame></text:p>
      <text:p text:style-name="Text_20_body"><draw:frame draw:style-name="media" draw:name="1" text:anchor-type="as-char" draw:z-index="1" svg:width="10.583333333333cm" svg:height="6.9432059447983cm"><draw:image xlink:href="Pictures/fcb546d3cbff0af094ea8b5718079100.png" xlink:type="simple" xlink:show="embed" xlink:actuate="onLoad"/></draw:frame></text:p>
      <text:h text:style-name="Heading_20_2" text:outline-level="2"><text:bookmark-start text:name="__RefHeading___apporter_les_modifications_3"/><text:bookmark-start text:name="apporter_les_modifications"/>Apporter les modifications<text:bookmark-end text:name="__RefHeading___apporter_les_modifications_3"/><text:bookmark-end text:name="apporter_les_modifications"/></text:h>
      <text:p text:style-name="Text_20_body">Chercher alors l'entrée “<text:span text:style-name="Strong_20_Emphasis">linux</text:span>” et modifier le “<text:span text:style-name="Strong_20_Emphasis">ro</text:span>” (read only) en “<text:span text:style-name="Strong_20_Emphasis">rw</text:span>” (read write).</text:p>
      <text:p text:style-name="Text_20_body"><draw:frame draw:style-name="media" draw:name="2" text:anchor-type="as-char" draw:z-index="2" svg:width="10.583333333333cm" svg:height="6.9862789526687cm"><draw:image xlink:href="Pictures/e124958866cff535f04d5f46da9dffc5.png" xlink:type="simple" xlink:show="embed" xlink:actuate="onLoad"/></draw:frame></text:p>
      <text:p text:style-name="Text_20_body">Attention si le clavier est  en qwerty le “<text:span text:style-name="Strong_20_Emphasis">w</text:span>” est la touche “<text:span text:style-name="Strong_20_Emphasis">z</text:span>”</text:p>
      <text:p text:style-name="Text_20_body">A la fin de la ligne ajouter, “<text:span text:style-name="Strong_20_Emphasis">init=/bin/bash</text:span>”</text:p>
      <text:p text:style-name="Text_20_body">Attention si le clavier est en qwerty le “<text:span text:style-name="Strong_20_Emphasis">/</text:span>” est la touche “<text:span text:style-name="Strong_20_Emphasis">§</text:span>”  et le “<text:span text:style-name="Strong_20_Emphasis">a</text:span>” la touche “<text:span text:style-name="Strong_20_Emphasis">q</text:span>”</text:p>
      <text:p text:style-name="Text_20_body">Faire attention respecter bien l'ordre indiqué, c'est important.</text:p>
      <text:h text:style-name="Heading_20_2" text:outline-level="2"><text:bookmark-start text:name="__RefHeading___demarrer_4"/><text:bookmark-start text:name="demarrer"/>Démarrer<text:bookmark-end text:name="__RefHeading___demarrer_4"/><text:bookmark-end text:name="demarrer"/></text:h>
      <text:p text:style-name="Text_20_body">Une fois ces modifications apportées, presser soit</text:p>
      <text:p text:style-name="Preformatted_20_Text">ctrl + X</text:p>
      <text:p text:style-name="Text_20_body">ou</text:p>
      <text:p text:style-name="Preformatted_20_Text">F10</text:p>
      <text:h text:style-name="Heading_20_2" text:outline-level="2"><text:bookmark-start text:name="__RefHeading___changer_de_mot_de_passe_5"/><text:bookmark-start text:name="changer_de_mot_de_passe"/>Changer de mot de passe<text:bookmark-end text:name="__RefHeading___changer_de_mot_de_passe_5"/><text:bookmark-end text:name="changer_de_mot_de_passe"/></text:h>
      <text:p text:style-name="Text_20_body">Un shell root sera lancé automatiquement, il suffira alors de changer son mot de passe avec la commande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asswd</text:p>
          </table:table-cell>
        </table:table-row>
      </table:table>
      <text:p text:style-name="Text_20_body"><draw:frame draw:style-name="media" draw:name="3" text:anchor-type="as-char" draw:z-index="3" svg:width="10.583333333333cm" svg:height="3.8209169054441cm"><draw:image xlink:href="Pictures/d57ecda432f872886ea188c40a8d36db.png" xlink:type="simple" xlink:show="embed" xlink:actuate="onLoad"/></draw:frame></text:p>
      <text:p text:style-name="Text_20_body">Il faudra le saisir 2 fois.</text:p>
      <text:p text:style-name="Text_20_body"><draw:frame draw:style-name="media" draw:name="4" text:anchor-type="as-char" draw:z-index="4" svg:width="10.583333333333cm" svg:height="2.5721104231166cm"><draw:image xlink:href="Pictures/fb71900f99032fabb3e019422f851294.png" xlink:type="simple" xlink:show="embed" xlink:actuate="onLoad"/></draw:frame></text:p>
      <text:h text:style-name="Heading_20_2" text:outline-level="2"><text:bookmark-start text:name="__RefHeading___lancer_le_x_ou_rebooter_6"/><text:bookmark-start text:name="lancer_le_x_ou_rebooter"/>Lancer le X ou rebooter<text:bookmark-end text:name="__RefHeading___lancer_le_x_ou_rebooter_6"/><text:bookmark-end text:name="lancer_le_x_ou_rebooter"/></text:h>
      <text:p text:style-name="Text_20_body">Lancer alors la session X avec cette commande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exec int</text:p>
          </table:table-cell>
        </table:table-row>
      </table:table>
      <text:p text:style-name="Text_20_body">ou </text:p>
      <text:p text:style-name="Text_20_body">rebooter
<draw:frame draw:style-name="media" draw:name="5" text:anchor-type="as-char" draw:z-index="5" svg:width="10.583333333333cm" svg:height="3.3292448292448cm"><draw:image xlink:href="Pictures/ce1d34d2d468001daa63ce4a0b93d4ce.png" xlink:type="simple" xlink:show="embed" xlink:actuate="onLoad"/></draw:frame>
<draw:frame draw:style-name="media" draw:name="6" text:anchor-type="as-char" draw:z-index="6" svg:width="10.583333333333cm" svg:height="1.6472114137484cm"><draw:image xlink:href="Pictures/d143e1d1283db2cba946e1d066c870af.png" xlink:type="simple" xlink:show="embed" xlink:actuate="onLoad"/></draw:frame></text:p>
      <text:p text:style-name="Preformatted_20_Text">reboo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5T07::38:46</meta:creation-date>
    <dc:creator>Generated</dc:creator>
    <dc:date>2026-09-15T07::38:46</dc:date>
    <dc:language>en-US</dc:language>
    <meta:editing-cycles>1</meta:editing-cycles>
    <meta:editing-duration>PT0S</meta:editing-duration>
    <dc:title>root-passwd</dc:title>
  </office:meta>
</office:document-meta>
</file>