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5247d8334bd082da945a4902090e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ipts-php-bash:eays-server-php"/><text:bookmark-start text:name="__RefHeading___easy_server_php_1"/><text:bookmark-start text:name="easy_server_php"/>Easy Server PHP<text:bookmark-end text:name="__RefHeading___easy_server_php_1"/><text:bookmark-end text:name="easy_server_php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mkdir</text:span> ~<text:span text:style-name="highlight_sy0">/</text:span>php<text:line-break/><text:span text:style-name="highlight_kw2">nano</text:span> php<text:span text:style-name="highlight_sy0">/</text:span>info.php</text:p>
          </table:table-cell>
        </table:table-row>
      </table:table>
      <text:p text:style-name="Text_20_body">avec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$ <text:span text:style-name="highlight_kw2">cat</text:span> php<text:span text:style-name="highlight_sy0">/</text:span>info.php <text:line-break/><text:span text:style-name="highlight_sy0">&lt;</text:span>?php<text:line-break/>phpinfo<text:span text:style-name="highlight_br0">(</text:span><text:span text:style-name="highlight_br0">)</text:span>;<text:line-break/>?<text:span text:style-name="highlight_sy0">&gt;</text:span></text:p>
          </table:table-cell>
        </table:table-row>
      </table:table>
      <text:p text:style-name="Text_20_body">Lancer le serveur php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php <text:span text:style-name="highlight_re5">-S</text:span> localhost:<text:span text:style-name="highlight_nu0">8000</text:span> <text:span text:style-name="highlight_re5">-t</text:span> ~<text:span text:style-name="highlight_sy0">/</text:span>php<text:span text:style-name="highlight_sy0">/</text:span></text:p>
          </table:table-cell>
        </table:table-row>
      </table:table>
      <text:p text:style-name="Text_20_body">Puis dans un navigateur internet
<draw:frame draw:style-name="mediacenter" draw:name="0" text:anchor-type="paragraph" draw:z-index="0" svg:width="10.583333333333cm" svg:height="7.5053565156305cm"><draw:image xlink:href="Pictures/3d5247d8334bd082da945a4902090e9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6::10:24</meta:creation-date>
    <dc:creator>Generated</dc:creator>
    <dc:date>2026-09-10T06::10:24</dc:date>
    <dc:language>en-US</dc:language>
    <meta:editing-cycles>1</meta:editing-cycles>
    <meta:editing-duration>PT0S</meta:editing-duration>
    <dc:title>scripts-php-bash:eays-server-php</dc:title>
  </office:meta>
</office:document-meta>
</file>