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07496682e2da627eb612fefb34308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ipts-php-bash:extract-iso"/><text:bookmark-start text:name="__RefHeading___extract-iso_1"/><text:bookmark-start text:name="extract-iso"/>Extract-iso<text:bookmark-end text:name="__RefHeading___extract-iso_1"/><text:bookmark-end text:name="extract-iso"/></text:h>
      <text:p text:style-name="Text_20_body">Script afin d'extraire facilement une ISO dans un répertoire avec les droits de lecture et d'écriture.</text:p>
      <text:p text:style-name="Text_20_body">Décliné en une <text:span text:style-name="Strong_20_Emphasis">version cli</text:span> et une <text:span text:style-name="Strong_20_Emphasis">version zenity</text:span> pour ceux qui préfèrent les boutons.</text:p>
      <text:p text:style-name="Text_20_body">Disponible à cette URL
<text:a xlink:type="simple" xlink:href="https://github.com/CyrilleBiot/extractISO" text:style-name="Internet_20_link" text:visited-style-name="Visited_20_Internet_20_Link">Git Extract ISO</text:a></text:p>
      <text:h text:style-name="Heading_20_2" text:outline-level="2"><text:bookmark-start text:name="__RefHeading___la_version_cli_2"/><text:bookmark-start text:name="la_version_cli"/>La version CLI<text:bookmark-end text:name="__RefHeading___la_version_cli_2"/><text:bookmark-end text:name="la_version_cli"/></text:h>
      <text:p text:style-name="Text_20_body">Syntaxe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extract-iso <text:span text:style-name="highlight_sy0">&lt;/</text:span>chemin<text:span text:style-name="highlight_sy0">/</text:span>a<text:span text:style-name="highlight_sy0">/</text:span>l<text:span text:style-name="highlight_sy0">/</text:span>ISO<text:span text:style-name="highlight_sy0">&gt;</text:span> <text:span text:style-name="highlight_sy0">&lt;/</text:span>chemin<text:span text:style-name="highlight_sy0">/</text:span>repertoire<text:span text:style-name="highlight_sy0">/</text:span>ou<text:span text:style-name="highlight_sy0">/</text:span>extraire<text:span text:style-name="highlight_sy0">/</text:span>ISO<text:span text:style-name="highlight_sy0">&gt;</text:span></text:p>
          </table:table-cell>
        </table:table-row>
      </table:table>
      <text:h text:style-name="Heading_20_2" text:outline-level="2"><text:bookmark-start text:name="__RefHeading___la_version_zenity_3"/><text:bookmark-start text:name="la_version_zenity"/>La version zenity<text:bookmark-end text:name="__RefHeading___la_version_zenity_3"/><text:bookmark-end text:name="la_version_zenity"/></text:h>
      <text:p text:style-name="Text_20_body"><draw:frame draw:style-name="media" draw:name="0" text:anchor-type="as-char" draw:z-index="0" svg:width="10.583333333333cm" svg:height="9.827380952381cm"><draw:image xlink:href="Pictures/407496682e2da627eb612fefb34308fa.png" xlink:type="simple" xlink:show="embed" xlink:actuate="onLoad"/></draw:frame>
<draw:frame draw:style-name="media" draw:name="1" text:anchor-type="as-char" draw:z-index="1" svg:width="10.583333333333cm" svg:height="9.827380952381cm"><draw:image xlink:href="Pictures/407496682e2da627eb612fefb34308fa.png" xlink:type="simple" xlink:show="embed" xlink:actuate="onLoad"/></draw:frame>
<draw:frame draw:style-name="media" draw:name="2" text:anchor-type="as-char" draw:z-index="2" svg:width="10.583333333333cm" svg:height="9.827380952381cm"><draw:image xlink:href="Pictures/407496682e2da627eb612fefb34308fa.png" xlink:type="simple" xlink:show="embed" xlink:actuate="onLoad"/></draw:frame>
<draw:frame draw:style-name="media" draw:name="3" text:anchor-type="as-char" draw:z-index="3" svg:width="10.583333333333cm" svg:height="9.827380952381cm"><draw:image xlink:href="Pictures/407496682e2da627eb612fefb34308fa.png" xlink:type="simple" xlink:show="embed" xlink:actuate="onLoad"/></draw:frame>
<draw:frame draw:style-name="media" draw:name="4" text:anchor-type="as-char" draw:z-index="4" svg:width="10.583333333333cm" svg:height="9.827380952381cm"><draw:image xlink:href="Pictures/407496682e2da627eb612fefb34308f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6T03::11:02</meta:creation-date>
    <dc:creator>Generated</dc:creator>
    <dc:date>2026-08-26T03::11:02</dc:date>
    <dc:language>en-US</dc:language>
    <meta:editing-cycles>1</meta:editing-cycles>
    <meta:editing-duration>PT0S</meta:editing-duration>
    <dc:title>scripts-php-bash:extract-iso</dc:title>
  </office:meta>
</office:document-meta>
</file>