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54ed4c1612c0e65d383afe43fc0501.png"/>
  <manifest:file-entry manifest:media-type="image/png" manifest:full-path="Pictures/0ab7344b1c8727c3ed06b6afb640ca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idebar"/><text:bookmark-start text:name="__RefHeading___follow_1"/><text:bookmark-start text:name="follow"/>FOLLOW ...<text:bookmark-end text:name="__RefHeading___follow_1"/><text:bookmark-end text:name="follow"/></text:h>
      <text:p text:style-name="Text_20_body"><draw:frame draw:style-name="medialeft" draw:name="0" text:anchor-type="paragraph" draw:z-index="0" svg:width="0.42333333333333cm" svg:height="0.42333333333333cm"><draw:image xlink:href="Pictures/2054ed4c1612c0e65d383afe43fc0501.png" xlink:type="simple" xlink:show="embed" xlink:actuate="onLoad"/></draw:frame> <text:a xlink:type="simple" xlink:href="https://wiki.freebsd.org/BiotCyrille" text:style-name="Internet_20_link" text:visited-style-name="Visited_20_Internet_20_Link"> Me WikiFreeBSD </text:a></text:p>
      <text:p text:style-name="Text_20_body"><draw:frame draw:style-name="medialeft" draw:name="1" text:anchor-type="paragraph" draw:z-index="1" svg:width="0.42333333333333cm" svg:height="0.42333333333333cm"><draw:image xlink:href="Pictures/0ab7344b1c8727c3ed06b6afb640ca68.png" xlink:type="simple" xlink:show="embed" xlink:actuate="onLoad"/></draw:frame> <text:a xlink:type="simple" xlink:href="https://github.com/CyrilleBiot/" text:style-name="Internet_20_link" text:visited-style-name="Visited_20_Internet_20_Link"> git </text:a></text:p>
      <text:p text:style-name="Text_20_body"><text:a xlink:type="simple" xlink:href="https://cbiot.fr/site/pedagogies-alternatives/" text:style-name="Internet_20_link" text:visited-style-name="Visited_20_Internet_20_Link">Péda.alternatives </text:a></text:p>
      <text:p text:style-name="Horizontal_20_Line"/>
      <text:h text:style-name="Heading_20_4" text:outline-level="4"><text:bookmark-start text:name="__RefHeading___linux_freebsd_2"/><text:bookmark-start text:name="linux_freebsd"/>Linux, freeBSD<text:bookmark-end text:name="__RefHeading___linux_freebsd_2"/><text:bookmark-end text:name="linux_freebsd"/></text:h>
      <text:list text:style-name="List_20_1" text:continue-numbering="false">
        <text:list-item>
          <text:p text:style-name="List_20_1_Content_First"><text:a xlink:type="simple" xlink:href="https://cbiot.fr/dokuwiki/installfreebsd" text:style-name="Internet_20_link" text:visited-style-name="Visited_20_Internet_20_Link">Install. FreeBSD 12</text:a></text:p>
        </text:list-item>
        <text:list-item>
          <text:p text:style-name="List_20_1_Content"><text:a xlink:type="simple" xlink:href="https://cbiot.fr/dokuwiki/php-bash:aide-memoire" text:style-name="Internet_20_link" text:visited-style-name="Visited_20_Internet_20_Link">Aide mémoire Linux</text:a></text:p>
        </text:list-item>
        <text:list-item>
          <text:p text:style-name="List_20_1_Content"><text:a xlink:type="simple" xlink:href="https://cbiot.fr/dokuwiki/aidememoire-freebsd" text:style-name="Internet_20_link" text:visited-style-name="Visited_20_Internet_20_Link">Aide mémoire freeBSD</text:a></text:p>
        </text:list-item>
        <text:list-item>
          <text:p text:style-name="List_20_1_Content"><text:a xlink:type="simple" xlink:href="https://cbiot.fr/dokuwiki/freebsdvirtualbox" text:style-name="Internet_20_link" text:visited-style-name="Visited_20_Internet_20_Link">VirtualBox sous freeBSD</text:a></text:p>
        </text:list-item>
        <text:list-item>
          <text:p text:style-name="List_20_1_Content"><text:a xlink:type="simple" xlink:href="https://cbiot.fr/dokuwiki/duke" text:style-name="Internet_20_link" text:visited-style-name="Visited_20_Internet_20_Link">DUKE NUKEM Linux / FreeBSD</text:a></text:p>
        </text:list-item>
        <text:list-item>
          <text:p text:style-name="List_20_1_Content"><text:a xlink:type="simple" xlink:href="https://cbiot.fr/dokuwiki/freebsd-smartmontools" text:style-name="Internet_20_link" text:visited-style-name="Visited_20_Internet_20_Link">Vérifier la santé de son DD - FreeBSD et Linux</text:a></text:p>
        </text:list-item>
        <text:list-item>
          <text:p text:style-name="List_20_1_Content"><text:a xlink:type="simple" xlink:href="https://cbiot.fr/dokuwiki/shell-login-tty" text:style-name="Internet_20_link" text:visited-style-name="Visited_20_Internet_20_Link">Shell : processus de connexion</text:a></text:p>
        </text:list-item>
        <text:list-item>
          <text:p text:style-name="List_20_1_Content"><text:a xlink:type="simple" xlink:href="https://cbiot.fr/dokuwiki/hold-kernel" text:style-name="Internet_20_link" text:visited-style-name="Visited_20_Internet_20_Link">Geler Update du Kernel</text:a></text:p>
        </text:list-item>
        <text:list-item>
          <text:p text:style-name="List_20_1_Content"><text:a xlink:type="simple" xlink:href="https://cbiot.fr/dokuwiki/compiler-kernel-5" text:style-name="Internet_20_link" text:visited-style-name="Visited_20_Internet_20_Link">Compiler un kernel 5</text:a></text:p>
        </text:list-item>
        <text:list-item>
          <text:p text:style-name="List_20_1_Content"><text:a xlink:type="simple" xlink:href="https://cbiot.fr/dokuwiki/xargs" text:style-name="Internet_20_link" text:visited-style-name="Visited_20_Internet_20_Link">Utiliser xargs</text:a></text:p>
        </text:list-item>
        <text:list-item>
          <text:p text:style-name="List_20_1_Content_Last"><text:a xlink:type="simple" xlink:href="https://cbiot.fr/dokuwiki/ssh-fail2ban" text:style-name="Internet_20_link" text:visited-style-name="Visited_20_Internet_20_Link">Sécuriser un serveur SSH</text:a></text:p>
        </text:list-item>
      </text:list>
      <text:p text:style-name="Horizontal_20_Line"/>
      <text:h text:style-name="Heading_20_4" text:outline-level="4"><text:bookmark-start text:name="__RefHeading___plugins_wp_3"/><text:bookmark-start text:name="plugins_wp"/>Plugins WP<text:bookmark-end text:name="__RefHeading___plugins_wp_3"/><text:bookmark-end text:name="plugins_wp"/></text:h>
      <text:list text:style-name="List_20_1" text:continue-numbering="false">
        <text:list-item>
          <text:p text:style-name="LastListParagraph_List_20_1_Content_First"><text:a xlink:type="simple" xlink:href="https://cbiot.fr/dokuwiki/plugin-wp-type-mimes" text:style-name="Internet_20_link" text:visited-style-name="Visited_20_Internet_20_Link">Plugin WP perso-mime-types</text:a></text:p>
        </text:list-item>
      </text:list>
      <text:p text:style-name="Horizontal_20_Line"/>
      <text:h text:style-name="Heading_20_4" text:outline-level="4"><text:bookmark-start text:name="__RefHeading___informatique_et_robotique_4"/><text:bookmark-start text:name="informatique_et_robotique"/>Informatique et robotique<text:bookmark-end text:name="__RefHeading___informatique_et_robotique_4"/><text:bookmark-end text:name="informatique_et_robotique"/></text:h>
      <text:h text:style-name="Heading_20_5" text:outline-level="5"><text:bookmark-start text:name="__RefHeading___en_classe_5"/><text:bookmark-start text:name="en_classe"/>En classe<text:bookmark-end text:name="__RefHeading___en_classe_5"/><text:bookmark-end text:name="en_classe"/></text:h>
      <text:list text:style-name="List_20_1" text:continue-numbering="false">
        <text:list-item>
          <text:p text:style-name="List_20_1_Content_First"> <text:a xlink:type="simple" xlink:href="https://cbiot.fr/dokuwiki/aseba:installer_aseba_sous_linux" text:style-name="Internet_20_link" text:visited-style-name="Visited_20_Internet_20_Link">Installer Aseba sous Linux</text:a> </text:p>
        </text:list-item>
        <text:list-item>
          <text:p text:style-name="List_20_1_Content"> <text:a xlink:type="simple" xlink:href="https://cbiot.fr/dokuwiki/aseba:compiler_aseba" text:style-name="Internet_20_link" text:visited-style-name="Visited_20_Internet_20_Link">Compiler Aseba pour Linux</text:a> </text:p>
        </text:list-item>
        <text:list-item>
          <text:p text:style-name="List_20_1_Content"> <text:a xlink:type="simple" xlink:href="https://cbiot.fr/dokuwiki/aseba:installer_aseba_sous_primtux" text:style-name="Internet_20_link" text:visited-style-name="Visited_20_Internet_20_Link">Aseba sous Primtux</text:a></text:p>
        </text:list-item>
        <text:list-item>
          <text:p text:style-name="List_20_1_Content"> <text:a xlink:type="simple" xlink:href="https://cbiot.fr/dokuwiki/aseba:referentiels_et_guides" text:style-name="Internet_20_link" text:visited-style-name="Visited_20_Internet_20_Link">Référentiels et guides</text:a></text:p>
        </text:list-item>
        <text:list-item>
          <text:p text:style-name="List_20_1_Content_Last"> <text:a xlink:type="simple" xlink:href="https://cbiot.fr/dokuwiki/aseba:paquets_deb_aseba_thymio" text:style-name="Internet_20_link" text:visited-style-name="Visited_20_Internet_20_Link">Paquets Debian Aseba community</text:a> </text:p>
        </text:list-item>
      </text:list>
      <text:list text:style-name="List_20_1" text:continue-numbering="false">
        <text:list-item>
          <text:p text:style-name="List_20_1_Content_First"> <text:a xlink:type="simple" xlink:href="https://cbiot.fr/dokuwiki/aseba:seance1-2-3" text:style-name="Internet_20_link" text:visited-style-name="Visited_20_Internet_20_Link">Programmation et robotique en classe.</text:a> Algorithmes et Scratch.</text:p>
        </text:list-item>
        <text:list-item>
          <text:p text:style-name="List_20_1_Content"> <text:a xlink:type="simple" xlink:href="https://cbiot.fr/dokuwiki/aseba:seances-4-5" text:style-name="Internet_20_link" text:visited-style-name="Visited_20_Internet_20_Link">Programmation et robotique en classe.</text:a> Encoder une image.</text:p>
        </text:list-item>
        <text:list-item>
          <text:p text:style-name="List_20_1_Content"> <text:a xlink:type="simple" xlink:href="https://cbiot.fr/dokuwiki/aseba:seances-thymio-1" text:style-name="Internet_20_link" text:visited-style-name="Visited_20_Internet_20_Link">Robotique : Thymio, séance découverte</text:a>. Découverte de Thymio et de VPL.</text:p>
        </text:list-item>
        <text:list-item>
          <text:p text:style-name="List_20_1_Content_Last"> <text:a xlink:type="simple" xlink:href="https://cbiot.fr/dokuwiki/aseba:playground" text:style-name="Internet_20_link" text:visited-style-name="Visited_20_Internet_20_Link">Simuler un Thymio avec Aseba Playground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biot.fr/dokuwiki/informatique:geogebra" text:style-name="Internet_20_link" text:visited-style-name="Visited_20_Internet_20_Link">Geogebra</text:a></text:p>
        </text:list-item>
      </text:list>
      <text:list text:style-name="List_20_1" text:continue-numbering="false">
        <text:list-item>
          <text:p text:style-name="LastListParagraph_List_20_1_Content_First"><text:a xlink:type="simple" xlink:href="https://cbiot.fr/dokuwiki/informatique:scratch" text:style-name="Internet_20_link" text:visited-style-name="Visited_20_Internet_20_Link">Scratch</text:a></text:p>
        </text:list-item>
      </text:list>
      <text:h text:style-name="Heading_20_5" text:outline-level="5"><text:bookmark-start text:name="__RefHeading___arduino_6"/><text:bookmark-start text:name="arduino"/>Arduino<text:bookmark-end text:name="__RefHeading___arduino_6"/><text:bookmark-end text:name="arduino"/></text:h>
      <text:list text:style-name="List_20_1" text:continue-numbering="false">
        <text:list-item>
          <text:p text:style-name="LastListParagraph_List_20_1_Content_First"> <text:a xlink:type="simple" xlink:href="https://cbiot.fr/dokuwiki/arduiro:installer-arduino-fritzing-linux" text:style-name="Internet_20_link" text:visited-style-name="Visited_20_Internet_20_Link">Installer Arduino et Fritzing sous Linux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biot.fr/dokuwiki/arduiro:liens" text:style-name="Internet_20_link" text:visited-style-name="Visited_20_Internet_20_Link">Sites Matériel Arduino</text:a></text:p>
        </text:list-item>
      </text:list>
      <text:list text:style-name="List_20_1" text:continue-numbering="false">
        <text:list-item>
          <text:p text:style-name="LastListParagraph_List_20_1_Content_First"> Arduino : <text:a xlink:type="simple" xlink:href="https://cbiot.fr/dokuwiki/arduiro:tmp36" text:style-name="Internet_20_link" text:visited-style-name="Visited_20_Internet_20_Link">Réaliser un thermomètre (tmp 36) avec affichage LCD</text:a></text:p>
        </text:list-item>
      </text:list>
      <text:list text:style-name="List_20_1" text:continue-numbering="false">
        <text:list-item>
          <text:p text:style-name="LastListParagraph_List_20_1_Content_First"> Arduino : <text:a xlink:type="simple" xlink:href="https://cbiot.fr/dokuwiki/arduiro:php-meter" text:style-name="Internet_20_link" text:visited-style-name="Visited_20_Internet_20_Link">PH - METER</text:a></text:p>
        </text:list-item>
      </text:list>
      <text:p text:style-name="Horizontal_20_Line"/>
      <text:h text:style-name="Heading_20_4" text:outline-level="4"><text:bookmark-start text:name="__RefHeading___shell_php_scripts_7"/><text:bookmark-start text:name="shell_php_scripts"/>Shell/php scripts<text:bookmark-end text:name="__RefHeading___shell_php_scripts_7"/><text:bookmark-end text:name="shell_php_scripts"/></text:h>
      <text:list text:style-name="List_20_1" text:continue-numbering="false">
        <text:list-item>
          <text:p text:style-name="List_20_1_Content_First"> <text:a xlink:type="simple" xlink:href="https://cbiot.fr/dokuwiki/scripts-php-bash:addscreenshooter" text:style-name="Internet_20_link" text:visited-style-name="Visited_20_Internet_20_Link">Addscreenshooter under FluxBox</text:a></text:p>
        </text:list-item>
        <text:list-item>
          <text:p text:style-name="List_20_1_Content"> <text:a xlink:type="simple" xlink:href="https://cbiot.fr/dokuwiki/scripts-php-bash:digest-fluxbb" text:style-name="Internet_20_link" text:visited-style-name="Visited_20_Internet_20_Link">Digest pour FluxBB</text:a></text:p>
        </text:list-item>
        <text:list-item>
          <text:p text:style-name="List_20_1_Content_Last"> <text:a xlink:type="simple" xlink:href="https://cbiot.fr/dokuwiki/scripts-php-bash:hourwallpaper" text:style-name="Internet_20_link" text:visited-style-name="Visited_20_Internet_20_Link">Hourwallpap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6T18::49:09</meta:creation-date>
    <dc:creator>Generated</dc:creator>
    <dc:date>2026-09-16T18::49:09</dc:date>
    <dc:language>en-US</dc:language>
    <meta:editing-cycles>1</meta:editing-cycles>
    <meta:editing-duration>PT0S</meta:editing-duration>
    <dc:title>sidebar</dc:title>
  </office:meta>
</office:document-meta>
</file>