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1dc0ee77977ddaf1dfef7dfdac075e6.jpg"/>
  <manifest:file-entry manifest:media-type="image/jpeg" manifest:full-path="Pictures/2780b81da7fd5111450314658936658b.jpg"/>
  <manifest:file-entry manifest:media-type="image/jpeg" manifest:full-path="Pictures/31dc455745ff2278c810f02b4fab1a06.jpeg"/>
  <manifest:file-entry manifest:media-type="image/jpeg" manifest:full-path="Pictures/54abce7d9e471a354287890c7fc75788.jpeg"/>
  <manifest:file-entry manifest:media-type="image/png" manifest:full-path="Pictures/c6d21371c3a65e570191139b72befb4f.png"/>
  <manifest:file-entry manifest:media-type="image/png" manifest:full-path="Pictures/ea65bf93ed1bac7b16652740424a16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art"/><text:bookmark-start text:name="__RefHeading___git_1"/><text:bookmark-start text:name="git"/>GIT<text:bookmark-end text:name="__RefHeading___git_1"/><text:bookmark-end text:name="git"/></text:h>
      <text:list text:style-name="List_20_1" text:continue-numbering="false">
        <text:list-item>
          <text:p text:style-name="List_20_1_Content_First"> Sur le GIT : <text:a xlink:type="simple" xlink:href="https://github.com/CyrilleBiot/" text:style-name="Internet_20_link" text:visited-style-name="Visited_20_Internet_20_Link">https://github.com/CyrilleBiot/</text:a></text:p>
        </text:list-item>
        <text:list-item>
          <text:p text:style-name="List_20_1_Content_Last"> Fork d'Aseba studio modifié pour compilation Debian SID : <text:a xlink:type="simple" xlink:href="https://github.com/CyrilleBiot/aseba" text:style-name="Internet_20_link" text:visited-style-name="Visited_20_Internet_20_Link">https://github.com/CyrilleBiot/aseba</text:a></text:p>
        </text:list-item>
      </text:list>
      <text:h text:style-name="Heading_20_3" text:outline-level="3"><text:bookmark-start text:name="__RefHeading___aseba_et_thymio_2"/><text:bookmark-start text:name="aseba_et_thymio"/>ASEBA ET THYMIO<text:bookmark-end text:name="__RefHeading___aseba_et_thymio_2"/><text:bookmark-end text:name="aseba_et_thymio"/></text:h>
      <text:p text:style-name="Text_20_body"><draw:frame draw:style-name="media" draw:name="0" text:anchor-type="as-char" draw:z-index="0" svg:width="2.6458333333333cm" style:rel-width="100%" svg:height="2.6458333333333cm" style:rel-height="scale"><draw:image xlink:href="Pictures/b1dc0ee77977ddaf1dfef7dfdac075e6.jpg" xlink:type="simple" xlink:show="embed" xlink:actuate="onLoad"/></draw:frame><draw:frame draw:style-name="media" draw:name="1" text:anchor-type="as-char" draw:z-index="1" svg:width="2.6458333333333cm" style:rel-width="100%" svg:height="2.6458333333333cm" style:rel-height="scale"><draw:image xlink:href="Pictures/2780b81da7fd5111450314658936658b.jpg" xlink:type="simple" xlink:show="embed" xlink:actuate="onLoad"/></draw:frame>  <draw:frame draw:style-name="media" draw:name="2" text:anchor-type="as-char" draw:z-index="2" svg:width="2.6458333333333cm" style:rel-width="100%" svg:height="1.8159594095941cm" style:rel-height="scale"><draw:image xlink:href="Pictures/31dc455745ff2278c810f02b4fab1a06.jpeg" xlink:type="simple" xlink:show="embed" xlink:actuate="onLoad"/></draw:frame><draw:frame draw:style-name="media" draw:name="3" text:anchor-type="as-char" draw:z-index="3" svg:width="2.6458333333333cm" style:rel-width="100%" svg:height="1.8324845679012cm" style:rel-height="scale"><draw:image xlink:href="Pictures/54abce7d9e471a354287890c7fc75788.jpe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cbiot.fr/dokuwiki/aseba:installer_aseba_sous_linux" text:style-name="Internet_20_link" text:visited-style-name="Visited_20_Internet_20_Link">Installer ASEBA</text:a> pour <text:a xlink:type="simple" xlink:href="https://linuxmint.com/" text:style-name="Internet_20_link" text:visited-style-name="Visited_20_Internet_20_Link">Linux Mint 18</text:a> / <text:a xlink:type="simple" xlink:href="https://www.ubuntu-fr.org/" text:style-name="Internet_20_link" text:visited-style-name="Visited_20_Internet_20_Link">Ubuntu</text:a>  (Dépôt Git <text:span text:style-name="Strong_20_Emphasis">aseba-community</text:span>)</text:p>
        </text:list-item>
        <text:list-item>
          <text:p text:style-name="List_20_1_Content"> <text:a xlink:type="simple" xlink:href="https://cbiot.fr/dokuwiki/aseba:compiler_aseba" text:style-name="Internet_20_link" text:visited-style-name="Visited_20_Internet_20_Link">Compiler la dernière version d'Aseba pour Linux</text:a>  (Dépôt Git <text:span text:style-name="Strong_20_Emphasis">aseba-community</text:span>)</text:p>
        </text:list-item>
        <text:list-item>
          <text:p text:style-name="List_20_1_Content"> <text:a xlink:type="simple" xlink:href="https://cbiot.fr/dokuwiki/aseba:installer_aseba_sous_primtux" text:style-name="Internet_20_link" text:visited-style-name="Visited_20_Internet_20_Link">Aseba sous Primtux</text:a></text:p>
        </text:list-item>
        <text:list-item>
          <text:p text:style-name="List_20_1_Content"> <text:a xlink:type="simple" xlink:href="https://cbiot.fr/dokuwiki/aseba:referentiels_et_guides" text:style-name="Internet_20_link" text:visited-style-name="Visited_20_Internet_20_Link">Référentiels et guides</text:a></text:p>
        </text:list-item>
        <text:list-item>
          <text:p text:style-name="List_20_1_Content_Last"> <text:a xlink:type="simple" xlink:href="https://cbiot.fr/dokuwiki/aseba:paquets_deb_aseba_thymio" text:style-name="Internet_20_link" text:visited-style-name="Visited_20_Internet_20_Link">Paquets Debian Aseba community</text:a> (Dépôt Git <text:span text:style-name="Strong_20_Emphasis">aseba-community</text:span> branche master)</text:p>
        </text:list-item>
      </text:list>
      <text:list text:style-name="List_20_1" text:continue-numbering="false">
        <text:list-item>
          <text:p text:style-name="LastListParagraph_List_20_1_Content_First"><text:a xlink:type="simple" xlink:href="https://cbiot.fr/dokuwiki/aseba:playground" text:style-name="Internet_20_link" text:visited-style-name="Visited_20_Internet_20_Link">Simuler un Thymio avec Aseba Playground</text:a></text:p>
        </text:list-item>
      </text:list>
      <text:h text:style-name="Heading_20_3" text:outline-level="3"><text:bookmark-start text:name="__RefHeading___tuic_en_classe_3"/><text:bookmark-start text:name="tuic_en_classe"/>TUIC en classe<text:bookmark-end text:name="__RefHeading___tuic_en_classe_3"/><text:bookmark-end text:name="tuic_en_classe"/></text:h>
      <text:list text:style-name="List_20_1" text:continue-numbering="false">
        <text:list-item>
          <text:p text:style-name="List_20_1_Content_First"> <text:a xlink:type="simple" xlink:href="https://cbiot.fr/dokuwiki/aseba:seance1-2-3" text:style-name="Internet_20_link" text:visited-style-name="Visited_20_Internet_20_Link">Programmation et robotique en classe.</text:a> Scratch, positionnement, encoder un message.</text:p>
        </text:list-item>
        <text:list-item>
          <text:p text:style-name="List_20_1_Content"> <text:a xlink:type="simple" xlink:href="https://cbiot.fr/dokuwiki/aseba:seances-4-5" text:style-name="Internet_20_link" text:visited-style-name="Visited_20_Internet_20_Link">Programmation et robotique en classe.</text:a> Pixelliser et encoder des images.</text:p>
        </text:list-item>
        <text:list-item>
          <text:p text:style-name="List_20_1_Content"> <text:a xlink:type="simple" xlink:href="https://cbiot.fr/dokuwiki/aseba:seances-thymio-1" text:style-name="Internet_20_link" text:visited-style-name="Visited_20_Internet_20_Link">Robotique : Thymio, séances découvertes</text:a>. Découverte des modes pré-programmés. Découverte du logiciel VPL.</text:p>
        </text:list-item>
        <text:list-item>
          <text:p text:style-name="List_20_1_Content"> <text:a xlink:type="simple" xlink:href="https://cbiot.fr/dokuwiki/informatique:geogebra" text:style-name="Internet_20_link" text:visited-style-name="Visited_20_Internet_20_Link">Geogebra en classe</text:a></text:p>
        </text:list-item>
        <text:list-item>
          <text:p text:style-name="List_20_1_Content_Last"> <text:a xlink:type="simple" xlink:href="https://cbiot.fr/dokuwiki/informatique:scratch" text:style-name="Internet_20_link" text:visited-style-name="Visited_20_Internet_20_Link">Scratch</text:a></text:p>
        </text:list-item>
      </text:list>
      <text:h text:style-name="Heading_20_3" text:outline-level="3"><text:bookmark-start text:name="__RefHeading___informatique_et_electronique_4"/><text:bookmark-start text:name="informatique_et_electronique"/>Informatique et électronique<text:bookmark-end text:name="__RefHeading___informatique_et_electronique_4"/><text:bookmark-end text:name="informatique_et_electronique"/></text:h>
      <text:list text:style-name="List_20_1" text:continue-numbering="false">
        <text:list-item>
          <text:p text:style-name="List_20_1_Content_First"> <text:a xlink:type="simple" xlink:href="https://cbiot.fr/dokuwiki/arduiro:liens" text:style-name="Internet_20_link" text:visited-style-name="Visited_20_Internet_20_Link">Sites Matériel Arduiro</text:a></text:p>
        </text:list-item>
        <text:list-item>
          <text:p text:style-name="List_20_1_Content"> <text:a xlink:type="simple" xlink:href="https://cbiot.fr/dokuwiki/arduiro:tmp36" text:style-name="Internet_20_link" text:visited-style-name="Visited_20_Internet_20_Link">Réaliser un thermomètre (tmp 36) avec affichage LCD</text:a></text:p>
        </text:list-item>
        <text:list-item>
          <text:p text:style-name="List_20_1_Content_Last"> <text:a xlink:type="simple" xlink:href="https://cbiot.fr/dokuwiki/arduiro:php-meter" text:style-name="Internet_20_link" text:visited-style-name="Visited_20_Internet_20_Link">PH - METER</text:a></text:p>
        </text:list-item>
      </text:list>
      <text:h text:style-name="Heading_20_3" text:outline-level="3"><text:bookmark-start text:name="__RefHeading___scripts_php_bash_5"/><text:bookmark-start text:name="scripts_php_bash"/>Scripts php, bash<text:bookmark-end text:name="__RefHeading___scripts_php_bash_5"/><text:bookmark-end text:name="scripts_php_bash"/></text:h>
      <text:list text:style-name="List_20_1" text:continue-numbering="false">
        <text:list-item>
          <text:p text:style-name="List_20_1_Content_First"> <text:a xlink:type="simple" xlink:href="https://cbiot.fr/dokuwiki/scripts-php-bash:addscreenshooter" text:style-name="Internet_20_link" text:visited-style-name="Visited_20_Internet_20_Link">Addscreenshooter under FluxBox</text:a></text:p>
        </text:list-item>
        <text:list-item>
          <text:p text:style-name="List_20_1_Content"> <text:a xlink:type="simple" xlink:href="https://cbiot.fr/dokuwiki/scripts-php-bash:digest-fluxbb" text:style-name="Internet_20_link" text:visited-style-name="Visited_20_Internet_20_Link">Digest pour FluxBB</text:a></text:p>
        </text:list-item>
        <text:list-item>
          <text:p text:style-name="List_20_1_Content_Last"> <text:a xlink:type="simple" xlink:href="https://cbiot.fr/dokuwiki/scripts-php-bash:hourwallpaper" text:style-name="Internet_20_link" text:visited-style-name="Visited_20_Internet_20_Link">Hourwallpaper</text:a></text:p>
        </text:list-item>
      </text:list>
      <text:h text:style-name="Heading_20_3" text:outline-level="3"><text:bookmark-start text:name="__RefHeading___pedagogie_alternative_6"/><text:bookmark-start text:name="pedagogie_alternative"/>Pédagogie alternative<text:bookmark-end text:name="__RefHeading___pedagogie_alternative_6"/><text:bookmark-end text:name="pedagogie_alternative"/></text:h>
      <text:p text:style-name="Text_20_body"><draw:frame draw:style-name="media" draw:name="4" text:anchor-type="as-char" draw:z-index="4" svg:width="5.2916666666667cm" style:rel-width="100%" svg:height="1.0583333333333cm" style:rel-height="scale"><draw:image xlink:href="Pictures/c6d21371c3a65e570191139b72befb4f.png" xlink:type="simple" xlink:show="embed" xlink:actuate="onLoad"/></draw:frame></text:p>
      <text:list text:style-name="List_20_1" text:continue-numbering="false">
        <text:list-item>
          <text:p text:style-name="LastListParagraph_List_20_1_Content_First"> Groupe indépendant de réflexion pédagogique, autour des pédagogies alternatives type Freinet,sans sectarisme… : <text:a xlink:type="simple" xlink:href="https://www.cbiot.fr/pedagogies-alternatives/" text:style-name="Internet_20_link" text:visited-style-name="Visited_20_Internet_20_Link">https://www.cbiot.fr/pedagogies-alternatives/</text:a></text:p>
        </text:list-item>
      </text:list>
      <text:h text:style-name="Heading_20_3" text:outline-level="3"><text:bookmark-start text:name="__RefHeading___serveur_calcul_tice_7"/><text:bookmark-start text:name="serveur_calcul_tice"/>Serveur Calcul@TICE<text:bookmark-end text:name="__RefHeading___serveur_calcul_tice_7"/><text:bookmark-end text:name="serveur_calcul_tice"/></text:h>
      <text:p text:style-name="Text_20_body"><draw:frame draw:style-name="media" draw:name="5" text:anchor-type="as-char" draw:z-index="5" svg:width="5.2916666666667cm" style:rel-width="100%" svg:height="1.2354085603113cm" style:rel-height="scale"><draw:image xlink:href="Pictures/ea65bf93ed1bac7b16652740424a1611.png" xlink:type="simple" xlink:show="embed" xlink:actuate="onLoad"/></draw:frame></text:p>
      <text:list text:style-name="List_20_1" text:continue-numbering="false">
        <text:list-item>
          <text:p text:style-name="LastListParagraph_List_20_1_Content_First"> Serveur pour l'école : <text:a xlink:type="simple" xlink:href="https://www.cbiot.fr/htdocs-calculatice/main.php?init=1" text:style-name="Internet_20_link" text:visited-style-name="Visited_20_Internet_20_Link">https://www.cbiot.fr/htdocs-calculatice/main.php?init=1</text:a></text:p>
        </text:list-item>
      </text:list>
      <text:h text:style-name="Heading_20_4" text:outline-level="4"><text:bookmark-start text:name="__RefHeading___aide_memoire_linux_8"/><text:bookmark-start text:name="aide_memoire_linux"/>Aide mémoire LINUX<text:bookmark-end text:name="__RefHeading___aide_memoire_linux_8"/><text:bookmark-end text:name="aide_memoire_linux"/></text:h>
      <text:list text:style-name="List_20_1" text:continue-numbering="false">
        <text:list-item>
          <text:p text:style-name="LastListParagraph_List_20_1_Content_First"><text:a xlink:type="simple" xlink:href="https://cbiot.fr/dokuwiki/php-bash:aide-memoire" text:style-name="Internet_20_link" text:visited-style-name="Visited_20_Internet_20_Link">Aide mémoire Linu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7T14::28:21</meta:creation-date>
    <dc:creator>Generated</dc:creator>
    <dc:date>2026-09-17T14::28:21</dc:date>
    <dc:language>en-US</dc:language>
    <meta:editing-cycles>1</meta:editing-cycles>
    <meta:editing-duration>PT0S</meta:editing-duration>
    <dc:title>start</dc:title>
  </office:meta>
</office:document-meta>
</file>