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314d8df4236f1c94bb9283ed516ef5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ystemd-analyze"/><text:bookmark-start text:name="__RefHeading___system-analyze_1"/><text:bookmark-start text:name="system-analyze"/>system-analyze<text:bookmark-end text:name="__RefHeading___system-analyze_1"/><text:bookmark-end text:name="system-analyze"/></text:h>
      <text:h text:style-name="Heading_20_2" text:outline-level="2"><text:bookmark-start text:name="__RefHeading___lister_2"/><text:bookmark-start text:name="lister"/>Lister<text:bookmark-end text:name="__RefHeading___lister_2"/><text:bookmark-end text:name="lister"/></text:h>
      <text:p text:style-name="Text_20_body"><text:span text:style-name="underline"><text:span text:style-name="Strong_20_Emphasis">Liste les services système</text:span></text:span></text:p>
      <text:p text:style-name="Text_20_body">Lister les services en cours, triés par ordre de temps nécessaire à leur initialisation (ordre décroissant).</text:p>
      <text:p text:style-name="Preformatted_20_Text">systemd-analyze blame --no-pager</text:p>
      <text:p text:style-name="Text_20_body"><text:span text:style-name="underline"><text:span text:style-name="Strong_20_Emphasis">Lister les services utilisateur</text:span></text:span></text:p>
      <text:p text:style-name="Preformatted_20_Text">systemd-analyze --user blame --no-pager</text:p>
      <text:p text:style-name="Text_20_body">Identifier toute la chaine des services qui sont sur le “chemin critique”, ce qui permet de mieux cibler les pistes d'amélioration.</text:p>
      <text:p text:style-name="Preformatted_20_Text">systemd-analyze critical-chain</text:p>
      <text:h text:style-name="Heading_20_3" text:outline-level="3"><text:bookmark-start text:name="__RefHeading___gerer_3"/><text:bookmark-start text:name="gerer"/>Gérer<text:bookmark-end text:name="__RefHeading___gerer_3"/><text:bookmark-end text:name="gerer"/></text:h>
      <text:list text:style-name="List_20_1" text:continue-numbering="false">
        <text:list-item>
          <text:p text:style-name="List_20_1_Content_First"> <text:span text:style-name="Strong_20_Emphasis">systemctl start, systemctl stop</text:span>: démarre (arrête) immédiatement l'unité en question ;</text:p>
        </text:list-item>
        <text:list-item>
          <text:p text:style-name="List_20_1_Content"> <text:span text:style-name="Strong_20_Emphasis">systemctl enable, systemctl disable</text:span>: marque (décocher) l'unité pour le démarrage automatique au démarrage (d'une manière spécifique à l'unité, décrite dans sa [Install]section);</text:p>
        </text:list-item>
        <text:list-item>
          <text:p text:style-name="List_20_1_Content_Last"> <text:span text:style-name="Strong_20_Emphasis">systemctl mask, systemctl unmask</text:span>: interdit (autorise) toutes les tentatives de démarrage de l'unité en question (manuellement ou en tant que dépendance de toute autre unité, y compris les dépendances de la cible de démarrage par défaut). Notez que le marquage pour le démarrage automatique dans systemd est implémenté en ajoutant une dépendance artificielle de la cible de démarrage par défaut à l'unité en question, donc “mask” interdit également le démarrage automatique.</text:p>
        </text:list-item>
      </text:list>
      <text:h text:style-name="Heading_20_3" text:outline-level="3"><text:bookmark-start text:name="__RefHeading___faire_un_graphe_4"/><text:bookmark-start text:name="faire_un_graphe"/>Faire un graphe<text:bookmark-end text:name="__RefHeading___faire_un_graphe_4"/><text:bookmark-end text:name="faire_un_graphe"/></text:h>
      <text:p text:style-name="Text_20_body">Faire un graphe système</text:p>
      <text:p text:style-name="Preformatted_20_Text">systemd-analyze plot &gt; boot.svg</text:p>
      <text:p text:style-name="Text_20_body">Faire un graphe user</text:p>
      <text:p text:style-name="Preformatted_20_Text">systemd-analyze --user plot &gt; boot-user.svg</text:p>
      <text:p text:style-name="Text_20_body">eog boot.svg
<draw:frame draw:style-name="media" draw:name="0" text:anchor-type="as-char" draw:z-index="0" svg:width="10.583333333333cm" svg:height="10.199160811866cm"><draw:image xlink:href="Pictures/b314d8df4236f1c94bb9283ed516ef5a.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17T06::00:43</meta:creation-date>
    <dc:creator>Generated</dc:creator>
    <dc:date>2026-08-17T06::00:43</dc:date>
    <dc:language>en-US</dc:language>
    <meta:editing-cycles>1</meta:editing-cycles>
    <meta:editing-duration>PT0S</meta:editing-duration>
    <dc:title>systemd-analyze</dc:title>
  </office:meta>
</office:document-meta>
</file>